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graphics"/>
  <manifest:file-entry manifest:full-path="Configurations2/" manifest:media-type="application/vnd.sun.xml.ui.configuration"/>
  <manifest:file-entry manifest:full-path="styles.xml" manifest:media-type="text/xml"/>
  <manifest:file-entry manifest:full-path="Pictures/10000001000001CC0000019CED2E3A63.png" manifest:media-type="image/png"/>
  <manifest:file-entry manifest:full-path="Pictures/10000000000003200000025851E5BC2B.jpg" manifest:media-type="image/jpeg"/>
  <manifest:file-entry manifest:full-path="Pictures/1000000000000105000000C15D6817B6.jpg" manifest:media-type="image/jpeg"/>
  <manifest:file-entry manifest:full-path="Pictures/10000001000001770000017772D0B2E9.png" manifest:media-type="image/png"/>
  <manifest:file-entry manifest:full-path="Pictures/10000000000000E70000011146184817.jpg" manifest:media-type="image/jpeg"/>
  <manifest:file-entry manifest:full-path="Pictures/10000001000000B00000007EE633D383.png" manifest:media-type="image/png"/>
  <manifest:file-entry manifest:full-path="Pictures/10000000000000FA000000ECED4C5FC1.png" manifest:media-type="image/png"/>
  <manifest:file-entry manifest:full-path="Pictures/10000000000000650000004F98E279DC.png" manifest:media-type="image/png"/>
  <manifest:file-entry manifest:full-path="Pictures/1000000000000065000000525E6A4004.png" manifest:media-type="image/png"/>
  <manifest:file-entry manifest:full-path="Pictures/10000001000000B70000007F2D945FCF.png" manifest:media-type="image/png"/>
  <manifest:file-entry manifest:full-path="Pictures/1000000100000114000000AEE0B5EEEE.png" manifest:media-type="image/png"/>
  <manifest:file-entry manifest:full-path="Pictures/10000001000000D7000000C5A901CC0E.png" manifest:media-type="image/png"/>
  <manifest:file-entry manifest:full-path="Pictures/100000000000007200000065A3D47EF6.png" manifest:media-type="image/png"/>
  <manifest:file-entry manifest:full-path="Pictures/10000000000002900000009C18BADC0C.png" manifest:media-type="image/png"/>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ce style:name="Arial1" svg:font-family="Arial"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S-UIGothic" svg:font-family="MS-UIGothic"/>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SegoeUI" svg:font-family="SegoeUI"/>
    <style:font-face style:name="Tahoma" svg:font-family="Tahoma" style:font-family-generic="system" style:font-pitch="variable"/>
  </office:font-face-decls>
  <office:automatic-styles>
    <style:style style:name="dp1" style:family="drawing-page"/>
    <style:style style:name="gr1" style:family="graphic" style:parent-style-name="standard">
      <style:graphic-properties draw:stroke="none" draw:fill="solid" draw:fill-color="#ffffff" loext:decorative="false"/>
    </style:style>
    <style:style style:name="gr2" style:family="graphic" style:parent-style-name="standard">
      <style:graphic-properties draw:stroke="none" draw:fill="solid" draw:fill-color="#78be20" loext:decorative="false"/>
    </style:style>
    <style:style style:name="gr3" style:family="graphic" style:parent-style-name="standard">
      <style:graphic-properties draw:stroke="none" draw:fill="none" draw:textarea-horizontal-align="left" draw:textarea-vertical-align="top" draw:auto-grow-height="true" draw:auto-grow-width="true" fo:min-height="0cm" fo:min-width="0cm" fo:padding-top="0cm" fo:padding-bottom="0cm" fo:padding-left="0cm" fo:padding-right="0cm" style:mirror="none" loext:decorative="false"/>
    </style:style>
    <style:style style:name="gr4" style:family="graphic" style:parent-style-name="standard">
      <style:graphic-properties draw:stroke="none" draw:fill="none" draw:textarea-horizontal-align="left" draw:textarea-vertical-align="top" draw:auto-grow-height="true" draw:auto-grow-width="true" fo:min-height="0.528cm" fo:min-width="0.528cm" fo:padding-top="0cm" fo:padding-bottom="0cm" fo:padding-left="0cm" fo:padding-right="0cm" loext:decorative="false"/>
      <style:paragraph-properties style:writing-mode="lr-tb"/>
    </style:style>
    <style:style style:name="gr5" style:family="graphic" style:parent-style-name="standard">
      <style:graphic-properties draw:stroke="none" draw:fill="none" draw:textarea-horizontal-align="left" draw:textarea-vertical-align="top" draw:auto-grow-height="true" draw:auto-grow-width="true" fo:min-height="0.343cm" fo:min-width="0.343cm" fo:padding-top="0cm" fo:padding-bottom="0cm" fo:padding-left="0cm" fo:padding-right="0cm" loext:decorative="false"/>
      <style:paragraph-properties style:writing-mode="lr-tb"/>
    </style:style>
    <style:style style:name="gr6" style:family="graphic" style:parent-style-name="standard">
      <style:graphic-properties draw:stroke="none" draw:fill="none" draw:textarea-horizontal-align="left" draw:textarea-vertical-align="top" draw:auto-grow-height="true" draw:auto-grow-width="true" fo:min-height="0.422cm" fo:min-width="0.422cm" fo:padding-top="0cm" fo:padding-bottom="0cm" fo:padding-left="0cm" fo:padding-right="0cm" loext:decorative="false"/>
      <style:paragraph-properties style:writing-mode="lr-tb"/>
    </style:style>
    <style:style style:name="gr7" style:family="graphic" style:parent-style-name="standard">
      <style:graphic-properties draw:stroke="none" draw:fill="none" draw:textarea-horizontal-align="left" draw:textarea-vertical-align="top" draw:auto-grow-height="true" draw:auto-grow-width="true" fo:min-height="0.29cm" fo:min-width="0.29cm" fo:padding-top="0cm" fo:padding-bottom="0cm" fo:padding-left="0cm" fo:padding-right="0cm" loext:decorative="false"/>
      <style:paragraph-properties style:writing-mode="lr-tb"/>
    </style:style>
    <style:style style:name="gr8" style:family="graphic" style:parent-style-name="standard">
      <style:graphic-properties draw:stroke="none" draw:fill="none" draw:textarea-horizontal-align="left" draw:textarea-vertical-align="top" draw:auto-grow-height="true" draw:auto-grow-width="true" fo:min-height="0.184cm" fo:min-width="0.184cm" fo:padding-top="0cm" fo:padding-bottom="0cm" fo:padding-left="0cm" fo:padding-right="0cm" loext:decorative="false"/>
      <style:paragraph-properties style:writing-mode="lr-tb"/>
    </style:style>
    <style:style style:name="gr9" style:family="graphic" style:parent-style-name="standard">
      <style:graphic-properties draw:stroke="none" draw:fill="solid" draw:fill-color="#00b0f0" loext:decorative="false"/>
    </style:style>
    <style:style style:name="gr10" style:family="graphic" style:parent-style-name="standard">
      <style:graphic-properties draw:stroke="none" draw:fill="solid" draw:fill-color="#ffc000" loext:decorative="false"/>
    </style:style>
    <style:style style:name="gr11" style:family="graphic" style:parent-style-name="standard">
      <style:graphic-properties draw:stroke="none" draw:fill="solid" draw:fill-color="#ff66cc" loext:decorative="false"/>
    </style:style>
    <style:style style:name="gr12" style:family="graphic" style:parent-style-name="standard">
      <style:graphic-properties draw:stroke="none" draw:fill="solid" draw:fill-color="#92d050" loext:decorative="false"/>
    </style:style>
    <style:style style:name="gr13" style:family="graphic" style:parent-style-name="standard">
      <style:graphic-properties draw:stroke="none" draw:fill="none" draw:textarea-horizontal-align="left" draw:textarea-vertical-align="top" draw:auto-grow-height="true" draw:auto-grow-width="true" fo:min-height="0.321cm" fo:min-width="0.321cm" fo:padding-top="0cm" fo:padding-bottom="0cm" fo:padding-left="0cm" fo:padding-right="0cm" loext:decorative="false"/>
      <style:paragraph-properties style:writing-mode="lr-tb"/>
    </style:style>
    <style:style style:name="gr14" style:family="graphic" style:parent-style-name="standard">
      <style:graphic-properties draw:stroke="none" draw:fill="none" draw:textarea-horizontal-align="left" draw:textarea-vertical-align="top" draw:auto-grow-height="true" draw:auto-grow-width="true" fo:min-height="0.257cm" fo:min-width="0.257cm" fo:padding-top="0cm" fo:padding-bottom="0cm" fo:padding-left="0cm" fo:padding-right="0cm" loext:decorative="false"/>
      <style:paragraph-properties style:writing-mode="lr-tb"/>
    </style:style>
    <style:style style:name="gr15" style:family="graphic" style:parent-style-name="standard">
      <style:graphic-properties draw:stroke="none" draw:fill="none" draw:textarea-horizontal-align="left" draw:textarea-vertical-align="top" draw:auto-grow-height="true" draw:auto-grow-width="true" fo:min-height="0.384cm" fo:min-width="0.384cm" fo:padding-top="0cm" fo:padding-bottom="0cm" fo:padding-left="0cm" fo:padding-right="0cm" loext:decorative="false"/>
      <style:paragraph-properties style:writing-mode="lr-tb"/>
    </style:style>
    <style:style style:name="gr16" style:family="graphic" style:parent-style-name="standard">
      <style:graphic-properties draw:stroke="none" draw:fill="none" draw:textarea-horizontal-align="left" draw:textarea-vertical-align="top" draw:auto-grow-height="true" draw:auto-grow-width="true" fo:min-height="0.287cm" fo:min-width="0.287cm" fo:padding-top="0cm" fo:padding-bottom="0cm" fo:padding-left="0cm" fo:padding-right="0cm" loext:decorative="false"/>
      <style:paragraph-properties style:writing-mode="lr-tb"/>
    </style:style>
    <style:style style:name="gr17" style:family="graphic" style:parent-style-name="standard">
      <style:graphic-properties draw:stroke="none" draw:fill="solid" draw:fill-color="#000000" loext:decorative="false"/>
    </style:style>
    <style:style style:name="gr18" style:family="graphic" style:parent-style-name="standard">
      <style:graphic-properties draw:stroke="none" draw:fill="none" draw:textarea-horizontal-align="left" draw:textarea-vertical-align="top" draw:auto-grow-height="true" draw:auto-grow-width="true" fo:min-height="0.642cm" fo:min-width="0.642cm" fo:padding-top="0cm" fo:padding-bottom="0cm" fo:padding-left="0cm" fo:padding-right="0cm" loext:decorative="false"/>
      <style:paragraph-properties style:writing-mode="lr-tb"/>
    </style:style>
    <style:style style:name="gr19" style:family="graphic" style:parent-style-name="standard">
      <style:graphic-properties draw:stroke="none" draw:fill="none" draw:textarea-horizontal-align="left" draw:textarea-vertical-align="top" draw:auto-grow-height="true" draw:auto-grow-width="true" fo:min-height="0.223cm" fo:min-width="0.223cm" fo:padding-top="0cm" fo:padding-bottom="0cm" fo:padding-left="0cm" fo:padding-right="0cm" loext:decorative="false"/>
      <style:paragraph-properties style:writing-mode="lr-tb"/>
    </style:style>
    <style:style style:name="gr20" style:family="graphic" style:parent-style-name="standard">
      <style:graphic-properties draw:stroke="none" draw:fill="none" draw:textarea-horizontal-align="left" draw:textarea-vertical-align="top" draw:auto-grow-height="true" draw:auto-grow-width="true" fo:min-height="0.211cm" fo:min-width="0.211cm" fo:padding-top="0cm" fo:padding-bottom="0cm" fo:padding-left="0cm" fo:padding-right="0cm" loext:decorative="false"/>
      <style:paragraph-properties style:writing-mode="lr-tb"/>
    </style:style>
    <style:style style:name="gr21" style:family="graphic" style:parent-style-name="standard">
      <style:graphic-properties draw:stroke="solid" svg:stroke-width="0.035cm" svg:stroke-color="#ffffff" draw:stroke-linejoin="miter" svg:stroke-linecap="butt" draw:fill="solid" draw:fill-color="#ffffff" fo:padding-top="0.017cm" fo:padding-bottom="0.017cm" fo:padding-left="0.017cm" fo:padding-right="0.017cm" loext:decorative="false"/>
    </style:style>
    <style:style style:name="gr22" style:family="graphic" style:parent-style-name="standard">
      <style:graphic-properties draw:stroke="none" draw:fill="none" draw:textarea-horizontal-align="left" draw:textarea-vertical-align="top" draw:auto-grow-height="true" draw:auto-grow-width="true" fo:min-height="0.317cm" fo:min-width="0.317cm" fo:padding-top="0cm" fo:padding-bottom="0cm" fo:padding-left="0cm" fo:padding-right="0cm" loext:decorative="false"/>
      <style:paragraph-properties style:writing-mode="lr-tb"/>
    </style:style>
    <style:style style:name="gr23" style:family="graphic" style:parent-style-name="standard">
      <style:graphic-properties draw:stroke="none" draw:fill="none" draw:textarea-horizontal-align="left" draw:textarea-vertical-align="top" draw:auto-grow-height="true" draw:auto-grow-width="true" fo:min-height="0.634cm" fo:min-width="0.634cm" fo:padding-top="0cm" fo:padding-bottom="0cm" fo:padding-left="0cm" fo:padding-right="0cm" loext:decorative="false"/>
      <style:paragraph-properties style:writing-mode="lr-tb"/>
    </style:style>
    <style:style style:name="gr24" style:family="graphic" style:parent-style-name="standard">
      <style:graphic-properties draw:stroke="none" draw:fill="none" draw:textarea-horizontal-align="left" draw:textarea-vertical-align="top" draw:auto-grow-height="true" draw:auto-grow-width="true" fo:min-height="0.281cm" fo:min-width="0.281cm" fo:padding-top="0cm" fo:padding-bottom="0cm" fo:padding-left="0cm" fo:padding-right="0cm" loext:decorative="false"/>
      <style:paragraph-properties style:writing-mode="lr-tb"/>
    </style:style>
    <style:style style:name="gr25" style:family="graphic" style:parent-style-name="standard">
      <style:graphic-properties draw:stroke="none" draw:fill="none" draw:textarea-horizontal-align="left" draw:textarea-vertical-align="top" draw:auto-grow-height="true" draw:auto-grow-width="true" fo:min-height="0.317cm" fo:min-width="0.316cm" fo:padding-top="0cm" fo:padding-bottom="0cm" fo:padding-left="0cm" fo:padding-right="0cm" loext:decorative="false"/>
      <style:paragraph-properties style:writing-mode="lr-tb"/>
    </style:style>
    <style:style style:name="gr26" style:family="graphic" style:parent-style-name="standard">
      <style:graphic-properties draw:stroke="none" draw:fill="none" draw:textarea-horizontal-align="left" draw:textarea-vertical-align="top" draw:auto-grow-height="true" draw:auto-grow-width="true" fo:min-height="0.246cm" fo:min-width="0.246cm" fo:padding-top="0cm" fo:padding-bottom="0cm" fo:padding-left="0cm" fo:padding-right="0cm" loext:decorative="false"/>
      <style:paragraph-properties style:writing-mode="lr-tb"/>
    </style:style>
    <style:style style:name="gr27" style:family="graphic" style:parent-style-name="standard">
      <style:graphic-properties draw:stroke="solid" svg:stroke-width="0.035cm" svg:stroke-color="#40aa55" draw:stroke-linejoin="miter" svg:stroke-linecap="butt" draw:fill="none" fo:padding-top="0.017cm" fo:padding-bottom="0.017cm" fo:padding-left="0.017cm" fo:padding-right="0.017cm" loext:decorative="false"/>
    </style:style>
    <style:style style:name="gr28" style:family="graphic" style:parent-style-name="standard">
      <style:graphic-properties draw:stroke="none" draw:fill="solid" draw:fill-color="#daeef3" loext:decorative="false"/>
    </style:style>
    <style:style style:name="gr29" style:family="graphic" style:parent-style-name="standard">
      <style:graphic-properties draw:stroke="none" draw:fill="solid" draw:fill-color="#fde9d9" loext:decorative="false"/>
    </style:style>
    <style:style style:name="gr30" style:family="graphic" style:parent-style-name="standard">
      <style:graphic-properties draw:stroke="none" draw:fill="none" draw:textarea-horizontal-align="left" draw:textarea-vertical-align="top" draw:auto-grow-height="true" draw:auto-grow-width="true" fo:min-height="0.249cm" fo:min-width="0.249cm" fo:padding-top="0cm" fo:padding-bottom="0cm" fo:padding-left="0cm" fo:padding-right="0cm" loext:decorative="false"/>
      <style:paragraph-properties style:writing-mode="lr-tb"/>
    </style:style>
    <style:style style:name="gr31" style:family="graphic" style:parent-style-name="standard">
      <style:graphic-properties draw:stroke="none" draw:fill="none" draw:textarea-horizontal-align="left" draw:textarea-vertical-align="top" draw:auto-grow-height="true" draw:auto-grow-width="true" fo:min-height="0.6cm" fo:min-width="0.6cm" fo:padding-top="0cm" fo:padding-bottom="0cm" fo:padding-left="0cm" fo:padding-right="0cm" loext:decorative="false"/>
      <style:paragraph-properties style:writing-mode="lr-tb"/>
    </style:style>
    <style:style style:name="gr32" style:family="graphic" style:parent-style-name="standard">
      <style:graphic-properties draw:stroke="none" draw:fill="none" draw:textarea-horizontal-align="left" draw:textarea-vertical-align="top" draw:auto-grow-height="true" draw:auto-grow-width="true" fo:min-height="0.452cm" fo:min-width="0.452cm" fo:padding-top="0cm" fo:padding-bottom="0cm" fo:padding-left="0cm" fo:padding-right="0cm" loext:decorative="false"/>
      <style:paragraph-properties style:writing-mode="lr-tb"/>
    </style:style>
    <style:style style:name="gr33" style:family="graphic" style:parent-style-name="standard">
      <style:graphic-properties draw:stroke="solid" svg:stroke-width="0.004cm" svg:stroke-color="#000000" draw:stroke-linejoin="round" svg:stroke-linecap="square" draw:fill="none" fo:padding-top="0.002cm" fo:padding-bottom="0.002cm" fo:padding-left="0.002cm" fo:padding-right="0.002cm" loext:decorative="false"/>
    </style:style>
    <style:style style:name="gr34" style:family="graphic" style:parent-style-name="standard">
      <style:graphic-properties draw:stroke="none" draw:fill="solid" draw:fill-color="#f2dcdb" loext:decorative="false"/>
    </style:style>
    <style:style style:name="gr35" style:family="graphic" style:parent-style-name="standard">
      <style:graphic-properties draw:stroke="none" draw:fill="solid" draw:fill-color="#ebf1de" loext:decorative="false"/>
    </style:style>
    <style:style style:name="gr36" style:family="graphic" style:parent-style-name="standard">
      <style:graphic-properties draw:stroke="none" draw:fill="none" draw:textarea-horizontal-align="left" draw:textarea-vertical-align="top" draw:auto-grow-height="true" draw:auto-grow-width="true" fo:min-height="0.164cm" fo:min-width="0.164cm" fo:padding-top="0cm" fo:padding-bottom="0cm" fo:padding-left="0cm" fo:padding-right="0cm" loext:decorative="false"/>
      <style:paragraph-properties style:writing-mode="lr-tb"/>
    </style:style>
    <style:style style:name="gr37" style:family="graphic" style:parent-style-name="standard">
      <style:graphic-properties draw:stroke="none" draw:fill="solid" draw:fill-color="#808080" loext:decorative="false"/>
    </style:style>
    <style:style style:name="gr38" style:family="graphic" style:parent-style-name="standard">
      <style:graphic-properties draw:stroke="none" draw:fill="none" draw:textarea-horizontal-align="left" draw:textarea-vertical-align="top" draw:auto-grow-height="true" draw:auto-grow-width="true" fo:min-height="0.308cm" fo:min-width="0.308cm" fo:padding-top="0cm" fo:padding-bottom="0cm" fo:padding-left="0cm" fo:padding-right="0cm" loext:decorative="false"/>
      <style:paragraph-properties style:writing-mode="lr-tb"/>
    </style:style>
    <style:style style:name="gr39" style:family="graphic" style:parent-style-name="standard">
      <style:graphic-properties draw:stroke="none" draw:fill="none" draw:textarea-horizontal-align="left" draw:textarea-vertical-align="top" draw:auto-grow-height="true" draw:auto-grow-width="true" fo:min-height="0.283cm" fo:min-width="0.283cm" fo:padding-top="0cm" fo:padding-bottom="0cm" fo:padding-left="0cm" fo:padding-right="0cm" loext:decorative="false"/>
      <style:paragraph-properties style:writing-mode="lr-tb"/>
    </style:style>
    <style:style style:name="gr40" style:family="graphic" style:parent-style-name="standard">
      <style:graphic-properties draw:stroke="solid" svg:stroke-width="0.035cm" svg:stroke-color="#ffffff" draw:stroke-linejoin="round" svg:stroke-linecap="round" draw:fill="none" fo:padding-top="0.017cm" fo:padding-bottom="0.017cm" fo:padding-left="0.017cm" fo:padding-right="0.017cm" loext:decorative="false"/>
    </style:style>
    <style:style style:name="gr41" style:family="graphic" style:parent-style-name="standard">
      <style:graphic-properties draw:stroke="solid" svg:stroke-width="0.705cm" svg:stroke-color="#ffffff" draw:stroke-linejoin="round" svg:stroke-linecap="round" draw:fill="none" fo:padding-top="0.352cm" fo:padding-bottom="0.352cm" fo:padding-left="0.352cm" fo:padding-right="0.352cm" loext:decorative="false"/>
    </style:style>
    <style:style style:name="gr42" style:family="graphic" style:parent-style-name="standard">
      <style:graphic-properties draw:stroke="none" draw:fill="none" draw:textarea-horizontal-align="left" draw:textarea-vertical-align="top" draw:auto-grow-height="true" draw:auto-grow-width="true" fo:min-height="0.253cm" fo:min-width="0.253cm" fo:padding-top="0cm" fo:padding-bottom="0cm" fo:padding-left="0cm" fo:padding-right="0cm" loext:decorative="false"/>
      <style:paragraph-properties style:writing-mode="lr-tb"/>
    </style:style>
    <style:style style:name="P1" style:family="paragraph">
      <loext:graphic-properties draw:fill="solid" draw:fill-color="#ffffff"/>
    </style:style>
    <style:style style:name="P2" style:family="paragraph">
      <loext:graphic-properties draw:fill="solid" draw:fill-color="#78be20"/>
    </style:style>
    <style:style style:name="P3" style:family="paragraph">
      <loext:graphic-properties draw:fill="none"/>
    </style:style>
    <style:style style:name="P4" style:family="paragraph">
      <style:paragraph-properties fo:text-align="start" style:writing-mode="lr-tb"/>
    </style:style>
    <style:style style:name="P5" style:family="paragraph">
      <loext:graphic-properties draw:fill="none"/>
      <style:text-properties fo:font-size="15pt" style:font-size-asian="15pt" style:font-size-complex="15pt"/>
    </style:style>
    <style:style style:name="P6" style:family="paragraph">
      <loext:graphic-properties draw:fill="none"/>
      <style:text-properties fo:font-size="9.80000019073486pt" style:font-size-asian="9.80000019073486pt" style:font-size-complex="9.80000019073486pt"/>
    </style:style>
    <style:style style:name="P7" style:family="paragraph">
      <loext:graphic-properties draw:fill="none"/>
      <style:text-properties fo:font-size="12pt" style:font-size-asian="12pt" style:font-size-complex="12pt"/>
    </style:style>
    <style:style style:name="P8" style:family="paragraph">
      <loext:graphic-properties draw:fill="none"/>
      <style:text-properties fo:font-size="8.19999980926514pt" style:font-size-asian="8.19999980926514pt" style:font-size-complex="8.19999980926514pt"/>
    </style:style>
    <style:style style:name="P9" style:family="paragraph">
      <style:paragraph-properties fo:text-align="start" style:writing-mode="rl-tb"/>
    </style:style>
    <style:style style:name="P10" style:family="paragraph">
      <loext:graphic-properties draw:fill="none"/>
      <style:text-properties fo:font-size="5.19999980926514pt" style:font-size-asian="5.19999980926514pt" style:font-size-complex="5.19999980926514pt"/>
    </style:style>
    <style:style style:name="P11" style:family="paragraph">
      <loext:graphic-properties draw:fill="solid" draw:fill-color="#00b0f0"/>
    </style:style>
    <style:style style:name="P12" style:family="paragraph">
      <loext:graphic-properties draw:fill="solid" draw:fill-color="#ffc000"/>
    </style:style>
    <style:style style:name="P13" style:family="paragraph">
      <loext:graphic-properties draw:fill="solid" draw:fill-color="#ff66cc"/>
    </style:style>
    <style:style style:name="P14" style:family="paragraph">
      <loext:graphic-properties draw:fill="solid" draw:fill-color="#92d050"/>
    </style:style>
    <style:style style:name="P15" style:family="paragraph">
      <loext:graphic-properties draw:fill="none"/>
      <style:text-properties fo:font-size="9.10000038146973pt" style:font-size-asian="9.10000038146973pt" style:font-size-complex="9.10000038146973pt"/>
    </style:style>
    <style:style style:name="P16" style:family="paragraph">
      <loext:graphic-properties draw:fill="none"/>
      <style:text-properties fo:font-size="7.30000019073486pt" style:font-size-asian="7.30000019073486pt" style:font-size-complex="7.30000019073486pt"/>
    </style:style>
    <style:style style:name="P17" style:family="paragraph">
      <loext:graphic-properties draw:fill="none"/>
      <style:text-properties fo:font-size="10.8999996185303pt" style:font-size-asian="10.8999996185303pt" style:font-size-complex="10.8999996185303pt"/>
    </style:style>
    <style:style style:name="P18" style:family="paragraph">
      <loext:graphic-properties draw:fill="solid" draw:fill-color="#000000"/>
    </style:style>
    <style:style style:name="P19" style:family="paragraph">
      <loext:graphic-properties draw:fill="none"/>
      <style:text-properties fo:font-size="18.2999992370605pt" style:font-size-asian="18.2999992370605pt" style:font-size-complex="18.2999992370605pt"/>
    </style:style>
    <style:style style:name="P20" style:family="paragraph">
      <loext:graphic-properties draw:fill="none"/>
      <style:text-properties fo:font-size="6.30000019073486pt" style:font-size-asian="6.30000019073486pt" style:font-size-complex="6.30000019073486pt"/>
    </style:style>
    <style:style style:name="P21" style:family="paragraph">
      <loext:graphic-properties draw:fill="none"/>
      <style:text-properties fo:font-size="6pt" style:font-size-asian="6pt" style:font-size-complex="6pt"/>
    </style:style>
    <style:style style:name="P22" style:family="paragraph">
      <loext:graphic-properties draw:fill="none"/>
      <style:text-properties fo:font-size="9pt" style:font-size-asian="9pt" style:font-size-complex="9pt"/>
    </style:style>
    <style:style style:name="P23" style:family="paragraph">
      <loext:graphic-properties draw:fill="none"/>
      <style:text-properties fo:font-size="18pt" style:font-size-asian="18pt" style:font-size-complex="18pt"/>
    </style:style>
    <style:style style:name="P24" style:family="paragraph">
      <loext:graphic-properties draw:fill="none"/>
      <style:text-properties fo:font-size="8pt" style:font-size-asian="8pt" style:font-size-complex="8pt"/>
    </style:style>
    <style:style style:name="P25" style:family="paragraph">
      <loext:graphic-properties draw:fill="none"/>
      <style:text-properties fo:font-size="7pt" style:font-size-asian="7pt" style:font-size-complex="7pt"/>
    </style:style>
    <style:style style:name="P26" style:family="paragraph">
      <loext:graphic-properties draw:fill="solid" draw:fill-color="#daeef3"/>
    </style:style>
    <style:style style:name="P27" style:family="paragraph">
      <loext:graphic-properties draw:fill="solid" draw:fill-color="#fde9d9"/>
    </style:style>
    <style:style style:name="P28" style:family="paragraph">
      <loext:graphic-properties draw:fill="none"/>
      <style:text-properties fo:font-size="7.09999990463257pt" style:font-size-asian="7.09999990463257pt" style:font-size-complex="7.09999990463257pt"/>
    </style:style>
    <style:style style:name="P29" style:family="paragraph">
      <loext:graphic-properties draw:fill="none"/>
      <style:text-properties fo:font-size="17pt" style:font-size-asian="17pt" style:font-size-complex="17pt"/>
    </style:style>
    <style:style style:name="P30" style:family="paragraph">
      <loext:graphic-properties draw:fill="none"/>
      <style:text-properties fo:font-size="12.8000001907349pt" style:font-size-asian="12.8000001907349pt" style:font-size-complex="12.8000001907349pt"/>
    </style:style>
    <style:style style:name="P31" style:family="paragraph">
      <loext:graphic-properties draw:fill="solid" draw:fill-color="#f2dcdb"/>
    </style:style>
    <style:style style:name="P32" style:family="paragraph">
      <loext:graphic-properties draw:fill="solid" draw:fill-color="#ebf1de"/>
    </style:style>
    <style:style style:name="P33" style:family="paragraph">
      <loext:graphic-properties draw:fill="none"/>
      <style:text-properties fo:font-size="4.69999980926514pt" style:font-size-asian="4.69999980926514pt" style:font-size-complex="4.69999980926514pt"/>
    </style:style>
    <style:style style:name="P34" style:family="paragraph">
      <loext:graphic-properties draw:fill="solid" draw:fill-color="#808080"/>
    </style:style>
    <style:style style:name="P35" style:family="paragraph">
      <loext:graphic-properties draw:fill="none"/>
      <style:text-properties fo:font-size="8.80000019073486pt" style:font-size-asian="8.80000019073486pt" style:font-size-complex="8.80000019073486pt"/>
    </style:style>
    <style:style style:name="P36" style:family="paragraph">
      <loext:graphic-properties draw:fill="none"/>
      <style:text-properties fo:font-size="8.10000038146973pt" style:font-size-asian="8.10000038146973pt" style:font-size-complex="8.10000038146973pt"/>
    </style:style>
    <style:style style:name="P37" style:family="paragraph">
      <loext:graphic-properties draw:fill="none"/>
      <style:text-properties fo:font-size="7.19999980926514pt" style:font-size-asian="7.19999980926514pt" style:font-size-complex="7.19999980926514pt"/>
    </style:style>
    <style:style style:name="T1" style:family="text">
      <style:text-properties fo:color="#78be20" loext:opacity="100%" style:font-name="SegoeUI" fo:font-size="15pt" fo:font-weight="bold" style:font-name-asian="SegoeUI" style:font-size-asian="15pt" style:font-weight-asian="bold" style:font-name-complex="SegoeUI" style:font-size-complex="15pt" style:font-weight-complex="bold"/>
    </style:style>
    <style:style style:name="T2" style:family="text">
      <style:text-properties fo:color="#000000" loext:opacity="100%" style:font-name="SegoeUI" fo:font-size="15pt" fo:font-weight="bold" style:font-name-asian="SegoeUI" style:font-size-asian="15pt" style:font-weight-asian="bold" style:font-name-complex="SegoeUI" style:font-size-complex="15pt" style:font-weight-complex="bold"/>
    </style:style>
    <style:style style:name="T3" style:family="text">
      <style:text-properties fo:color="#78be20" loext:opacity="100%" style:font-name="SegoeUI" fo:font-size="9.80000019073486pt" fo:font-weight="bold" style:font-name-asian="SegoeUI" style:font-size-asian="9.80000019073486pt" style:font-weight-asian="bold" style:font-name-complex="SegoeUI" style:font-size-complex="9.80000019073486pt" style:font-weight-complex="bold"/>
    </style:style>
    <style:style style:name="T4" style:family="text">
      <style:text-properties fo:color="#333333" loext:opacity="100%" style:font-name="SegoeUI" fo:font-size="9.80000019073486pt" fo:font-weight="normal" style:font-name-asian="SegoeUI" style:font-size-asian="9.80000019073486pt" style:font-weight-asian="normal" style:font-name-complex="SegoeUI" style:font-size-complex="9.80000019073486pt" style:font-weight-complex="normal"/>
    </style:style>
    <style:style style:name="T5" style:family="text">
      <style:text-properties fo:color="#427aab" loext:opacity="100%" style:font-name="SegoeUI" fo:font-size="9.80000019073486pt" fo:font-weight="normal" style:font-name-asian="SegoeUI" style:font-size-asian="9.80000019073486pt" style:font-weight-asian="normal" style:font-name-complex="SegoeUI" style:font-size-complex="9.80000019073486pt" style:font-weight-complex="normal"/>
    </style:style>
    <style:style style:name="T6" style:family="text">
      <style:text-properties fo:color="#99cc00" loext:opacity="100%" style:font-name="SegoeUI" fo:font-size="9.80000019073486pt" fo:font-weight="bold" style:font-name-asian="SegoeUI" style:font-size-asian="9.80000019073486pt" style:font-weight-asian="bold" style:font-name-complex="SegoeUI" style:font-size-complex="9.80000019073486pt" style:font-weight-complex="bold"/>
    </style:style>
    <style:style style:name="T7" style:family="text">
      <style:text-properties fo:color="#78be20" loext:opacity="100%" style:font-name="SegoeUI" fo:font-size="12pt" fo:font-weight="bold" style:font-name-asian="SegoeUI" style:font-size-asian="12pt" style:font-weight-asian="bold" style:font-name-complex="SegoeUI" style:font-size-complex="12pt" style:font-weight-complex="bold"/>
    </style:style>
    <style:style style:name="T8" style:family="text">
      <style:text-properties fo:color="#333333" loext:opacity="100%" style:font-name="SegoeUI" fo:font-size="8.19999980926514pt" fo:font-weight="normal" style:font-name-asian="SegoeUI" style:font-size-asian="8.19999980926514pt" style:font-weight-asian="normal" style:font-name-complex="SegoeUI" style:font-size-complex="8.19999980926514pt" style:font-weight-complex="normal"/>
    </style:style>
    <style:style style:name="T9" style:family="text">
      <style:text-properties fo:color="#78be20" loext:opacity="100%" style:font-name="MS-UIGothic" fo:font-size="9.80000019073486pt" fo:font-weight="bold" style:font-name-asian="MS-UIGothic" style:font-size-asian="9.80000019073486pt" style:font-weight-asian="bold" style:font-name-complex="MS-UIGothic" style:font-size-complex="9.80000019073486pt" style:font-weight-complex="bold"/>
    </style:style>
    <style:style style:name="T10" style:family="text">
      <style:text-properties fo:color="#333333" loext:opacity="100%" style:font-name="SegoeUI" fo:font-size="9.80000019073486pt" fo:font-weight="bold" style:font-name-asian="SegoeUI" style:font-size-asian="9.80000019073486pt" style:font-weight-asian="bold" style:font-name-complex="SegoeUI" style:font-size-complex="9.80000019073486pt" style:font-weight-complex="bold"/>
    </style:style>
    <style:style style:name="T11" style:family="text">
      <style:text-properties fo:color="#666666" loext:opacity="100%" style:font-name="Arial" fo:font-size="5.19999980926514pt" fo:font-weight="normal" style:font-name-asian="Arial" style:font-size-asian="5.19999980926514pt" style:font-weight-asian="normal" style:font-name-complex="Arial" style:font-size-complex="5.19999980926514pt" style:font-weight-complex="normal"/>
    </style:style>
    <style:style style:name="T12" style:family="text">
      <style:text-properties fo:color="#000000" loext:opacity="100%" style:font-name="Arial" fo:font-size="9.10000038146973pt" fo:font-weight="bold" style:font-name-asian="Arial" style:font-size-asian="9.10000038146973pt" style:font-weight-asian="bold" style:font-name-complex="Arial" style:font-size-complex="9.10000038146973pt" style:font-weight-complex="bold"/>
    </style:style>
    <style:style style:name="T13" style:family="text">
      <style:text-properties fo:color="#000000" loext:opacity="100%" style:font-name="Arial" fo:font-size="7.30000019073486pt" fo:font-weight="bold" style:font-name-asian="Arial" style:font-size-asian="7.30000019073486pt" style:font-weight-asian="bold" style:font-name-complex="Arial" style:font-size-complex="7.30000019073486pt" style:font-weight-complex="bold"/>
    </style:style>
    <style:style style:name="T14" style:family="text">
      <style:text-properties fo:color="#ffffff" loext:opacity="100%" style:font-name="Arial" fo:font-size="10.8999996185303pt" fo:font-weight="bold" style:font-name-asian="Arial" style:font-size-asian="10.8999996185303pt" style:font-weight-asian="bold" style:font-name-complex="Arial" style:font-size-complex="10.8999996185303pt" style:font-weight-complex="bold"/>
    </style:style>
    <style:style style:name="T15" style:family="text">
      <style:text-properties fo:color="#92d050" loext:opacity="100%" style:font-name="Arial" fo:font-size="9.10000038146973pt" fo:font-weight="bold" style:font-name-asian="Arial" style:font-size-asian="9.10000038146973pt" style:font-weight-asian="bold" style:font-name-complex="Arial" style:font-size-complex="9.10000038146973pt" style:font-weight-complex="bold"/>
    </style:style>
    <style:style style:name="T16" style:family="text">
      <style:text-properties fo:color="#262626" loext:opacity="100%" style:font-name="Arial" fo:font-size="7.30000019073486pt" fo:font-style="italic" fo:font-weight="normal" style:font-name-asian="Arial" style:font-size-asian="7.30000019073486pt" style:font-style-asian="italic" style:font-weight-asian="normal" style:font-name-complex="Arial" style:font-size-complex="7.30000019073486pt" style:font-style-complex="italic" style:font-weight-complex="normal"/>
    </style:style>
    <style:style style:name="T17" style:family="text">
      <style:text-properties fo:color="#000000" loext:opacity="100%" style:font-name="Arial" fo:font-size="8.19999980926514pt" fo:font-weight="bold" style:font-name-asian="Arial" style:font-size-asian="8.19999980926514pt" style:font-weight-asian="bold" style:font-name-complex="Arial" style:font-size-complex="8.19999980926514pt" style:font-weight-complex="bold"/>
    </style:style>
    <style:style style:name="T18" style:family="text">
      <style:text-properties fo:color="#000000" loext:opacity="100%" style:font-name="Arial" fo:font-size="18.2999992370605pt" fo:font-weight="bold" style:font-name-asian="Arial" style:font-size-asian="18.2999992370605pt" style:font-weight-asian="bold" style:font-name-complex="Arial" style:font-size-complex="18.2999992370605pt" style:font-weight-complex="bold"/>
    </style:style>
    <style:style style:name="T19" style:family="text">
      <style:text-properties fo:color="#262626" loext:opacity="100%" style:font-name="Arial" fo:font-size="6.30000019073486pt" fo:font-weight="normal" style:font-name-asian="Arial" style:font-size-asian="6.30000019073486pt" style:font-weight-asian="normal" style:font-name-complex="Arial" style:font-size-complex="6.30000019073486pt" style:font-weight-complex="normal"/>
    </style:style>
    <style:style style:name="T20" style:family="text">
      <style:text-properties fo:color="#262626" loext:opacity="100%" style:font-name="Arial" fo:font-size="6pt" fo:font-weight="normal" style:font-name-asian="Arial" style:font-size-asian="6pt" style:font-weight-asian="normal" style:font-name-complex="Arial" style:font-size-complex="6pt" style:font-weight-complex="normal"/>
    </style:style>
    <style:style style:name="T21" style:family="text">
      <style:text-properties fo:color="#000000" loext:opacity="100%" style:font-name="Arial" fo:font-size="7.30000019073486pt" fo:font-style="italic" fo:font-weight="normal" style:font-name-asian="Arial" style:font-size-asian="7.30000019073486pt" style:font-style-asian="italic" style:font-weight-asian="normal" style:font-name-complex="Arial" style:font-size-complex="7.30000019073486pt" style:font-style-complex="italic" style:font-weight-complex="normal"/>
    </style:style>
    <style:style style:name="T22" style:family="text">
      <style:text-properties fo:color="#000000" loext:opacity="100%" style:font-name="Arial" fo:font-size="9pt" fo:font-weight="bold" style:font-name-asian="Arial" style:font-size-asian="9pt" style:font-weight-asian="bold" style:font-name-complex="Arial" style:font-size-complex="9pt" style:font-weight-complex="bold"/>
    </style:style>
    <style:style style:name="T23" style:family="text">
      <style:text-properties fo:color="#000000" loext:opacity="100%" style:font-name="Arial" fo:font-size="18pt" fo:font-weight="bold" style:font-name-asian="Arial" style:font-size-asian="18pt" style:font-weight-asian="bold" style:font-name-complex="Arial" style:font-size-complex="18pt" style:font-weight-complex="bold"/>
    </style:style>
    <style:style style:name="T24" style:family="text">
      <style:text-properties fo:color="#000000" loext:opacity="100%" style:font-name="Arial" fo:font-size="9pt" fo:font-weight="normal" style:font-name-asian="Arial" style:font-size-asian="9pt" style:font-weight-asian="normal" style:font-name-complex="Arial" style:font-size-complex="9pt" style:font-weight-complex="normal"/>
    </style:style>
    <style:style style:name="T25" style:family="text">
      <style:text-properties fo:color="#000000" loext:opacity="100%" style:font-name="Arial" fo:font-size="8pt" fo:font-weight="normal" style:font-name-asian="Arial" style:font-size-asian="8pt" style:font-weight-asian="normal" style:font-name-complex="Arial" style:font-size-complex="8pt" style:font-weight-complex="normal"/>
    </style:style>
    <style:style style:name="T26" style:family="text">
      <style:text-properties fo:color="#69d929" loext:opacity="100%" style:font-name="Arial" fo:font-size="9pt" fo:font-weight="bold" style:font-name-asian="Arial" style:font-size-asian="9pt" style:font-weight-asian="bold" style:font-name-complex="Arial" style:font-size-complex="9pt" style:font-weight-complex="bold"/>
    </style:style>
    <style:style style:name="T27" style:family="text">
      <style:text-properties fo:color="#000000" loext:opacity="100%" style:font-name="Arial" fo:font-size="6pt" fo:font-weight="normal" style:font-name-asian="Arial" style:font-size-asian="6pt" style:font-weight-asian="normal" style:font-name-complex="Arial" style:font-size-complex="6pt" style:font-weight-complex="normal"/>
    </style:style>
    <style:style style:name="T28" style:family="text">
      <style:text-properties fo:color="#000000" loext:opacity="100%" style:font-name="Arial" fo:font-size="7pt" fo:font-style="italic" fo:font-weight="normal" style:font-name-asian="Arial" style:font-size-asian="7pt" style:font-style-asian="italic" style:font-weight-asian="normal" style:font-name-complex="Arial" style:font-size-complex="7pt" style:font-style-complex="italic" style:font-weight-complex="normal"/>
    </style:style>
    <style:style style:name="T29" style:family="text">
      <style:text-properties fo:color="#000000" loext:opacity="100%" style:font-name="Arial" fo:font-size="7.09999990463257pt" fo:font-weight="bold" style:font-name-asian="Arial" style:font-size-asian="7.09999990463257pt" style:font-weight-asian="bold" style:font-name-complex="Arial" style:font-size-complex="7.09999990463257pt" style:font-weight-complex="bold"/>
    </style:style>
    <style:style style:name="T30" style:family="text">
      <style:text-properties fo:color="#000000" loext:opacity="100%" style:font-name="Arial" fo:font-size="7.09999990463257pt" fo:font-weight="normal" style:font-name-asian="Arial" style:font-size-asian="7.09999990463257pt" style:font-weight-asian="normal" style:font-name-complex="Arial" style:font-size-complex="7.09999990463257pt" style:font-weight-complex="normal"/>
    </style:style>
    <style:style style:name="T31" style:family="text">
      <style:text-properties fo:color="#808080" loext:opacity="100%" style:font-name="Arial" fo:font-size="7.09999990463257pt" fo:font-weight="normal" style:font-name-asian="Arial" style:font-size-asian="7.09999990463257pt" style:font-weight-asian="normal" style:font-name-complex="Arial" style:font-size-complex="7.09999990463257pt" style:font-weight-complex="normal"/>
    </style:style>
    <style:style style:name="T32" style:family="text">
      <style:text-properties fo:color="#92d050" loext:opacity="100%" style:font-name="Arial" fo:font-size="17pt" fo:font-weight="bold" style:font-name-asian="Arial" style:font-size-asian="17pt" style:font-weight-asian="bold" style:font-name-complex="Arial" style:font-size-complex="17pt" style:font-weight-complex="bold"/>
    </style:style>
    <style:style style:name="T33" style:family="text">
      <style:text-properties fo:color="#4bacc6" loext:opacity="100%" style:font-name="Arial" fo:font-size="12.8000001907349pt" fo:font-weight="bold" style:font-name-asian="Arial" style:font-size-asian="12.8000001907349pt" style:font-weight-asian="bold" style:font-name-complex="Arial" style:font-size-complex="12.8000001907349pt" style:font-weight-complex="bold"/>
    </style:style>
    <style:style style:name="T34" style:family="text">
      <style:text-properties fo:color="#f79646" loext:opacity="100%" style:font-name="Arial" fo:font-size="12.8000001907349pt" fo:font-weight="bold" style:font-name-asian="Arial" style:font-size-asian="12.8000001907349pt" style:font-weight-asian="bold" style:font-name-complex="Arial" style:font-size-complex="12.8000001907349pt" style:font-weight-complex="bold"/>
    </style:style>
    <style:style style:name="T35" style:family="text">
      <style:text-properties fo:color="#92d050" loext:opacity="100%" style:font-name="Arial" fo:font-size="7.09999990463257pt" fo:font-weight="bold" style:font-name-asian="Arial" style:font-size-asian="7.09999990463257pt" style:font-weight-asian="bold" style:font-name-complex="Arial" style:font-size-complex="7.09999990463257pt" style:font-weight-complex="bold"/>
    </style:style>
    <style:style style:name="T36" style:family="text">
      <style:text-properties fo:color="#00b050" loext:opacity="100%" style:font-name="Arial" fo:font-size="12.8000001907349pt" fo:font-weight="bold" style:font-name-asian="Arial" style:font-size-asian="12.8000001907349pt" style:font-weight-asian="bold" style:font-name-complex="Arial" style:font-size-complex="12.8000001907349pt" style:font-weight-complex="bold"/>
    </style:style>
    <style:style style:name="T37" style:family="text">
      <style:text-properties fo:color="#808080" loext:opacity="100%" style:font-name="Arial" fo:font-size="4.69999980926514pt" fo:font-weight="normal" style:font-name-asian="Arial" style:font-size-asian="4.69999980926514pt" style:font-weight-asian="normal" style:font-name-complex="Arial" style:font-size-complex="4.69999980926514pt" style:font-weight-complex="normal"/>
    </style:style>
    <style:style style:name="T38" style:family="text">
      <style:text-properties fo:color="#808080" loext:opacity="100%" style:font-name="Arial" fo:font-size="7.09999990463257pt" fo:font-weight="bold" style:font-name-asian="Arial" style:font-size-asian="7.09999990463257pt" style:font-weight-asian="bold" style:font-name-complex="Arial" style:font-size-complex="7.09999990463257pt" style:font-weight-complex="bold"/>
    </style:style>
    <style:style style:name="T39" style:family="text">
      <style:text-properties fo:color="#ff66cc" loext:opacity="100%" style:font-name="Arial" fo:font-size="12.8000001907349pt" fo:font-weight="bold" style:font-name-asian="Arial" style:font-size-asian="12.8000001907349pt" style:font-weight-asian="bold" style:font-name-complex="Arial" style:font-size-complex="12.8000001907349pt" style:font-weight-complex="bold"/>
    </style:style>
    <style:style style:name="T40" style:family="text">
      <style:text-properties fo:color="#808080" loext:opacity="100%" style:font-name="Arial" fo:font-size="6.30000019073486pt" fo:font-style="italic" fo:font-weight="normal" style:font-name-asian="Arial" style:font-size-asian="6.30000019073486pt" style:font-style-asian="italic" style:font-weight-asian="normal" style:font-name-complex="Arial" style:font-size-complex="6.30000019073486pt" style:font-style-complex="italic" style:font-weight-complex="normal"/>
    </style:style>
    <style:style style:name="T41" style:family="text">
      <style:text-properties fo:color="#ffbf00" loext:opacity="100%" style:font-name="Arial" fo:font-size="18.2999992370605pt" fo:font-weight="bold" style:font-name-asian="Arial" style:font-size-asian="18.2999992370605pt" style:font-weight-asian="bold" style:font-name-complex="Arial" style:font-size-complex="18.2999992370605pt" style:font-weight-complex="bold"/>
    </style:style>
    <style:style style:name="T42" style:family="text">
      <style:text-properties fo:color="#92d050" loext:opacity="100%" style:font-name="Arial" fo:font-size="8.80000019073486pt" fo:font-weight="bold" style:font-name-asian="Arial" style:font-size-asian="8.80000019073486pt" style:font-weight-asian="bold" style:font-name-complex="Arial" style:font-size-complex="8.80000019073486pt" style:font-weight-complex="bold"/>
    </style:style>
    <style:style style:name="T43" style:family="text">
      <style:text-properties fo:color="#262626" loext:opacity="100%" style:font-name="Arial" fo:font-size="8.10000038146973pt" fo:font-style="italic" fo:font-weight="bold" style:font-name-asian="Arial" style:font-size-asian="8.10000038146973pt" style:font-style-asian="italic" style:font-weight-asian="bold" style:font-name-complex="Arial" style:font-size-complex="8.10000038146973pt" style:font-style-complex="italic" style:font-weight-complex="bold"/>
    </style:style>
    <style:style style:name="T44" style:family="text">
      <style:text-properties fo:color="#262626" loext:opacity="100%" style:font-name="Arial" fo:font-size="8.10000038146973pt" fo:font-style="italic" fo:font-weight="normal" style:font-name-asian="Arial" style:font-size-asian="8.10000038146973pt" style:font-style-asian="italic" style:font-weight-asian="normal" style:font-name-complex="Arial" style:font-size-complex="8.10000038146973pt" style:font-style-complex="italic" style:font-weight-complex="normal"/>
    </style:style>
    <style:style style:name="T45" style:family="text">
      <style:text-properties fo:color="#000000" loext:opacity="100%" style:font-name="Arial" fo:font-size="7.19999980926514pt" fo:font-weight="bold" style:font-name-asian="Arial" style:font-size-asian="7.19999980926514pt" style:font-weight-asian="bold" style:font-name-complex="Arial" style:font-size-complex="7.19999980926514pt" style:font-weight-complex="bold"/>
    </style:style>
    <style:style style:name="T46" style:family="text">
      <style:text-properties fo:color="#000000" loext:opacity="100%" style:font-name="Arial" fo:font-size="8.10000038146973pt" fo:font-weight="bold" style:font-name-asian="Arial" style:font-size-asian="8.10000038146973pt" style:font-weight-asian="bold" style:font-name-complex="Arial" style:font-size-complex="8.10000038146973pt" style:font-weight-complex="bold"/>
    </style:style>
    <style:style style:name="T47" style:family="text">
      <style:text-properties fo:color="#000000" loext:opacity="100%" style:font-name="Arial" fo:font-size="8.10000038146973pt" fo:font-weight="normal" style:font-name-asian="Arial" style:font-size-asian="8.10000038146973pt" style:font-weight-asian="normal" style:font-name-complex="Arial" style:font-size-complex="8.10000038146973pt" style:font-weight-complex="normal"/>
    </style:style>
    <style:style style:name="T48" style:family="text">
      <style:text-properties fo:color="#92d050" loext:opacity="100%" style:font-name="Arial" fo:font-size="8.80000019073486pt" fo:font-style="italic" fo:font-weight="normal" style:font-name-asian="Arial" style:font-size-asian="8.80000019073486pt" style:font-style-asian="italic" style:font-weight-asian="normal" style:font-name-complex="Arial" style:font-size-complex="8.80000019073486pt" style:font-style-complex="italic" style:font-weight-complex="normal"/>
    </style:style>
    <style:style style:name="T49" style:family="text">
      <style:text-properties fo:color="#000000" loext:opacity="100%" style:font-name="Arial" fo:font-size="7.19999980926514pt" fo:font-weight="normal" style:font-name-asian="Arial" style:font-size-asian="7.19999980926514pt" style:font-weight-asian="normal" style:font-name-complex="Arial" style:font-size-complex="7.19999980926514pt" style:font-weight-complex="normal"/>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drawing>
      <draw:page draw:name="page1" draw:style-name="dp1" draw:master-page-name="master-page3">
        <draw:polygon draw:style-name="gr1" draw:text-style-name="P1" draw:layer="layout" svg:width="19.765cm" svg:height="28.496cm" svg:x="0.599cm" svg:y="0.599cm" svg:viewBox="0 0 19766 28497" draw:points="0,0 19766,0 19766,28497 0,28497">
          <text:p/>
        </draw:polygon>
        <draw:polygon draw:style-name="gr2" draw:text-style-name="P2" draw:layer="layout" svg:width="19.765cm" svg:height="0.132cm" svg:x="0.599cm" svg:y="4.198cm" svg:viewBox="0 0 19766 133" draw:points="0,0 19766,0 19766,133 0,133">
          <text:p/>
        </draw:polygon>
        <draw:polygon draw:style-name="gr2" draw:text-style-name="P2" draw:layer="layout" svg:width="19.765cm" svg:height="0.132cm" svg:x="0.599cm" svg:y="11.051cm" svg:viewBox="0 0 19766 133" draw:points="0,0 19766,0 19766,133 0,133">
          <text:p/>
        </draw:polygon>
        <draw:polygon draw:style-name="gr2" draw:text-style-name="P2" draw:layer="layout" svg:width="19.765cm" svg:height="0.133cm" svg:x="0.599cm" svg:y="24.491cm" svg:viewBox="0 0 19766 134" draw:points="0,0 19766,0 19766,134 0,134">
          <text:p/>
        </draw:polygon>
        <draw:frame draw:style-name="gr3" draw:text-style-name="P3" draw:layer="layout" svg:width="3.544cm" svg:height="3.148cm" svg:x="2.082cm" svg:y="0.944cm">
          <draw:image xlink:href="Pictures/10000001000001CC0000019CED2E3A63.png" xlink:type="simple" xlink:show="embed" xlink:actuate="onLoad" draw:mime-type="image/png">
            <text:p/>
          </draw:image>
        </draw:frame>
        <draw:frame draw:style-name="gr4" draw:text-style-name="P5" draw:layer="layout" svg:width="9.004cm" svg:height="0.704cm" svg:x="9.305cm" svg:y="1.669cm">
          <draw:text-box>
            <text:p text:style-name="P4"><text:span text:style-name="T1">FICHE DE PRESENTATION ET TARIFS</text:span></text:p>
          </draw:text-box>
        </draw:frame>
        <draw:frame draw:style-name="gr4" draw:text-style-name="P5" draw:layer="layout" svg:width="4.891cm" svg:height="0.704cm" svg:x="11.316cm" svg:y="2.675cm">
          <draw:text-box>
            <text:p text:style-name="P4"><text:span text:style-name="T2">APEF BILLERE LONS</text:span></text:p>
          </draw:text-box>
        </draw:frame>
        <draw:frame draw:style-name="gr5" draw:text-style-name="P6" draw:layer="layout" svg:width="4.852cm" svg:height="0.454cm" svg:x="0.6cm" svg:y="5.229cm">
          <draw:text-box>
            <text:p text:style-name="P4"><text:span text:style-name="T3">Votre référent :</text:span><text:span text:style-name="T4"> VAREILLE JULIE</text:span></text:p>
          </draw:text-box>
        </draw:frame>
        <draw:frame draw:style-name="gr5" draw:text-style-name="P6" draw:layer="layout" svg:width="8.843cm" svg:height="0.454cm" svg:x="0.6cm" svg:y="6.023cm">
          <draw:text-box>
            <text:p text:style-name="P4"><text:span text:style-name="T3">Adresse</text:span><text:span text:style-name="T4"> : 45 AVENUE BEZIOU RESIDENCE LES JARDINS DE</text:span></text:p>
          </draw:text-box>
        </draw:frame>
        <draw:frame draw:style-name="gr5" draw:text-style-name="P6" draw:layer="layout" svg:width="3.973cm" svg:height="0.454cm" svg:x="0.6cm" svg:y="6.473cm">
          <draw:text-box>
            <text:p text:style-name="P4"><text:span text:style-name="T4">NORMANDY 64140 Billère</text:span></text:p>
          </draw:text-box>
        </draw:frame>
        <draw:frame draw:style-name="gr5" draw:text-style-name="P6" draw:layer="layout" svg:width="2.597cm" svg:height="0.454cm" svg:x="0.6cm" svg:y="7.267cm">
          <draw:text-box>
            <text:p text:style-name="P4"><text:span text:style-name="T3">Tél</text:span><text:span text:style-name="T4"> : 0609577355</text:span></text:p>
          </draw:text-box>
        </draw:frame>
        <draw:frame draw:style-name="gr5" draw:text-style-name="P6" draw:layer="layout" svg:width="3.055cm" svg:height="0.454cm" svg:x="0.6cm" svg:y="8.087cm">
          <draw:text-box>
            <text:p text:style-name="P4"><text:span text:style-name="T3">Email</text:span><text:span text:style-name="T4"> : </text:span><text:span text:style-name="T5">lons@apef.fr</text:span></text:p>
          </draw:text-box>
        </draw:frame>
        <draw:frame draw:style-name="gr5" draw:text-style-name="P6" draw:layer="layout" svg:width="3.421cm" svg:height="0.454cm" svg:x="0.6cm" svg:y="8.881cm">
          <draw:text-box>
            <text:p text:style-name="P4"><text:span text:style-name="T3">Site web</text:span><text:span text:style-name="T4"> : www.apef.fr</text:span></text:p>
          </draw:text-box>
        </draw:frame>
        <draw:frame draw:style-name="gr5" draw:text-style-name="P6" draw:layer="layout" svg:width="5.466cm" svg:height="0.454cm" svg:x="0.6cm" svg:y="9.622cm">
          <draw:text-box>
            <text:p text:style-name="P4"><text:span text:style-name="T3">Structure déclarée</text:span><text:span text:style-name="T4"> : SAP904771748</text:span></text:p>
          </draw:text-box>
        </draw:frame>
        <draw:frame draw:style-name="gr5" draw:text-style-name="P6" draw:layer="layout" svg:width="5.11cm" svg:height="0.454cm" svg:x="0.6cm" svg:y="10.045cm">
          <draw:text-box>
            <text:p text:style-name="P4"><text:span text:style-name="T3">Structure agréée</text:span><text:span text:style-name="T4">: SAP904771748</text:span></text:p>
          </draw:text-box>
        </draw:frame>
        <draw:frame draw:style-name="gr5" draw:text-style-name="P6" draw:layer="layout" svg:width="3.548cm" svg:height="0.454cm" svg:x="10.866cm" svg:y="5.229cm">
          <draw:text-box>
            <text:p text:style-name="P4"><text:span text:style-name="T3">Horaires d'ouverture :</text:span></text:p>
          </draw:text-box>
        </draw:frame>
        <draw:frame draw:style-name="gr5" draw:text-style-name="P6" draw:layer="layout" svg:width="9.152cm" svg:height="0.454cm" svg:x="10.866cm" svg:y="6.023cm">
          <draw:text-box>
            <text:p text:style-name="P4"><text:span text:style-name="T4">Du lundi au vendredi de 09h00 à 12h00 et de 14h00 à 17h00</text:span></text:p>
          </draw:text-box>
        </draw:frame>
        <draw:frame draw:style-name="gr5" draw:text-style-name="P6" draw:layer="layout" svg:width="1.725cm" svg:height="0.454cm" svg:x="10.866cm" svg:y="6.817cm">
          <draw:text-box>
            <text:p text:style-name="P4"><text:span text:style-name="T3">Transports</text:span></text:p>
          </draw:text-box>
        </draw:frame>
        <draw:frame draw:style-name="gr5" draw:text-style-name="P6" draw:layer="layout" svg:width="1.962cm" svg:height="0.454cm" svg:x="10.866cm" svg:y="7.267cm">
          <draw:text-box>
            <text:p text:style-name="P4"><text:span text:style-name="T4">BUS LIGNE D</text:span></text:p>
          </draw:text-box>
        </draw:frame>
        <draw:frame draw:style-name="gr5" draw:text-style-name="P6" draw:layer="layout" svg:width="2.462cm" svg:height="0.454cm" svg:x="10.866cm" svg:y="8.087cm">
          <draw:text-box>
            <text:p text:style-name="P4"><text:span text:style-name="T4">Accès PMR : Oui</text:span></text:p>
          </draw:text-box>
        </draw:frame>
        <draw:frame draw:style-name="gr5" draw:text-style-name="P6" draw:layer="layout" svg:width="2.447cm" svg:height="0.454cm" svg:x="10.866cm" svg:y="8.881cm">
          <draw:text-box>
            <text:p text:style-name="P4"><text:span text:style-name="T6">Organigramme</text:span></text:p>
          </draw:text-box>
        </draw:frame>
        <draw:frame draw:style-name="gr5" draw:text-style-name="P6" draw:layer="layout" svg:width="4.421cm" svg:height="0.454cm" svg:x="10.866cm" svg:y="9.331cm">
          <draw:text-box>
            <text:p text:style-name="P4"><text:span text:style-name="T4">DIRECTRICE : VAREILLE JULIE </text:span></text:p>
          </draw:text-box>
        </draw:frame>
        <draw:frame draw:style-name="gr5" draw:text-style-name="P6" draw:layer="layout" svg:width="8.579cm" svg:height="0.454cm" svg:x="10.866cm" svg:y="9.78cm">
          <draw:text-box>
            <text:p text:style-name="P4"><text:span text:style-name="T4">RESPONSABLE DE SECTEUR : LASPOUMADERES MANON</text:span></text:p>
          </draw:text-box>
        </draw:frame>
        <draw:frame draw:style-name="gr6" draw:text-style-name="P7" draw:layer="layout" svg:width="4.875cm" svg:height="0.564cm" svg:x="0.6cm" svg:y="11.838cm">
          <draw:text-box>
            <text:p text:style-name="P4"><text:span text:style-name="T7">Autorité administrative :</text:span></text:p>
          </draw:text-box>
        </draw:frame>
        <draw:frame draw:style-name="gr5" draw:text-style-name="P6" draw:layer="layout" svg:width="7.161cm" svg:height="0.454cm" svg:x="0.6cm" svg:y="12.532cm">
          <draw:text-box>
            <text:p text:style-name="P4"><text:span text:style-name="T3">DDETS :</text:span><text:span text:style-name="T4"> boulevard tourasse, 64000 Pau, France</text:span></text:p>
          </draw:text-box>
        </draw:frame>
        <draw:frame draw:style-name="gr6" draw:text-style-name="P7" draw:layer="layout" svg:width="4.19cm" svg:height="0.564cm" svg:x="0.6cm" svg:y="13.452cm">
          <draw:text-box>
            <text:p text:style-name="P4"><text:span text:style-name="T7">Zone d'intervention :</text:span></text:p>
          </draw:text-box>
        </draw:frame>
        <draw:frame draw:style-name="gr7" draw:text-style-name="P8" draw:layer="layout" svg:width="19.261cm" svg:height="0.386cm" svg:x="0.6cm" svg:y="14.124cm">
          <draw:text-box>
            <text:p text:style-name="P4"><text:span text:style-name="T8">PAU, LONS, BILLERE, LESCAR, LAROIN, POEY DE LESCAR, DENGUIN, SIROS, SAUVAGNON, AUSSEVIELLE, ARBUS, SAINT FAUST, ARTIGUELOUVE, SERRE</text:span></text:p>
          </draw:text-box>
        </draw:frame>
        <draw:frame draw:style-name="gr7" draw:text-style-name="P8" draw:layer="layout" svg:width="4.833cm" svg:height="0.386cm" svg:x="0.6cm" svg:y="14.468cm">
          <draw:text-box>
            <text:p text:style-name="P4"><text:span text:style-name="T8">CASTET, MONTARDON, BOUGARBER.</text:span></text:p>
          </draw:text-box>
        </draw:frame>
        <draw:frame draw:style-name="gr6" draw:text-style-name="P7" draw:layer="layout" svg:width="9.034cm" svg:height="0.564cm" svg:x="0.6cm" svg:y="15.304cm">
          <draw:text-box>
            <text:p text:style-name="P4"><text:span text:style-name="T7">Liste des partenariats et conventionnements :</text:span></text:p>
          </draw:text-box>
        </draw:frame>
        <draw:frame draw:style-name="gr7" draw:text-style-name="P8" draw:layer="layout" svg:width="18.908cm" svg:height="0.386cm" svg:x="0.6cm" svg:y="15.976cm">
          <draw:text-box>
            <text:p text:style-name="P4"><text:span text:style-name="T8">CARSAT , CAISSES DE RETRAITES DIVERSES, INTER MUTUELLE ASSISTANCE, VYV ECOUTE ET SOLUTION, MUTUAIDE, VIAVITA, AXA, FILASSISTANCE,</text:span></text:p>
          </draw:text-box>
        </draw:frame>
        <draw:frame draw:style-name="gr7" draw:text-style-name="P8" draw:layer="layout" svg:width="17.21cm" svg:height="0.386cm" svg:x="0.6cm" svg:y="16.32cm">
          <draw:text-box>
            <text:p text:style-name="P4"><text:span text:style-name="T8">DOMISERVE, DHOMPLUS, MONDIAL ASSISTANCE, VYV RMA, FIDELIA, OSCAR, CNMSS, MAAF, PREVIFRANCE, CMCCAS, AP SOLUTION</text:span></text:p>
          </draw:text-box>
        </draw:frame>
        <draw:frame draw:style-name="gr6" draw:text-style-name="P7" draw:layer="layout" svg:width="6.131cm" svg:height="0.564cm" svg:x="0.6cm" svg:y="17.156cm">
          <draw:text-box>
            <text:p text:style-name="P4"><text:span text:style-name="T7">Informations complémentaires</text:span></text:p>
          </draw:text-box>
        </draw:frame>
        <draw:frame draw:style-name="gr5" draw:text-style-name="P6" draw:layer="layout" svg:width="0.345cm" svg:height="0.344cm" svg:x="0.6cm" svg:y="17.926cm">
          <draw:text-box>
            <text:p text:style-name="P4"><text:span text:style-name="T9">✓</text:span></text:p>
          </draw:text-box>
        </draw:frame>
        <draw:frame draw:style-name="gr5" draw:text-style-name="P6" draw:layer="layout" svg:width="18.748cm" svg:height="0.454cm" svg:x="0.97cm" svg:y="17.85cm">
          <draw:text-box>
            <text:p text:style-name="P4"><text:span text:style-name="T3"><text:s/></text:span><text:span text:style-name="T4">L'agence remet </text:span><text:span text:style-name="T10">gratuitement un devis personnalisé </text:span><text:span text:style-name="T4">au consommateur à qui il propose une prestation ou un ensemble de</text:span></text:p>
          </draw:text-box>
        </draw:frame>
        <draw:frame draw:style-name="gr5" draw:text-style-name="P6" draw:layer="layout" svg:width="16.649cm" svg:height="0.454cm" svg:x="0.6cm" svg:y="18.3cm">
          <draw:text-box>
            <text:p text:style-name="P4"><text:span text:style-name="T4">prestations dont le prix total est supérieur ou égal à 100€ TTC ou au consommateur qui lui en fait la demande.</text:span></text:p>
          </draw:text-box>
        </draw:frame>
        <draw:frame draw:style-name="gr5" draw:text-style-name="P6" draw:layer="layout" svg:width="0.345cm" svg:height="0.344cm" svg:x="0.6cm" svg:y="18.825cm">
          <draw:text-box>
            <text:p text:style-name="P4"><text:span text:style-name="T9">✓</text:span></text:p>
          </draw:text-box>
        </draw:frame>
        <draw:frame draw:style-name="gr5" draw:text-style-name="P6" draw:layer="layout" svg:width="12.35cm" svg:height="0.454cm" svg:x="0.97cm" svg:y="18.75cm">
          <draw:text-box>
            <text:p text:style-name="P4"><text:span text:style-name="T3"><text:s/></text:span><text:span text:style-name="T4">Le présent document ne peut être remis qu'avec le livret d'accueil et ses annexes.</text:span></text:p>
          </draw:text-box>
        </draw:frame>
        <draw:frame draw:style-name="gr5" draw:text-style-name="P6" draw:layer="layout" svg:width="0.345cm" svg:height="0.344cm" svg:x="0.6cm" svg:y="19.275cm">
          <draw:text-box>
            <text:p text:style-name="P4"><text:span text:style-name="T9">✓</text:span></text:p>
          </draw:text-box>
        </draw:frame>
        <draw:frame draw:style-name="gr5" draw:text-style-name="P6" draw:layer="layout" svg:width="18.673cm" svg:height="0.454cm" svg:x="0.97cm" svg:y="19.199cm">
          <draw:text-box>
            <text:p text:style-name="P4"><text:span text:style-name="T3"><text:s/></text:span><text:span text:style-name="T4">Le client peut bénéficier d'un </text:span><text:span text:style-name="T10">crédit d'impôt </text:span><text:span text:style-name="T4">de 50% des sommes engagées, hors paiement en espèces, selon la législation</text:span></text:p>
          </draw:text-box>
        </draw:frame>
        <draw:frame draw:style-name="gr5" draw:text-style-name="P6" draw:layer="layout" svg:width="9.383cm" svg:height="0.454cm" svg:x="0.6cm" svg:y="19.649cm">
          <draw:text-box>
            <text:p text:style-name="P4"><text:span text:style-name="T4">en vigueur. Article 199 sexdecies du Code Général des Impôts.</text:span></text:p>
          </draw:text-box>
        </draw:frame>
        <draw:frame draw:style-name="gr5" draw:text-style-name="P6" draw:layer="layout" svg:width="0.345cm" svg:height="0.344cm" svg:x="0.6cm" svg:y="20.175cm">
          <draw:text-box>
            <text:p text:style-name="P4"><text:span text:style-name="T9">✓</text:span></text:p>
          </draw:text-box>
        </draw:frame>
        <draw:frame draw:style-name="gr5" draw:text-style-name="P6" draw:layer="layout" svg:width="18.562cm" svg:height="0.454cm" svg:x="0.97cm" svg:y="20.099cm">
          <draw:text-box>
            <text:p text:style-name="P4"><text:span text:style-name="T3"><text:s/></text:span><text:span text:style-name="T4">Si vous êtes témoin ou victime d'une </text:span><text:span text:style-name="T10">maltraitance </text:span><text:span text:style-name="T4">à l'encontre d'une personne vulnérable, contacter le numéro d'urgence</text:span></text:p>
          </draw:text-box>
        </draw:frame>
        <draw:frame draw:style-name="gr5" draw:text-style-name="P6" draw:layer="layout" svg:width="19.272cm" svg:height="0.454cm" svg:x="0.6cm" svg:y="20.549cm">
          <draw:text-box>
            <text:p text:style-name="P9"><text:span text:style-name="T4">national 3133 </text:span><text:span text:style-name="T4">﴾</text:span><text:span text:style-name="T4">personnes âgées et handicapées</text:span><text:span text:style-name="T4">﴿ ‐ </text:span><text:span text:style-name="T4">3919 </text:span><text:span text:style-name="T4">﴾</text:span><text:span text:style-name="T4">femmes victimes de violences</text:span><text:span text:style-name="T4">﴿ ‐ </text:span><text:span text:style-name="T4">119 </text:span><text:span text:style-name="T4">﴾</text:span><text:span text:style-name="T4">enfants</text:span><text:span text:style-name="T4">﴿</text:span><text:span text:style-name="T4">. Plus d'informations dans</text:span></text:p>
          </draw:text-box>
        </draw:frame>
        <draw:frame draw:style-name="gr5" draw:text-style-name="P6" draw:layer="layout" svg:width="3.491cm" svg:height="0.454cm" svg:x="0.6cm" svg:y="20.999cm">
          <draw:text-box>
            <text:p text:style-name="P4"><text:span text:style-name="T4">le livret d'accueil client.</text:span></text:p>
          </draw:text-box>
        </draw:frame>
        <draw:frame draw:style-name="gr7" draw:text-style-name="P8" draw:layer="layout" svg:width="18.521cm" svg:height="0.386cm" svg:x="0.6cm" svg:y="21.77cm">
          <draw:text-box>
            <text:p text:style-name="P4"><text:span text:style-name="T8">L’agence gratuitement, un devis personnalisé au consommateur à qui il propose une prestation ou un ensemble de prestations dont le prix total</text:span></text:p>
          </draw:text-box>
        </draw:frame>
        <draw:frame draw:style-name="gr7" draw:text-style-name="P8" draw:layer="layout" svg:width="18.841cm" svg:height="0.386cm" svg:x="0.6cm" svg:y="22.114cm">
          <draw:text-box>
            <text:p text:style-name="P4"><text:span text:style-name="T8">est supérieur égal à 100 € TTC ou au consommateur qui lui en fait la demande. Le présent document ne peut être mis avec le livret d’accueil et des</text:span></text:p>
          </draw:text-box>
        </draw:frame>
        <draw:frame draw:style-name="gr7" draw:text-style-name="P8" draw:layer="layout" svg:width="18.304cm" svg:height="0.386cm" svg:x="0.6cm" svg:y="22.458cm">
          <draw:text-box>
            <text:p text:style-name="P4"><text:span text:style-name="T8">annexes. Le client peut bénéficier d’un crédit d’impôt de 50 % des sommes engagées Hors paiement en espèces selon la législation en vigueur</text:span></text:p>
          </draw:text-box>
        </draw:frame>
        <draw:frame draw:style-name="gr7" draw:text-style-name="P8" draw:layer="layout" svg:width="18.603cm" svg:height="0.386cm" svg:x="0.6cm" svg:y="22.802cm">
          <draw:text-box>
            <text:p text:style-name="P4"><text:span text:style-name="T8">article 199 sexdecies du code général des impôts. pour un accompagnement dans l’exercice de vos, vous pouvez contacter la liste des personnes</text:span></text:p>
          </draw:text-box>
        </draw:frame>
        <draw:frame draw:style-name="gr7" draw:text-style-name="P8" draw:layer="layout" svg:width="17.91cm" svg:height="0.386cm" svg:x="0.6cm" svg:y="23.146cm">
          <draw:text-box>
            <text:p text:style-name="P4"><text:span text:style-name="T8">qualifiées par arrêter des départemental qui vous ai remis par l’agence. Si vous êtes témoins, victime d’une maltraitance à l’encombre d’une</text:span></text:p>
          </draw:text-box>
        </draw:frame>
        <draw:frame draw:style-name="gr7" draw:text-style-name="P8" draw:layer="layout" svg:width="18.491cm" svg:height="0.386cm" svg:x="0.6cm" svg:y="23.49cm">
          <draw:text-box>
            <text:p text:style-name="P4"><text:span text:style-name="T8">personne vénérable, contactez le numéro d’urgence nationale 39 77 personne âgée et handicapé 39 19 femme victime de violence, 119 enfants,</text:span></text:p>
          </draw:text-box>
        </draw:frame>
        <draw:frame draw:style-name="gr7" draw:text-style-name="P8" draw:layer="layout" svg:width="5.169cm" svg:height="0.386cm" svg:x="0.6cm" svg:y="23.834cm">
          <draw:text-box>
            <text:p text:style-name="P4"><text:span text:style-name="T8">plus d’informations de le livrer d’accueil.</text:span></text:p>
          </draw:text-box>
        </draw:frame>
        <draw:frame draw:style-name="gr3" draw:text-style-name="P3" draw:layer="layout" svg:width="1.428cm" svg:height="1.057cm" svg:x="0.6cm" svg:y="27.005cm">
          <draw:image xlink:href="Pictures/1000000000000105000000C15D6817B6.jpg" xlink:type="simple" xlink:show="embed" xlink:actuate="onLoad" draw:mime-type="image/jpeg">
            <text:p/>
          </draw:image>
        </draw:frame>
        <draw:frame draw:style-name="gr3" draw:text-style-name="P3" draw:layer="layout" svg:width="1.401cm" svg:height="1.057cm" svg:x="2.029cm" svg:y="27.005cm">
          <draw:image xlink:href="Pictures/10000000000003200000025851E5BC2B.jpg" xlink:type="simple" xlink:show="embed" xlink:actuate="onLoad" draw:mime-type="image/jpeg">
            <text:p/>
          </draw:image>
        </draw:frame>
        <draw:frame draw:style-name="gr5" draw:text-style-name="P6" draw:layer="layout" svg:width="0.343cm" svg:height="0.454cm" svg:x="0.6cm" svg:y="25.153cm">
          <draw:text-box>
            <text:p text:style-name="P4"><text:span text:style-name="T4"><text:s/></text:span></text:p>
          </draw:text-box>
        </draw:frame>
        <draw:frame draw:style-name="gr8" draw:text-style-name="P10" draw:layer="layout" svg:width="6.023cm" svg:height="0.208cm" svg:x="8.299cm" svg:y="27.076cm">
          <draw:text-box>
            <text:p text:style-name="P4"><text:span text:style-name="T11">Entreprise indépendante membre d'un réseau de franchise - V13 112024</text:span></text:p>
          </draw:text-box>
        </draw:frame>
        <draw:frame draw:style-name="gr8" draw:text-style-name="P10" draw:layer="layout" svg:width="7.735cm" svg:height="0.208cm" svg:x="7.453cm" svg:y="27.42cm">
          <draw:text-box>
            <text:p text:style-name="P4"><text:span text:style-name="T11">SARL COCO MAM'S SERVICES au capital de 5 000 € € - Immatriculée au RCS de RCS PAU</text:span></text:p>
          </draw:text-box>
        </draw:frame>
        <draw:frame draw:style-name="gr3" draw:text-style-name="P3" draw:layer="layout" svg:width="1.057cm" svg:height="1.057cm" svg:x="19.306cm" svg:y="27.005cm">
          <draw:image xlink:href="Pictures/10000001000001770000017772D0B2E9.png" xlink:type="simple" xlink:show="embed" xlink:actuate="onLoad" draw:mime-type="image/png">
            <text:p/>
          </draw:image>
        </draw:frame>
        <draw:frame draw:style-name="gr8" draw:text-style-name="P10" draw:layer="layout" svg:width="9.343cm" svg:height="0.208cm" svg:x="6.58cm" svg:y="27.764cm">
          <draw:text-box>
            <text:p text:style-name="P4"><text:span text:style-name="T11">Siret 904 771 748 00020 - Siège social : 2 rue maria gaetana agnesi zone europa pau 64000, 64000 Pau, France</text:span></text:p>
          </draw:text-box>
        </draw:frame>
      </draw:page>
      <draw:page draw:name="page2" draw:style-name="dp1" draw:master-page-name="master-page50">
        <draw:polygon draw:style-name="gr9" draw:text-style-name="P11" draw:layer="layout" svg:width="17.722cm" svg:height="0.496cm" svg:x="1.729cm" svg:y="6.498cm" svg:viewBox="0 0 17723 497" draw:points="0,0 17723,0 17723,497 0,497">
          <text:p/>
        </draw:polygon>
        <draw:polygon draw:style-name="gr10" draw:text-style-name="P12" draw:layer="layout" svg:width="17.722cm" svg:height="0.504cm" svg:x="1.729cm" svg:y="9.523cm" svg:viewBox="0 0 17723 505" draw:points="0,0 17723,0 17723,505 0,505">
          <text:p/>
        </draw:polygon>
        <draw:polygon draw:style-name="gr11" draw:text-style-name="P13" draw:layer="layout" svg:width="17.791cm" svg:height="0.533cm" svg:x="1.66cm" svg:y="11.63cm" svg:viewBox="0 0 17792 534" draw:points="0,0 17792,0 17792,534 0,534">
          <text:p/>
        </draw:polygon>
        <draw:polygon draw:style-name="gr12" draw:text-style-name="P14" draw:layer="layout" svg:width="17.846cm" svg:height="0.535cm" svg:x="1.605cm" svg:y="16.028cm" svg:viewBox="0 0 17847 536" draw:points="0,0 17847,0 17847,536 0,536">
          <text:p/>
        </draw:polygon>
        <draw:polygon draw:style-name="gr12" draw:text-style-name="P14" draw:layer="layout" svg:width="17.837cm" svg:height="0.532cm" svg:x="1.614cm" svg:y="14.449cm" svg:viewBox="0 0 17838 533" draw:points="0,0 17838,0 17838,533 0,533">
          <text:p/>
        </draw:polygon>
        <draw:frame draw:style-name="gr13" draw:text-style-name="P15" draw:layer="layout" svg:width="4.167cm" svg:height="0.361cm" svg:x="7.581cm" svg:y="1.703cm">
          <draw:text-box>
            <text:p text:style-name="P4"><text:span text:style-name="T12">TARIFS APPLICABLES AU </text:span></text:p>
          </draw:text-box>
        </draw:frame>
        <draw:frame draw:style-name="gr14" draw:text-style-name="P16" draw:layer="layout" svg:width="1.337cm" svg:height="0.289cm" svg:x="17.779cm" svg:y="5.66cm">
          <draw:text-box>
            <text:p text:style-name="P4"><text:span text:style-name="T13">TTC après </text:span></text:p>
          </draw:text-box>
        </draw:frame>
        <draw:frame draw:style-name="gr14" draw:text-style-name="P16" draw:layer="layout" svg:width="1.9cm" svg:height="0.289cm" svg:x="17.462cm" svg:y="5.998cm">
          <draw:text-box>
            <text:p text:style-name="P4"><text:span text:style-name="T13">crédit d'impôt**</text:span></text:p>
          </draw:text-box>
        </draw:frame>
        <draw:frame draw:style-name="gr15" draw:text-style-name="P17" draw:layer="layout" svg:width="2.378cm" svg:height="0.429cm" svg:x="1.669cm" svg:y="16.061cm">
          <draw:text-box>
            <text:p text:style-name="P4"><text:span text:style-name="T14">JARDINAGE </text:span></text:p>
          </draw:text-box>
        </draw:frame>
        <draw:frame draw:style-name="gr13" draw:text-style-name="P15" draw:layer="layout" svg:width="3.131cm" svg:height="0.361cm" svg:x="1.412cm" svg:y="19.058cm">
          <draw:text-box>
            <text:p text:style-name="P4"><text:span text:style-name="T15">Autres prestations : </text:span></text:p>
          </draw:text-box>
        </draw:frame>
        <draw:frame draw:style-name="gr14" draw:text-style-name="P16" draw:layer="layout" svg:width="0.647cm" svg:height="0.289cm" svg:x="7.488cm" svg:y="23.34cm">
          <draw:text-box>
            <text:p text:style-name="P4"><text:span text:style-name="T16"><text:s/>TTC </text:span></text:p>
          </draw:text-box>
        </draw:frame>
        <draw:frame draw:style-name="gr14" draw:text-style-name="P16" draw:layer="layout" svg:width="4.896cm" svg:height="0.289cm" svg:x="1.586cm" svg:y="23.34cm">
          <draw:text-box>
            <text:p text:style-name="P4"><text:span text:style-name="T16">Frais de gestion administrative mensuels : </text:span></text:p>
          </draw:text-box>
        </draw:frame>
        <draw:frame draw:style-name="gr14" draw:text-style-name="P16" draw:layer="layout" svg:width="5.758cm" svg:height="0.289cm" svg:x="1.586cm" svg:y="23.763cm">
          <draw:text-box>
            <text:p text:style-name="P4"><text:span text:style-name="T16">Frais kilométriques dans le cadre des prestations :</text:span></text:p>
          </draw:text-box>
        </draw:frame>
        <draw:frame draw:style-name="gr14" draw:text-style-name="P16" draw:layer="layout" svg:width="1.135cm" svg:height="0.289cm" svg:x="8.298cm" svg:y="23.763cm">
          <draw:text-box>
            <text:p text:style-name="P4"><text:span text:style-name="T16"><text:s/>TTC/ km </text:span></text:p>
          </draw:text-box>
        </draw:frame>
        <draw:frame draw:style-name="gr15" draw:text-style-name="P17" draw:layer="layout" svg:width="2.313cm" svg:height="0.429cm" svg:x="1.707cm" svg:y="14.47cm">
          <draw:text-box>
            <text:p text:style-name="P4"><text:span text:style-name="T14">BRICOLAGE</text:span></text:p>
          </draw:text-box>
        </draw:frame>
        <draw:frame draw:style-name="gr13" draw:text-style-name="P15" draw:layer="layout" svg:width="1.361cm" svg:height="0.361cm" svg:x="1.697cm" svg:y="14.993cm">
          <draw:text-box>
            <text:p text:style-name="P4"><text:span text:style-name="T12">Ponctuel</text:span></text:p>
          </draw:text-box>
        </draw:frame>
        <draw:frame draw:style-name="gr13" draw:text-style-name="P15" draw:layer="layout" svg:width="1.361cm" svg:height="0.361cm" svg:x="1.66cm" svg:y="17.083cm">
          <draw:text-box>
            <text:p text:style-name="P4"><text:span text:style-name="T12">Ponctuel</text:span></text:p>
          </draw:text-box>
        </draw:frame>
        <draw:frame draw:style-name="gr13" draw:text-style-name="P15" draw:layer="layout" svg:width="1.289cm" svg:height="0.361cm" svg:x="1.66cm" svg:y="16.584cm">
          <draw:text-box>
            <text:p text:style-name="P4"><text:span text:style-name="T12">Régulier</text:span></text:p>
          </draw:text-box>
        </draw:frame>
        <draw:frame draw:style-name="gr13" draw:text-style-name="P15" draw:layer="layout" svg:width="5.777cm" svg:height="0.361cm" svg:x="1.696cm" svg:y="13.533cm">
          <draw:text-box>
            <text:p text:style-name="P4"><text:span text:style-name="T12">Garde ponctuelle / partagée (2 foyers)</text:span></text:p>
          </draw:text-box>
        </draw:frame>
        <draw:frame draw:style-name="gr13" draw:text-style-name="P15" draw:layer="layout" svg:width="3.628cm" svg:height="0.361cm" svg:x="1.696cm" svg:y="13.033cm">
          <draw:text-box>
            <text:p text:style-name="P4"><text:span text:style-name="T12">Garde d'enfants + 3 ans</text:span></text:p>
          </draw:text-box>
        </draw:frame>
        <draw:frame draw:style-name="gr13" draw:text-style-name="P15" draw:layer="layout" svg:width="1.236cm" svg:height="0.361cm" svg:x="1.791cm" svg:y="8.045cm">
          <draw:text-box>
            <text:p text:style-name="P4"><text:span text:style-name="T12">Evasion</text:span></text:p>
          </draw:text-box>
        </draw:frame>
        <draw:frame draw:style-name="gr13" draw:text-style-name="P15" draw:layer="layout" svg:width="1.361cm" svg:height="0.361cm" svg:x="1.791cm" svg:y="8.545cm">
          <draw:text-box>
            <text:p text:style-name="P4"><text:span text:style-name="T12">Ponctuel</text:span></text:p>
          </draw:text-box>
        </draw:frame>
        <draw:frame draw:style-name="gr15" draw:text-style-name="P17" draw:layer="layout" svg:width="3.298cm" svg:height="0.429cm" svg:x="1.789cm" svg:y="9.556cm">
          <draw:text-box>
            <text:p text:style-name="P4"><text:span text:style-name="T14">AIDE A DOMICILE</text:span></text:p>
          </draw:text-box>
        </draw:frame>
        <draw:frame draw:style-name="gr13" draw:text-style-name="P15" draw:layer="layout" svg:width="4.123cm" svg:height="0.361cm" svg:x="1.779cm" svg:y="10.079cm">
          <draw:text-box>
            <text:p text:style-name="P4"><text:span text:style-name="T12">Aide + Accompagnements </text:span></text:p>
          </draw:text-box>
        </draw:frame>
        <draw:frame draw:style-name="gr13" draw:text-style-name="P15" draw:layer="layout" svg:width="1.182cm" svg:height="0.361cm" svg:x="1.791cm" svg:y="7.046cm">
          <draw:text-box>
            <text:p text:style-name="P4"><text:span text:style-name="T12">Détente</text:span></text:p>
          </draw:text-box>
        </draw:frame>
        <draw:frame draw:style-name="gr15" draw:text-style-name="P17" draw:layer="layout" svg:width="3.689cm" svg:height="0.429cm" svg:x="1.705cm" svg:y="11.693cm">
          <draw:text-box>
            <text:p text:style-name="P4"><text:span text:style-name="T14">GARDE D'ENFANTS</text:span></text:p>
          </draw:text-box>
        </draw:frame>
        <draw:frame draw:style-name="gr13" draw:text-style-name="P15" draw:layer="layout" svg:width="5.711cm" svg:height="0.361cm" svg:x="1.696cm" svg:y="12.174cm">
          <draw:text-box>
            <text:p text:style-name="P4"><text:span text:style-name="T12">Garde d'enfants - 3 ans &amp; - 18 ans en </text:span></text:p>
          </draw:text-box>
        </draw:frame>
        <draw:frame draw:style-name="gr13" draw:text-style-name="P15" draw:layer="layout" svg:width="3.309cm" svg:height="0.361cm" svg:x="1.696cm" svg:y="12.584cm">
          <draw:text-box>
            <text:p text:style-name="P4"><text:span text:style-name="T12">situation de handicap</text:span></text:p>
          </draw:text-box>
        </draw:frame>
        <draw:frame draw:style-name="gr13" draw:text-style-name="P15" draw:layer="layout" svg:width="1.397cm" svg:height="0.361cm" svg:x="1.791cm" svg:y="7.545cm">
          <draw:text-box>
            <text:p text:style-name="P4"><text:span text:style-name="T12">Bien-être</text:span></text:p>
          </draw:text-box>
        </draw:frame>
        <draw:frame draw:style-name="gr15" draw:text-style-name="P17" draw:layer="layout" svg:width="4.219cm" svg:height="0.429cm" svg:x="1.8cm" svg:y="6.527cm">
          <draw:text-box>
            <text:p text:style-name="P4"><text:span text:style-name="T14">MÉNAGE REPASSAGE</text:span></text:p>
          </draw:text-box>
        </draw:frame>
        <draw:frame draw:style-name="gr16" draw:text-style-name="P8" draw:layer="layout" svg:width="0.386cm" svg:height="0.323cm" svg:x="10.852cm" svg:y="5.794cm">
          <draw:text-box>
            <text:p text:style-name="P4"><text:span text:style-name="T17">HT</text:span></text:p>
          </draw:text-box>
        </draw:frame>
        <draw:frame draw:style-name="gr13" draw:text-style-name="P15" draw:layer="layout" svg:width="0.627cm" svg:height="0.361cm" svg:x="14.973cm" svg:y="5.776cm">
          <draw:text-box>
            <text:p text:style-name="P4"><text:span text:style-name="T12">TTC</text:span></text:p>
          </draw:text-box>
        </draw:frame>
        <draw:polygon draw:style-name="gr17" draw:text-style-name="P18" draw:layer="layout" svg:width="0.029cm" svg:height="1.503cm" svg:x="8.862cm" svg:y="5.012cm" svg:viewBox="0 0 30 1504" draw:points="0,0 30,0 30,1504 0,1504">
          <text:p/>
        </draw:polygon>
        <draw:polygon draw:style-name="gr17" draw:text-style-name="P18" draw:layer="layout" svg:width="0.029cm" svg:height="1.058cm" svg:x="13.185cm" svg:y="5.457cm" svg:viewBox="0 0 30 1059" draw:points="0,0 30,0 30,1059 0,1059">
          <text:p/>
        </draw:polygon>
        <draw:polygon draw:style-name="gr17" draw:text-style-name="P18" draw:layer="layout" svg:width="0.03cm" svg:height="1.058cm" svg:x="17.351cm" svg:y="5.457cm" svg:viewBox="0 0 31 1059" draw:points="0,0 31,0 31,1059 0,1059">
          <text:p/>
        </draw:polygon>
        <draw:polygon draw:style-name="gr17" draw:text-style-name="P18" draw:layer="layout" svg:width="0.029cm" svg:height="1.473cm" svg:x="19.435cm" svg:y="5.042cm" svg:viewBox="0 0 30 1474" draw:points="0,0 30,0 30,1474 0,1474">
          <text:p/>
        </draw:polygon>
        <draw:polygon draw:style-name="gr17" draw:text-style-name="P18" draw:layer="layout" svg:width="0.034cm" svg:height="2.028cm" svg:x="1.703cm" svg:y="6.977cm" svg:viewBox="0 0 35 2029" draw:points="0,0 35,0 35,2029 0,2029">
          <text:p/>
        </draw:polygon>
        <draw:polygon draw:style-name="gr17" draw:text-style-name="P18" draw:layer="layout" svg:width="0.034cm" svg:height="1.999cm" svg:x="8.854cm" svg:y="7.006cm" svg:viewBox="0 0 35 2000" draw:points="0,0 35,0 35,2000 0,2000">
          <text:p/>
        </draw:polygon>
        <draw:polygon draw:style-name="gr17" draw:text-style-name="P18" draw:layer="layout" svg:width="0.029cm" svg:height="1.999cm" svg:x="13.185cm" svg:y="7.006cm" svg:viewBox="0 0 30 2000" draw:points="0,0 30,0 30,2000 0,2000">
          <text:p/>
        </draw:polygon>
        <draw:polygon draw:style-name="gr17" draw:text-style-name="P18" draw:layer="layout" svg:width="0.03cm" svg:height="1.999cm" svg:x="17.351cm" svg:y="7.006cm" svg:viewBox="0 0 31 2000" draw:points="0,0 31,0 31,2000 0,2000">
          <text:p/>
        </draw:polygon>
        <draw:polygon draw:style-name="gr17" draw:text-style-name="P18" draw:layer="layout" svg:width="0.029cm" svg:height="1.999cm" svg:x="19.435cm" svg:y="7.006cm" svg:viewBox="0 0 30 2000" draw:points="0,0 30,0 30,2000 0,2000">
          <text:p/>
        </draw:polygon>
        <draw:polygon draw:style-name="gr17" draw:text-style-name="P18" draw:layer="layout" svg:width="0.034cm" svg:height="0.534cm" svg:x="1.692cm" svg:y="10.006cm" svg:viewBox="0 0 35 535" draw:points="0,0 35,0 35,535 0,535">
          <text:p/>
        </draw:polygon>
        <draw:polygon draw:style-name="gr17" draw:text-style-name="P18" draw:layer="layout" svg:width="0.034cm" svg:height="0.485cm" svg:x="8.854cm" svg:y="10.035cm" svg:viewBox="0 0 35 486" draw:points="0,0 35,0 35,486 0,486">
          <text:p/>
        </draw:polygon>
        <draw:polygon draw:style-name="gr17" draw:text-style-name="P18" draw:layer="layout" svg:width="0.029cm" svg:height="0.485cm" svg:x="13.185cm" svg:y="10.035cm" svg:viewBox="0 0 30 486" draw:points="0,0 30,0 30,486 0,486">
          <text:p/>
        </draw:polygon>
        <draw:polygon draw:style-name="gr17" draw:text-style-name="P18" draw:layer="layout" svg:width="0.03cm" svg:height="0.49cm" svg:x="17.351cm" svg:y="10.035cm" svg:viewBox="0 0 31 491" draw:points="0,0 31,0 31,491 0,491">
          <text:p/>
        </draw:polygon>
        <draw:polygon draw:style-name="gr17" draw:text-style-name="P18" draw:layer="layout" svg:width="0.029cm" svg:height="0.49cm" svg:x="19.435cm" svg:y="10.035cm" svg:viewBox="0 0 30 491" draw:points="0,0 30,0 30,491 0,491">
          <text:p/>
        </draw:polygon>
        <draw:polygon draw:style-name="gr17" draw:text-style-name="P18" draw:layer="layout" svg:width="0.034cm" svg:height="1.846cm" svg:x="1.607cm" svg:y="12.147cm" svg:viewBox="0 0 35 1847" draw:points="0,0 35,0 35,1847 0,1847">
          <text:p/>
        </draw:polygon>
        <draw:polygon draw:style-name="gr17" draw:text-style-name="P18" draw:layer="layout" svg:width="0.035cm" svg:height="1.817cm" svg:x="8.853cm" svg:y="12.176cm" svg:viewBox="0 0 36 1818" draw:points="0,0 36,0 36,1818 0,1818">
          <text:p/>
        </draw:polygon>
        <draw:polygon draw:style-name="gr17" draw:text-style-name="P18" draw:layer="layout" svg:width="0.029cm" svg:height="1.817cm" svg:x="13.185cm" svg:y="12.176cm" svg:viewBox="0 0 30 1818" draw:points="0,0 30,0 30,1818 0,1818">
          <text:p/>
        </draw:polygon>
        <draw:polygon draw:style-name="gr17" draw:text-style-name="P18" draw:layer="layout" svg:width="0.03cm" svg:height="1.817cm" svg:x="17.351cm" svg:y="12.176cm" svg:viewBox="0 0 31 1818" draw:points="0,0 31,0 31,1818 0,1818">
          <text:p/>
        </draw:polygon>
        <draw:polygon draw:style-name="gr17" draw:text-style-name="P18" draw:layer="layout" svg:width="0.029cm" svg:height="1.817cm" svg:x="19.435cm" svg:y="12.176cm" svg:viewBox="0 0 30 1818" draw:points="0,0 30,0 30,1818 0,1818">
          <text:p/>
        </draw:polygon>
        <draw:polygon draw:style-name="gr17" draw:text-style-name="P18" draw:layer="layout" svg:width="0.035cm" svg:height="1.028cm" svg:x="1.57cm" svg:y="16.515cm" svg:viewBox="0 0 36 1029" draw:points="0,0 36,0 36,1029 0,1029">
          <text:p/>
        </draw:polygon>
        <draw:polygon draw:style-name="gr17" draw:text-style-name="P18" draw:layer="layout" svg:width="0.035cm" svg:height="0.999cm" svg:x="8.853cm" svg:y="16.544cm" svg:viewBox="0 0 36 1000" draw:points="0,0 36,0 36,1000 0,1000">
          <text:p/>
        </draw:polygon>
        <draw:polygon draw:style-name="gr17" draw:text-style-name="P18" draw:layer="layout" svg:width="0.029cm" svg:height="0.999cm" svg:x="13.185cm" svg:y="16.544cm" svg:viewBox="0 0 30 1000" draw:points="0,0 30,0 30,1000 0,1000">
          <text:p/>
        </draw:polygon>
        <draw:polygon draw:style-name="gr17" draw:text-style-name="P18" draw:layer="layout" svg:width="0.03cm" svg:height="0.999cm" svg:x="17.351cm" svg:y="16.544cm" svg:viewBox="0 0 31 1000" draw:points="0,0 31,0 31,1000 0,1000">
          <text:p/>
        </draw:polygon>
        <draw:polygon draw:style-name="gr17" draw:text-style-name="P18" draw:layer="layout" svg:width="0.029cm" svg:height="0.999cm" svg:x="19.435cm" svg:y="16.544cm" svg:viewBox="0 0 30 1000" draw:points="0,0 30,0 30,1000 0,1000">
          <text:p/>
        </draw:polygon>
        <draw:polygon draw:style-name="gr17" draw:text-style-name="P18" draw:layer="layout" svg:width="0.034cm" svg:height="0.5cm" svg:x="8.854cm" svg:y="14.965cm" svg:viewBox="0 0 35 501" draw:points="0,0 35,0 35,501 0,501">
          <text:p/>
        </draw:polygon>
        <draw:polygon draw:style-name="gr17" draw:text-style-name="P18" draw:layer="layout" svg:width="0.029cm" svg:height="0.5cm" svg:x="19.435cm" svg:y="14.965cm" svg:viewBox="0 0 30 501" draw:points="0,0 30,0 30,501 0,501">
          <text:p/>
        </draw:polygon>
        <draw:polygon draw:style-name="gr17" draw:text-style-name="P18" draw:layer="layout" svg:width="0.029cm" svg:height="0.5cm" svg:x="13.185cm" svg:y="14.965cm" svg:viewBox="0 0 30 501" draw:points="0,0 30,0 30,501 0,501">
          <text:p/>
        </draw:polygon>
        <draw:polygon draw:style-name="gr17" draw:text-style-name="P18" draw:layer="layout" svg:width="0.03cm" svg:height="0.5cm" svg:x="17.351cm" svg:y="14.965cm" svg:viewBox="0 0 31 501" draw:points="0,0 31,0 31,501 0,501">
          <text:p/>
        </draw:polygon>
        <draw:polygon draw:style-name="gr17" draw:text-style-name="P18" draw:layer="layout" svg:width="0.034cm" svg:height="0.529cm" svg:x="1.609cm" svg:y="14.924cm" svg:viewBox="0 0 35 530" draw:points="0,0 35,0 35,530 0,530">
          <text:p/>
        </draw:polygon>
        <draw:polygon draw:style-name="gr17" draw:text-style-name="P18" draw:layer="layout" svg:width="10.573cm" svg:height="0.03cm" svg:x="8.891cm" svg:y="5.012cm" svg:viewBox="0 0 10574 31" draw:points="0,0 10574,0 10574,31 0,31">
          <text:p/>
        </draw:polygon>
        <draw:polygon draw:style-name="gr17" draw:text-style-name="P18" draw:layer="layout" svg:width="10.573cm" svg:height="0.03cm" svg:x="8.891cm" svg:y="5.427cm" svg:viewBox="0 0 10574 31" draw:points="0,0 10574,0 10574,31 0,31">
          <text:p/>
        </draw:polygon>
        <draw:polygon draw:style-name="gr17" draw:text-style-name="P18" draw:layer="layout" svg:width="10.573cm" svg:height="0.029cm" svg:x="8.891cm" svg:y="6.486cm" svg:viewBox="0 0 10574 30" draw:points="0,0 10574,0 10574,30 0,30">
          <text:p/>
        </draw:polygon>
        <draw:polygon draw:style-name="gr17" draw:text-style-name="P18" draw:layer="layout" svg:width="17.723cm" svg:height="0.029cm" svg:x="1.741cm" svg:y="6.977cm" svg:viewBox="0 0 17724 30" draw:points="0,0 17724,0 17724,30 0,30">
          <text:p/>
        </draw:polygon>
        <draw:polygon draw:style-name="gr17" draw:text-style-name="P18" draw:layer="layout" svg:width="17.746cm" svg:height="0.03cm" svg:x="1.718cm" svg:y="7.476cm" svg:viewBox="0 0 17747 31" draw:points="0,0 17747,0 17747,31 0,31">
          <text:p/>
        </draw:polygon>
        <draw:polygon draw:style-name="gr17" draw:text-style-name="P18" draw:layer="layout" svg:width="17.723cm" svg:height="0.029cm" svg:x="1.741cm" svg:y="7.976cm" svg:viewBox="0 0 17724 30" draw:points="0,0 17724,0 17724,30 0,30">
          <text:p/>
        </draw:polygon>
        <draw:polygon draw:style-name="gr17" draw:text-style-name="P18" draw:layer="layout" svg:width="17.735cm" svg:height="0.03cm" svg:x="1.729cm" svg:y="8.475cm" svg:viewBox="0 0 17736 31" draw:points="0,0 17736,0 17736,31 0,31">
          <text:p/>
        </draw:polygon>
        <draw:polygon draw:style-name="gr17" draw:text-style-name="P18" draw:layer="layout" svg:width="17.723cm" svg:height="0.031cm" svg:x="1.741cm" svg:y="8.975cm" svg:viewBox="0 0 17724 32" draw:points="0,0 17724,0 17724,32 0,32">
          <text:p/>
        </draw:polygon>
        <draw:polygon draw:style-name="gr17" draw:text-style-name="P18" draw:layer="layout" svg:width="17.758cm" svg:height="0.03cm" svg:x="1.706cm" svg:y="10.01cm" svg:viewBox="0 0 17759 31" draw:points="0,0 17759,0 17759,31 0,31">
          <text:p/>
        </draw:polygon>
        <draw:polygon draw:style-name="gr17" draw:text-style-name="P18" draw:layer="layout" svg:width="17.735cm" svg:height="0.029cm" svg:x="1.729cm" svg:y="10.51cm" svg:viewBox="0 0 17736 30" draw:points="0,0 17736,0 17736,30 0,30">
          <text:p/>
        </draw:polygon>
        <draw:polygon draw:style-name="gr17" draw:text-style-name="P18" draw:layer="layout" svg:width="17.827cm" svg:height="0.029cm" svg:x="1.637cm" svg:y="12.147cm" svg:viewBox="0 0 17828 30" draw:points="0,0 17828,0 17828,30 0,30">
          <text:p/>
        </draw:polygon>
        <draw:polygon draw:style-name="gr17" draw:text-style-name="P18" draw:layer="layout" svg:width="17.804cm" svg:height="0.029cm" svg:x="1.66cm" svg:y="12.964cm" svg:viewBox="0 0 17805 30" draw:points="0,0 17805,0 17805,30 0,30">
          <text:p/>
        </draw:polygon>
        <draw:polygon draw:style-name="gr17" draw:text-style-name="P18" draw:layer="layout" svg:width="17.767cm" svg:height="0.031cm" svg:x="1.66cm" svg:y="13.463cm" svg:viewBox="0 0 17768 32" draw:points="0,0 17768,0 17768,32 0,32">
          <text:p/>
        </draw:polygon>
        <draw:polygon draw:style-name="gr17" draw:text-style-name="P18" draw:layer="layout" svg:width="17.839cm" svg:height="0.031cm" svg:x="1.625cm" svg:y="13.964cm" svg:viewBox="0 0 17840 32" draw:points="0,0 17840,0 17840,32 0,32">
          <text:p/>
        </draw:polygon>
        <draw:polygon draw:style-name="gr17" draw:text-style-name="P18" draw:layer="layout" svg:width="17.873cm" svg:height="0.032cm" svg:x="1.591cm" svg:y="16.515cm" svg:viewBox="0 0 17874 33" draw:points="0,0 17874,0 17874,33 0,33">
          <text:p/>
        </draw:polygon>
        <draw:polygon draw:style-name="gr17" draw:text-style-name="P18" draw:layer="layout" svg:width="17.836cm" svg:height="0.031cm" svg:x="1.628cm" svg:y="17.045cm" svg:viewBox="0 0 17837 32" draw:points="0,0 17837,0 17837,32 0,32">
          <text:p/>
        </draw:polygon>
        <draw:polygon draw:style-name="gr17" draw:text-style-name="P18" draw:layer="layout" svg:width="17.878cm" svg:height="0.032cm" svg:x="1.586cm" svg:y="17.514cm" svg:viewBox="0 0 17879 33" draw:points="0,0 17879,0 17879,33 0,33">
          <text:p/>
        </draw:polygon>
        <draw:polygon draw:style-name="gr17" draw:text-style-name="P18" draw:layer="layout" svg:width="17.804cm" svg:height="0.032cm" svg:x="1.66cm" svg:y="14.936cm" svg:viewBox="0 0 17805 33" draw:points="0,0 17805,0 17805,33 0,33">
          <text:p/>
        </draw:polygon>
        <draw:polygon draw:style-name="gr17" draw:text-style-name="P18" draw:layer="layout" svg:width="17.804cm" svg:height="0.031cm" svg:x="1.66cm" svg:y="15.465cm" svg:viewBox="0 0 17805 32" draw:points="0,0 17805,0 17805,32 0,32">
          <text:p/>
        </draw:polygon>
        <draw:frame draw:style-name="gr3" draw:text-style-name="P3" draw:layer="layout" svg:width="1.515cm" svg:height="1.046cm" svg:x="1.552cm" svg:y="1.802cm">
          <draw:image xlink:href="Pictures/10000000000000650000004F98E279DC.png" xlink:type="simple" xlink:show="embed" xlink:actuate="onLoad" draw:mime-type="image/png">
            <text:p/>
          </draw:image>
        </draw:frame>
        <draw:frame draw:style-name="gr3" draw:text-style-name="P3" draw:layer="layout" svg:width="1.477cm" svg:height="1.119cm" svg:x="17.941cm" svg:y="1.778cm">
          <draw:image xlink:href="Pictures/1000000000000065000000525E6A4004.png" xlink:type="simple" xlink:show="embed" xlink:actuate="onLoad" draw:mime-type="image/png">
            <text:p/>
          </draw:image>
        </draw:frame>
        <draw:frame draw:style-name="gr3" draw:text-style-name="P3" draw:layer="layout" svg:width="1.834cm" svg:height="1.696cm" svg:x="17.054cm" svg:y="26.583cm">
          <draw:image xlink:href="Pictures/10000000000000FA000000ECED4C5FC1.png" xlink:type="simple" xlink:show="embed" xlink:actuate="onLoad" draw:mime-type="image/png">
            <text:p/>
          </draw:image>
        </draw:frame>
        <draw:polygon draw:style-name="gr1" draw:text-style-name="P1" draw:layer="layout" svg:width="1.945cm" svg:height="1.144cm" svg:x="7.895cm" svg:y="25.509cm" svg:viewBox="0 0 1946 1145" draw:points="0,0 1946,0 1946,1145 0,1145">
          <text:p/>
        </draw:polygon>
        <draw:polygon draw:style-name="gr1" draw:text-style-name="P1" draw:layer="layout" svg:width="2.199cm" svg:height="1.159cm" svg:x="9.943cm" svg:y="25.354cm" svg:viewBox="0 0 2200 1160" draw:points="0,0 2200,0 2200,1160 0,1160">
          <text:p/>
        </draw:polygon>
        <draw:frame draw:style-name="gr3" draw:text-style-name="P3" draw:layer="layout" svg:width="1.738cm" svg:height="1.101cm" svg:x="1.776cm" svg:y="26.843cm">
          <draw:image xlink:href="Pictures/10000001000000B00000007EE633D383.png" xlink:type="simple" xlink:show="embed" xlink:actuate="onLoad" draw:mime-type="image/png">
            <text:p/>
          </draw:image>
        </draw:frame>
        <draw:frame draw:style-name="gr3" draw:text-style-name="P3" draw:layer="layout" svg:width="1.972cm" svg:height="1.234cm" svg:x="3.65cm" svg:y="26.77cm">
          <draw:image xlink:href="Pictures/10000001000000B70000007F2D945FCF.png" xlink:type="simple" xlink:show="embed" xlink:actuate="onLoad" draw:mime-type="image/png">
            <text:p/>
          </draw:image>
        </draw:frame>
        <draw:frame draw:style-name="gr3" draw:text-style-name="P3" draw:layer="layout" svg:width="2.725cm" svg:height="1.522cm" svg:x="5.35cm" svg:y="26.583cm">
          <draw:image xlink:href="Pictures/1000000100000114000000AEE0B5EEEE.png" xlink:type="simple" xlink:show="embed" xlink:actuate="onLoad" draw:mime-type="image/png">
            <text:p/>
          </draw:image>
        </draw:frame>
        <draw:frame draw:style-name="gr13" draw:text-style-name="P15" draw:layer="layout" svg:width="2.951cm" svg:height="0.361cm" svg:x="12.698cm" svg:y="5.044cm">
          <draw:text-box>
            <text:p text:style-name="P4"><text:span text:style-name="T12">TARIFS HORAIRES</text:span></text:p>
          </draw:text-box>
        </draw:frame>
        <draw:frame draw:style-name="gr18" draw:text-style-name="P19" draw:layer="layout" svg:width="14.052cm" svg:height="0.721cm" svg:x="3.358cm" svg:y="2.152cm">
          <draw:text-box>
            <text:p text:style-name="P4"><text:span text:style-name="T18">TARIFS GÉNÉRIQUES MODE PRESTATAIRE *</text:span></text:p>
          </draw:text-box>
        </draw:frame>
        <draw:frame draw:style-name="gr18" draw:text-style-name="P19" draw:layer="layout" svg:width="3.863cm" svg:height="0.721cm" svg:x="1.381cm" svg:y="3.803cm">
          <draw:text-box>
            <text:p text:style-name="P4"><text:span text:style-name="T18"><text:s text:c="12"/>APEF</text:span></text:p>
          </draw:text-box>
        </draw:frame>
        <draw:frame draw:style-name="gr19" draw:text-style-name="P20" draw:layer="layout" svg:width="7.254cm" svg:height="0.251cm" svg:x="6.91cm" svg:y="28.587cm">
          <draw:text-box>
            <text:p text:style-name="P4"><text:span text:style-name="T19">Entreprise indépendante membre d'un réseau de franchise - V14 112025</text:span></text:p>
          </draw:text-box>
        </draw:frame>
        <draw:frame draw:style-name="gr19" draw:text-style-name="P20" draw:layer="layout" svg:width="1.337cm" svg:height="0.251cm" svg:x="3.56cm" svg:y="28.235cm">
          <draw:text-box>
            <text:p text:style-name="P4"><text:span text:style-name="T19">au capital de </text:span></text:p>
          </draw:text-box>
        </draw:frame>
        <draw:frame draw:style-name="gr20" draw:text-style-name="P21" draw:layer="layout" svg:width="1.32cm" svg:height="0.239cm" svg:x="13.353cm" svg:y="28.214cm">
          <draw:text-box>
            <text:p text:style-name="P4"><text:span text:style-name="T20"><text:s/>Siège social :</text:span></text:p>
          </draw:text-box>
        </draw:frame>
        <draw:frame draw:style-name="gr19" draw:text-style-name="P20" draw:layer="layout" svg:width="2.645cm" svg:height="0.251cm" svg:x="6.224cm" svg:y="28.214cm">
          <draw:text-box>
            <text:p text:style-name="P4"><text:span text:style-name="T19">- Immatriculée au RCS de </text:span></text:p>
          </draw:text-box>
        </draw:frame>
        <draw:frame draw:style-name="gr20" draw:text-style-name="P21" draw:layer="layout" svg:width="0.684cm" svg:height="0.239cm" svg:x="10.605cm" svg:y="28.215cm">
          <draw:text-box>
            <text:p text:style-name="P4"><text:span text:style-name="T20">- Siret :</text:span></text:p>
          </draw:text-box>
        </draw:frame>
        <draw:polygon draw:style-name="gr17" draw:text-style-name="P18" draw:layer="layout" svg:width="0.034cm" svg:height="0.533cm" svg:x="1.692cm" svg:y="10.5cm" svg:viewBox="0 0 35 534" draw:points="0,0 35,0 35,534 0,534">
          <text:p/>
        </draw:polygon>
        <draw:polygon draw:style-name="gr17" draw:text-style-name="P18" draw:layer="layout" svg:width="0.034cm" svg:height="0.484cm" svg:x="8.854cm" svg:y="10.529cm" svg:viewBox="0 0 35 485" draw:points="0,0 35,0 35,485 0,485">
          <text:p/>
        </draw:polygon>
        <draw:polygon draw:style-name="gr17" draw:text-style-name="P18" draw:layer="layout" svg:width="0.029cm" svg:height="0.484cm" svg:x="13.185cm" svg:y="10.529cm" svg:viewBox="0 0 30 485" draw:points="0,0 30,0 30,485 0,485">
          <text:p/>
        </draw:polygon>
        <draw:polygon draw:style-name="gr17" draw:text-style-name="P18" draw:layer="layout" svg:width="0.03cm" svg:height="0.49cm" svg:x="17.351cm" svg:y="10.529cm" svg:viewBox="0 0 31 491" draw:points="0,0 31,0 31,491 0,491">
          <text:p/>
        </draw:polygon>
        <draw:polygon draw:style-name="gr17" draw:text-style-name="P18" draw:layer="layout" svg:width="0.029cm" svg:height="0.49cm" svg:x="19.435cm" svg:y="10.529cm" svg:viewBox="0 0 30 491" draw:points="0,0 30,0 30,491 0,491">
          <text:p/>
        </draw:polygon>
        <draw:polygon draw:style-name="gr17" draw:text-style-name="P18" draw:layer="layout" svg:width="17.758cm" svg:height="0.03cm" svg:x="1.706cm" svg:y="10.504cm" svg:viewBox="0 0 17759 31" draw:points="0,0 17759,0 17759,31 0,31">
          <text:p/>
        </draw:polygon>
        <draw:polygon draw:style-name="gr17" draw:text-style-name="P18" draw:layer="layout" svg:width="17.735cm" svg:height="0.029cm" svg:x="1.729cm" svg:y="11.004cm" svg:viewBox="0 0 17736 30" draw:points="0,0 17736,0 17736,30 0,30">
          <text:p/>
        </draw:polygon>
        <draw:frame draw:style-name="gr13" draw:text-style-name="P15" draw:layer="layout" svg:width="5.464cm" svg:height="0.361cm" svg:x="1.779cm" svg:y="10.573cm">
          <draw:text-box>
            <text:p text:style-name="P4"><text:span text:style-name="T12">Aide + Accompagnements ponctuel</text:span></text:p>
          </draw:text-box>
        </draw:frame>
        <draw:frame draw:style-name="gr14" draw:text-style-name="P16" draw:layer="layout" svg:width="18.359cm" svg:height="0.289cm" svg:x="1.551cm" svg:y="22.569cm">
          <draw:text-box>
            <text:p text:style-name="P4"><text:span text:style-name="T21">Le détail des formules est joint en annexe. (**) Nos prestations donnent droit au crédit d'impôt selon les modalités de l'article 199. sexdecies du code des impôts.</text:span></text:p>
          </draw:text-box>
        </draw:frame>
        <draw:frame draw:style-name="gr14" draw:text-style-name="P16" draw:layer="layout" svg:width="15.963cm" svg:height="0.289cm" svg:x="1.559cm" svg:y="22.895cm">
          <draw:text-box>
            <text:p text:style-name="P4"><text:span text:style-name="T21">(***) Pour personnes dépendantes. Les frais annexes hors frais kilométriques ne s'appliquent pas aux prestations d'assistance et financées.</text:span></text:p>
          </draw:text-box>
        </draw:frame>
        <draw:frame draw:style-name="gr14" draw:text-style-name="P16" draw:layer="layout" svg:width="4.193cm" svg:height="0.289cm" svg:x="1.504cm" svg:y="22.162cm">
          <draw:text-box>
            <text:p text:style-name="P4"><text:span text:style-name="T21">(*) Nos prestations sont majorées de</text:span></text:p>
          </draw:text-box>
        </draw:frame>
        <draw:frame draw:style-name="gr14" draw:text-style-name="P16" draw:layer="layout" svg:width="11.8cm" svg:height="0.289cm" svg:x="6.546cm" svg:y="22.171cm">
          <draw:text-box>
            <text:p text:style-name="P4"><text:span text:style-name="T21">% les heures de nuit (22H - 7H), les dimanches et jours fériés et de 100% les 1er Mai et 25 Décembre. </text:span></text:p>
          </draw:text-box>
        </draw:frame>
        <draw:polygon draw:style-name="gr21" draw:text-style-name="P1" draw:layer="layout" svg:width="13.215cm" svg:height="0.776cm" svg:x="5.599cm" svg:y="3.815cm" svg:viewBox="0 0 13216 777" draw:points="0,777 13216,777 13216,0 0,0">
          <text:p/>
        </draw:polygon>
        <draw:frame draw:style-name="gr22" draw:text-style-name="P22" draw:layer="layout" svg:width="1.591cm" svg:height="0.357cm" svg:x="12.036cm" svg:y="1.7cm">
          <draw:text-box>
            <text:p text:style-name="P4"><text:span text:style-name="T22">01/08/2026</text:span></text:p>
          </draw:text-box>
        </draw:frame>
        <draw:frame draw:style-name="gr23" draw:text-style-name="P23" draw:layer="layout" svg:width="5.012cm" svg:height="0.712cm" svg:x="5.671cm" svg:y="3.798cm">
          <draw:text-box>
            <text:p text:style-name="P4"><text:span text:style-name="T23">BILLERE / LONS</text:span></text:p>
          </draw:text-box>
        </draw:frame>
        <draw:frame draw:style-name="gr22" draw:text-style-name="P22" draw:layer="layout" svg:width="1.061cm" svg:height="0.357cm" svg:x="14.633cm" svg:y="7.064cm">
          <draw:text-box>
            <text:p text:style-name="P4"><text:span text:style-name="T24">31,15 €</text:span></text:p>
          </draw:text-box>
        </draw:frame>
        <draw:frame draw:style-name="gr24" draw:text-style-name="P24" draw:layer="layout" svg:width="0.948cm" svg:height="0.319cm" svg:x="10.526cm" svg:y="7.048cm">
          <draw:text-box>
            <text:p text:style-name="P4"><text:span text:style-name="T25">28,32 €</text:span></text:p>
          </draw:text-box>
        </draw:frame>
        <draw:frame draw:style-name="gr24" draw:text-style-name="P24" draw:layer="layout" svg:width="0.948cm" svg:height="0.319cm" svg:x="17.879cm" svg:y="7.053cm">
          <draw:text-box>
            <text:p text:style-name="P4"><text:span text:style-name="T25">15,57 €</text:span></text:p>
          </draw:text-box>
        </draw:frame>
        <draw:frame draw:style-name="gr24" draw:text-style-name="P24" draw:layer="layout" svg:width="0.948cm" svg:height="0.319cm" svg:x="10.524cm" svg:y="7.579cm">
          <draw:text-box>
            <text:p text:style-name="P4"><text:span text:style-name="T25">29,27 €</text:span></text:p>
          </draw:text-box>
        </draw:frame>
        <draw:frame draw:style-name="gr22" draw:text-style-name="P22" draw:layer="layout" svg:width="1.061cm" svg:height="0.357cm" svg:x="14.631cm" svg:y="7.595cm">
          <draw:text-box>
            <text:p text:style-name="P4"><text:span text:style-name="T24">32,20 €</text:span></text:p>
          </draw:text-box>
        </draw:frame>
        <draw:frame draw:style-name="gr24" draw:text-style-name="P24" draw:layer="layout" svg:width="0.948cm" svg:height="0.319cm" svg:x="17.878cm" svg:y="7.584cm">
          <draw:text-box>
            <text:p text:style-name="P4"><text:span text:style-name="T25">16,10 €</text:span></text:p>
          </draw:text-box>
        </draw:frame>
        <draw:frame draw:style-name="gr24" draw:text-style-name="P24" draw:layer="layout" svg:width="0.948cm" svg:height="0.319cm" svg:x="10.523cm" svg:y="8.051cm">
          <draw:text-box>
            <text:p text:style-name="P4"><text:span text:style-name="T25">30,18 €</text:span></text:p>
          </draw:text-box>
        </draw:frame>
        <draw:frame draw:style-name="gr22" draw:text-style-name="P22" draw:layer="layout" svg:width="1.061cm" svg:height="0.357cm" svg:x="14.631cm" svg:y="8.068cm">
          <draw:text-box>
            <text:p text:style-name="P4"><text:span text:style-name="T24">33,20 €</text:span></text:p>
          </draw:text-box>
        </draw:frame>
        <draw:frame draw:style-name="gr24" draw:text-style-name="P24" draw:layer="layout" svg:width="0.948cm" svg:height="0.319cm" svg:x="17.877cm" svg:y="8.057cm">
          <draw:text-box>
            <text:p text:style-name="P4"><text:span text:style-name="T25">16,60 €</text:span></text:p>
          </draw:text-box>
        </draw:frame>
        <draw:frame draw:style-name="gr22" draw:text-style-name="P22" draw:layer="layout" svg:width="1.061cm" svg:height="0.357cm" svg:x="14.631cm" svg:y="8.576cm">
          <draw:text-box>
            <text:p text:style-name="P4"><text:span text:style-name="T24">40,20 €</text:span></text:p>
          </draw:text-box>
        </draw:frame>
        <draw:frame draw:style-name="gr24" draw:text-style-name="P24" draw:layer="layout" svg:width="0.948cm" svg:height="0.319cm" svg:x="10.523cm" svg:y="8.559cm">
          <draw:text-box>
            <text:p text:style-name="P4"><text:span text:style-name="T25">36,55 €</text:span></text:p>
          </draw:text-box>
        </draw:frame>
        <draw:frame draw:style-name="gr24" draw:text-style-name="P24" draw:layer="layout" svg:width="0.948cm" svg:height="0.319cm" svg:x="17.877cm" svg:y="8.565cm">
          <draw:text-box>
            <text:p text:style-name="P4"><text:span text:style-name="T25">20,10 €</text:span></text:p>
          </draw:text-box>
        </draw:frame>
        <draw:frame draw:style-name="gr24" draw:text-style-name="P24" draw:layer="layout" svg:width="0.948cm" svg:height="0.319cm" svg:x="10.508cm" svg:y="10.072cm">
          <draw:text-box>
            <text:p text:style-name="P4"><text:span text:style-name="T25">29,27 €</text:span></text:p>
          </draw:text-box>
        </draw:frame>
        <draw:frame draw:style-name="gr22" draw:text-style-name="P22" draw:layer="layout" svg:width="1.061cm" svg:height="0.357cm" svg:x="14.616cm" svg:y="10.088cm">
          <draw:text-box>
            <text:p text:style-name="P4"><text:span text:style-name="T24">32,20 €</text:span></text:p>
          </draw:text-box>
        </draw:frame>
        <draw:frame draw:style-name="gr24" draw:text-style-name="P24" draw:layer="layout" svg:width="0.948cm" svg:height="0.319cm" svg:x="17.862cm" svg:y="10.078cm">
          <draw:text-box>
            <text:p text:style-name="P4"><text:span text:style-name="T25">16,10 €</text:span></text:p>
          </draw:text-box>
        </draw:frame>
        <draw:frame draw:style-name="gr24" draw:text-style-name="P24" draw:layer="layout" svg:width="0.948cm" svg:height="0.319cm" svg:x="10.518cm" svg:y="12.42cm">
          <draw:text-box>
            <text:p text:style-name="P4"><text:span text:style-name="T25">28,36 €</text:span></text:p>
          </draw:text-box>
        </draw:frame>
        <draw:frame draw:style-name="gr22" draw:text-style-name="P22" draw:layer="layout" svg:width="1.061cm" svg:height="0.357cm" svg:x="14.626cm" svg:y="12.436cm">
          <draw:text-box>
            <text:p text:style-name="P4"><text:span text:style-name="T24">31,20 €</text:span></text:p>
          </draw:text-box>
        </draw:frame>
        <draw:frame draw:style-name="gr24" draw:text-style-name="P24" draw:layer="layout" svg:width="0.948cm" svg:height="0.319cm" svg:x="17.872cm" svg:y="12.426cm">
          <draw:text-box>
            <text:p text:style-name="P4"><text:span text:style-name="T25">15,60 €</text:span></text:p>
          </draw:text-box>
        </draw:frame>
        <draw:frame draw:style-name="gr24" draw:text-style-name="P24" draw:layer="layout" svg:width="0.948cm" svg:height="0.319cm" svg:x="10.513cm" svg:y="13.046cm">
          <draw:text-box>
            <text:p text:style-name="P4"><text:span text:style-name="T25">27,45 €</text:span></text:p>
          </draw:text-box>
        </draw:frame>
        <draw:frame draw:style-name="gr22" draw:text-style-name="P22" draw:layer="layout" svg:width="1.061cm" svg:height="0.357cm" svg:x="14.621cm" svg:y="13.062cm">
          <draw:text-box>
            <text:p text:style-name="P4"><text:span text:style-name="T24">30,20 €</text:span></text:p>
          </draw:text-box>
        </draw:frame>
        <draw:frame draw:style-name="gr24" draw:text-style-name="P24" draw:layer="layout" svg:width="0.948cm" svg:height="0.319cm" svg:x="17.867cm" svg:y="13.052cm">
          <draw:text-box>
            <text:p text:style-name="P4"><text:span text:style-name="T25">15,10 €</text:span></text:p>
          </draw:text-box>
        </draw:frame>
        <draw:frame draw:style-name="gr24" draw:text-style-name="P24" draw:layer="layout" svg:width="0.948cm" svg:height="0.319cm" svg:x="10.523cm" svg:y="13.549cm">
          <draw:text-box>
            <text:p text:style-name="P4"><text:span text:style-name="T25">30,18 €</text:span></text:p>
          </draw:text-box>
        </draw:frame>
        <draw:frame draw:style-name="gr22" draw:text-style-name="P22" draw:layer="layout" svg:width="1.061cm" svg:height="0.357cm" svg:x="14.631cm" svg:y="13.565cm">
          <draw:text-box>
            <text:p text:style-name="P4"><text:span text:style-name="T24">33,20 €</text:span></text:p>
          </draw:text-box>
        </draw:frame>
        <draw:frame draw:style-name="gr24" draw:text-style-name="P24" draw:layer="layout" svg:width="0.948cm" svg:height="0.319cm" svg:x="17.877cm" svg:y="13.555cm">
          <draw:text-box>
            <text:p text:style-name="P4"><text:span text:style-name="T25">16,60 €</text:span></text:p>
          </draw:text-box>
        </draw:frame>
        <draw:frame draw:style-name="gr24" draw:text-style-name="P24" draw:layer="layout" svg:width="0.948cm" svg:height="0.319cm" svg:x="17.867cm" svg:y="15.022cm">
          <draw:text-box>
            <text:p text:style-name="P4"><text:span text:style-name="T25">26,10 €</text:span></text:p>
          </draw:text-box>
        </draw:frame>
        <draw:frame draw:style-name="gr22" draw:text-style-name="P22" draw:layer="layout" svg:width="1.061cm" svg:height="0.357cm" svg:x="14.621cm" svg:y="15.032cm">
          <draw:text-box>
            <text:p text:style-name="P4"><text:span text:style-name="T24">52,20 €</text:span></text:p>
          </draw:text-box>
        </draw:frame>
        <draw:frame draw:style-name="gr24" draw:text-style-name="P24" draw:layer="layout" svg:width="0.948cm" svg:height="0.319cm" svg:x="10.513cm" svg:y="15.016cm">
          <draw:text-box>
            <text:p text:style-name="P4"><text:span text:style-name="T25">47,45 €</text:span></text:p>
          </draw:text-box>
        </draw:frame>
        <draw:frame draw:style-name="gr24" draw:text-style-name="P24" draw:layer="layout" svg:width="0.948cm" svg:height="0.319cm" svg:x="17.877cm" svg:y="16.6cm">
          <draw:text-box>
            <text:p text:style-name="P4"><text:span text:style-name="T25">25,10 €</text:span></text:p>
          </draw:text-box>
        </draw:frame>
        <draw:frame draw:style-name="gr22" draw:text-style-name="P22" draw:layer="layout" svg:width="1.061cm" svg:height="0.357cm" svg:x="14.631cm" svg:y="16.611cm">
          <draw:text-box>
            <text:p text:style-name="P4"><text:span text:style-name="T24">50,20 €</text:span></text:p>
          </draw:text-box>
        </draw:frame>
        <draw:frame draw:style-name="gr24" draw:text-style-name="P24" draw:layer="layout" svg:width="0.948cm" svg:height="0.319cm" svg:x="10.523cm" svg:y="16.594cm">
          <draw:text-box>
            <text:p text:style-name="P4"><text:span text:style-name="T25">41,83 €</text:span></text:p>
          </draw:text-box>
        </draw:frame>
        <draw:frame draw:style-name="gr24" draw:text-style-name="P24" draw:layer="layout" svg:width="0.948cm" svg:height="0.319cm" svg:x="17.872cm" svg:y="17.103cm">
          <draw:text-box>
            <text:p text:style-name="P4"><text:span text:style-name="T25">26,10 €</text:span></text:p>
          </draw:text-box>
        </draw:frame>
        <draw:frame draw:style-name="gr22" draw:text-style-name="P22" draw:layer="layout" svg:width="1.061cm" svg:height="0.357cm" svg:x="14.626cm" svg:y="17.113cm">
          <draw:text-box>
            <text:p text:style-name="P4"><text:span text:style-name="T24">52,20 €</text:span></text:p>
          </draw:text-box>
        </draw:frame>
        <draw:polygon draw:style-name="gr1" draw:text-style-name="P1" draw:layer="layout" svg:width="6.596cm" svg:height="0.334cm" svg:x="1.314cm" svg:y="19.644cm" svg:viewBox="0 0 6597 335" draw:points="0,335 6597,335 6597,0 0,0">
          <text:p/>
        </draw:polygon>
        <draw:frame draw:style-name="gr24" draw:text-style-name="P24" draw:layer="layout" svg:width="0.948cm" svg:height="0.319cm" svg:x="10.518cm" svg:y="17.097cm">
          <draw:text-box>
            <text:p text:style-name="P4"><text:span text:style-name="T25">43,50 €</text:span></text:p>
          </draw:text-box>
        </draw:frame>
        <draw:frame draw:style-name="gr24" draw:text-style-name="P24" draw:layer="layout" svg:width="2.02cm" svg:height="0.319cm" svg:x="1.385cm" svg:y="19.655cm">
          <draw:text-box>
            <text:p text:style-name="P4"><text:span text:style-name="T25">Soutien scolaire</text:span></text:p>
          </draw:text-box>
        </draw:frame>
        <draw:frame draw:style-name="gr24" draw:text-style-name="P24" draw:layer="layout" svg:width="0.948cm" svg:height="0.319cm" svg:x="8.22cm" svg:y="19.649cm">
          <draw:text-box>
            <text:p text:style-name="P4"><text:span text:style-name="T25">36,20 €</text:span></text:p>
          </draw:text-box>
        </draw:frame>
        <draw:frame draw:style-name="gr22" draw:text-style-name="P22" draw:layer="layout" svg:width="0.619cm" svg:height="0.357cm" svg:x="8.301cm" svg:y="19.12cm">
          <draw:text-box>
            <text:p text:style-name="P4"><text:span text:style-name="T26">TTC</text:span></text:p>
          </draw:text-box>
        </draw:frame>
        <draw:frame draw:style-name="gr20" draw:text-style-name="P21" draw:layer="layout" svg:width="0.708cm" svg:height="0.239cm" svg:x="9.645cm" svg:y="19.664cm">
          <draw:text-box>
            <text:p text:style-name="P4"><text:span text:style-name="T27">32,91 €</text:span></text:p>
          </draw:text-box>
        </draw:frame>
        <draw:polygon draw:style-name="gr1" draw:text-style-name="P1" draw:layer="layout" svg:width="6.611cm" svg:height="0.334cm" svg:x="1.311cm" svg:y="20.009cm" svg:viewBox="0 0 6612 335" draw:points="0,0 6612,0 6612,335 0,335">
          <text:p/>
        </draw:polygon>
        <draw:frame draw:style-name="gr25" draw:text-style-name="P22" draw:layer="layout" svg:width="0.425cm" svg:height="0.357cm" svg:x="9.632cm" svg:y="19.114cm">
          <draw:text-box>
            <text:p text:style-name="P4"><text:span text:style-name="T26">HT</text:span></text:p>
          </draw:text-box>
        </draw:frame>
        <draw:polygon draw:style-name="gr1" draw:text-style-name="P1" draw:layer="layout" svg:width="6.612cm" svg:height="0.334cm" svg:x="1.312cm" svg:y="20.426cm" svg:viewBox="0 0 6613 335" draw:points="0,0 6613,0 6613,335 0,335">
          <text:p/>
        </draw:polygon>
        <draw:frame draw:style-name="gr24" draw:text-style-name="P24" draw:layer="layout" svg:width="0.281cm" svg:height="0.319cm" svg:x="1.382cm" svg:y="20.022cm">
          <draw:text-box>
            <text:p text:style-name="P4"><text:span text:style-name="T25"><text:s text:c="2"/></text:span></text:p>
          </draw:text-box>
        </draw:frame>
        <draw:polygon draw:style-name="gr1" draw:text-style-name="P1" draw:layer="layout" svg:width="6.612cm" svg:height="0.334cm" svg:x="1.31cm" svg:y="20.838cm" svg:viewBox="0 0 6613 335" draw:points="0,0 6613,0 6613,335 0,335">
          <text:p/>
        </draw:polygon>
        <draw:frame draw:style-name="gr24" draw:text-style-name="P24" draw:layer="layout" svg:width="0.281cm" svg:height="0.319cm" svg:x="1.383cm" svg:y="20.439cm">
          <draw:text-box>
            <text:p text:style-name="P4"><text:span text:style-name="T25"><text:s text:c="2"/></text:span></text:p>
          </draw:text-box>
        </draw:frame>
        <draw:polygon draw:style-name="gr1" draw:text-style-name="P1" draw:layer="layout" svg:width="6.612cm" svg:height="0.334cm" svg:x="1.298cm" svg:y="21.242cm" svg:viewBox="0 0 6613 335" draw:points="0,0 6613,0 6613,335 0,335">
          <text:p/>
        </draw:polygon>
        <draw:frame draw:style-name="gr24" draw:text-style-name="P24" draw:layer="layout" svg:width="0.281cm" svg:height="0.319cm" svg:x="1.381cm" svg:y="20.851cm">
          <draw:text-box>
            <text:p text:style-name="P4"><text:span text:style-name="T25"><text:s text:c="2"/></text:span></text:p>
          </draw:text-box>
        </draw:frame>
        <draw:frame draw:style-name="gr24" draw:text-style-name="P24" draw:layer="layout" svg:width="0.281cm" svg:height="0.319cm" svg:x="1.369cm" svg:y="21.255cm">
          <draw:text-box>
            <text:p text:style-name="P4"><text:span text:style-name="T25"><text:s text:c="2"/></text:span></text:p>
          </draw:text-box>
        </draw:frame>
        <draw:frame draw:style-name="gr24" draw:text-style-name="P24" draw:layer="layout" svg:width="6.623cm" svg:height="0.319cm" svg:x="1.382cm" svg:y="21.644cm">
          <draw:text-box>
            <text:p text:style-name="P4"><text:span text:style-name="T25">OSCAR (aide financé / caisses de retraites CARSAT</text:span></text:p>
          </draw:text-box>
        </draw:frame>
        <draw:frame draw:style-name="gr24" draw:text-style-name="P24" draw:layer="layout" svg:width="0.948cm" svg:height="0.319cm" svg:x="8.237cm" svg:y="21.637cm">
          <draw:text-box>
            <text:p text:style-name="P4"><text:span text:style-name="T25">31,00 €</text:span></text:p>
          </draw:text-box>
        </draw:frame>
        <draw:frame draw:style-name="gr20" draw:text-style-name="P21" draw:layer="layout" svg:width="0.211cm" svg:height="0.239cm" svg:x="10.247cm" svg:y="21.69cm">
          <draw:text-box>
            <text:p text:style-name="P4"><text:span text:style-name="T27">0</text:span></text:p>
          </draw:text-box>
        </draw:frame>
        <draw:frame draw:style-name="gr25" draw:text-style-name="P22" draw:layer="layout" svg:width="0.619cm" svg:height="0.357cm" svg:x="17.584cm" svg:y="19.139cm">
          <draw:text-box>
            <text:p text:style-name="P4"><text:span text:style-name="T26">TTC</text:span></text:p>
          </draw:text-box>
        </draw:frame>
        <draw:polygon draw:style-name="gr1" draw:text-style-name="P1" draw:layer="layout" svg:width="6.596cm" svg:height="0.334cm" svg:x="10.544cm" svg:y="19.591cm" svg:viewBox="0 0 6597 335" draw:points="0,335 6597,335 6597,0 0,0">
          <text:p/>
        </draw:polygon>
        <draw:frame draw:style-name="gr22" draw:text-style-name="P22" draw:layer="layout" svg:width="0.425cm" svg:height="0.357cm" svg:x="18.935cm" svg:y="19.139cm">
          <draw:text-box>
            <text:p text:style-name="P4"><text:span text:style-name="T26">HT</text:span></text:p>
          </draw:text-box>
        </draw:frame>
        <draw:frame draw:style-name="gr24" draw:text-style-name="P24" draw:layer="layout" svg:width="5.331cm" svg:height="0.319cm" svg:x="10.615cm" svg:y="19.602cm">
          <draw:text-box>
            <text:p text:style-name="P4"><text:span text:style-name="T25">Téléassistance partenariat EA (à partir de)</text:span></text:p>
          </draw:text-box>
        </draw:frame>
        <draw:frame draw:style-name="gr24" draw:text-style-name="P24" draw:layer="layout" svg:width="0.948cm" svg:height="0.319cm" svg:x="17.553cm" svg:y="19.6cm">
          <draw:text-box>
            <text:p text:style-name="P4"><text:span text:style-name="T25">29,00 €</text:span></text:p>
          </draw:text-box>
        </draw:frame>
        <draw:polygon draw:style-name="gr1" draw:text-style-name="P1" draw:layer="layout" svg:width="6.597cm" svg:height="0.335cm" svg:x="10.544cm" svg:y="19.993cm" svg:viewBox="0 0 6598 336" draw:points="0,336 6598,336 6598,0 0,0">
          <text:p/>
        </draw:polygon>
        <draw:frame draw:style-name="gr20" draw:text-style-name="P21" draw:layer="layout" svg:width="0.708cm" svg:height="0.239cm" svg:x="18.906cm" svg:y="19.625cm">
          <draw:text-box>
            <text:p text:style-name="P4"><text:span text:style-name="T27">24,17 €</text:span></text:p>
          </draw:text-box>
        </draw:frame>
        <draw:frame draw:style-name="gr24" draw:text-style-name="P24" draw:layer="layout" svg:width="3.013cm" svg:height="0.319cm" svg:x="10.615cm" svg:y="20.004cm">
          <draw:text-box>
            <text:p text:style-name="P4"><text:span text:style-name="T25">Assistance informatique</text:span></text:p>
          </draw:text-box>
        </draw:frame>
        <draw:frame draw:style-name="gr24" draw:text-style-name="P24" draw:layer="layout" svg:width="0.948cm" svg:height="0.319cm" svg:x="17.55cm" svg:y="20.002cm">
          <draw:text-box>
            <text:p text:style-name="P4"><text:span text:style-name="T25">46,20 €</text:span></text:p>
          </draw:text-box>
        </draw:frame>
        <draw:polygon draw:style-name="gr1" draw:text-style-name="P1" draw:layer="layout" svg:width="6.596cm" svg:height="0.334cm" svg:x="10.533cm" svg:y="20.425cm" svg:viewBox="0 0 6597 335" draw:points="0,0 6597,0 6597,335 0,335">
          <text:p/>
        </draw:polygon>
        <draw:frame draw:style-name="gr20" draw:text-style-name="P21" draw:layer="layout" svg:width="0.708cm" svg:height="0.239cm" svg:x="18.905cm" svg:y="20.029cm">
          <draw:text-box>
            <text:p text:style-name="P4"><text:span text:style-name="T27">38,50 €</text:span></text:p>
          </draw:text-box>
        </draw:frame>
        <draw:polygon draw:style-name="gr1" draw:text-style-name="P1" draw:layer="layout" svg:width="6.597cm" svg:height="0.334cm" svg:x="10.548cm" svg:y="20.817cm" svg:viewBox="0 0 6598 335" draw:points="0,0 6598,0 6598,335 0,335">
          <text:p/>
        </draw:polygon>
        <draw:frame draw:style-name="gr24" draw:text-style-name="P24" draw:layer="layout" svg:width="0.281cm" svg:height="0.319cm" svg:x="10.604cm" svg:y="20.438cm">
          <draw:text-box>
            <text:p text:style-name="P4"><text:span text:style-name="T25"><text:s text:c="2"/></text:span></text:p>
          </draw:text-box>
        </draw:frame>
        <draw:polygon draw:style-name="gr1" draw:text-style-name="P1" draw:layer="layout" svg:width="6.596cm" svg:height="0.334cm" svg:x="10.556cm" svg:y="21.24cm" svg:viewBox="0 0 6597 335" draw:points="0,0 6597,0 6597,335 0,335">
          <text:p/>
        </draw:polygon>
        <draw:frame draw:style-name="gr24" draw:text-style-name="P24" draw:layer="layout" svg:width="0.281cm" svg:height="0.319cm" svg:x="10.619cm" svg:y="20.83cm">
          <draw:text-box>
            <text:p text:style-name="P4"><text:span text:style-name="T25"><text:s text:c="2"/></text:span></text:p>
          </draw:text-box>
        </draw:frame>
        <draw:frame draw:style-name="gr24" draw:text-style-name="P24" draw:layer="layout" svg:width="0.281cm" svg:height="0.319cm" svg:x="10.627cm" svg:y="21.253cm">
          <draw:text-box>
            <text:p text:style-name="P4"><text:span text:style-name="T25"><text:s text:c="2"/></text:span></text:p>
          </draw:text-box>
        </draw:frame>
        <draw:polygon draw:style-name="gr1" draw:text-style-name="P1" draw:layer="layout" svg:width="8.374cm" svg:height="0.313cm" svg:x="8.135cm" svg:y="23.335cm" svg:viewBox="0 0 8375 314" draw:points="0,314 8375,314 8375,0 0,0">
          <text:p/>
        </draw:polygon>
        <draw:frame draw:style-name="gr26" draw:text-style-name="P25" draw:layer="layout" svg:width="0.821cm" svg:height="0.276cm" svg:x="6.557cm" svg:y="23.352cm">
          <draw:text-box>
            <text:p text:style-name="P4"><text:span text:style-name="T28">20,00 €</text:span></text:p>
          </draw:text-box>
        </draw:frame>
        <draw:frame draw:style-name="gr26" draw:text-style-name="P25" draw:layer="layout" svg:width="4.11cm" svg:height="0.276cm" svg:x="8.206cm" svg:y="23.352cm">
          <draw:text-box>
            <text:p text:style-name="P4"><text:span text:style-name="T28">(Taux de TVA associé à la prestation)</text:span></text:p>
          </draw:text-box>
        </draw:frame>
        <draw:polygon draw:style-name="gr1" draw:text-style-name="P1" draw:layer="layout" svg:width="8.374cm" svg:height="0.313cm" svg:x="9.405cm" svg:y="23.725cm" svg:viewBox="0 0 8375 314" draw:points="0,314 8375,314 8375,0 0,0">
          <text:p/>
        </draw:polygon>
        <draw:frame draw:style-name="gr26" draw:text-style-name="P25" draw:layer="layout" svg:width="0.685cm" svg:height="0.276cm" svg:x="7.458cm" svg:y="23.752cm">
          <draw:text-box>
            <text:p text:style-name="P4"><text:span text:style-name="T28">0,80 €</text:span></text:p>
          </draw:text-box>
        </draw:frame>
        <draw:line draw:style-name="gr27" draw:text-style-name="P3" draw:layer="layout" svg:x1="7.957cm" svg:y1="19.507cm" svg:x2="7.973cm" svg:y2="22.102cm">
          <text:p/>
        </draw:line>
        <draw:line draw:style-name="gr27" draw:text-style-name="P3" draw:layer="layout" svg:x1="9.263cm" svg:y1="19.506cm" svg:x2="9.28cm" svg:y2="22.1cm">
          <text:p/>
        </draw:line>
        <draw:line draw:style-name="gr27" draw:text-style-name="P3" draw:layer="layout" svg:x1="17.199cm" svg:y1="19.516cm" svg:x2="17.216cm" svg:y2="22.111cm">
          <text:p/>
        </draw:line>
        <draw:line draw:style-name="gr27" draw:text-style-name="P3" draw:layer="layout" svg:x1="18.591cm" svg:y1="19.565cm" svg:x2="18.608cm" svg:y2="22.159cm">
          <text:p/>
        </draw:line>
        <draw:line draw:style-name="gr27" draw:text-style-name="P3" draw:layer="layout" svg:x1="10.45cm" svg:y1="19.495cm" svg:x2="10.467cm" svg:y2="22.09cm">
          <text:p/>
        </draw:line>
        <draw:line draw:style-name="gr27" draw:text-style-name="P3" draw:layer="layout" svg:x1="19.705cm" svg:y1="19.559cm" svg:x2="19.722cm" svg:y2="22.153cm">
          <text:p/>
        </draw:line>
        <draw:polygon draw:style-name="gr1" draw:text-style-name="P1" draw:layer="layout" svg:width="1.339cm" svg:height="1.183cm" svg:x="8.289cm" svg:y="26.831cm" svg:viewBox="0 0 1340 1184" draw:points="0,1184 1340,1184 1340,0 0,0">
          <text:p/>
        </draw:polygon>
        <draw:frame draw:style-name="gr3" draw:text-style-name="P3" draw:layer="layout" svg:width="1.136cm" svg:height="1.041cm" svg:x="8.391cm" svg:y="26.902cm">
          <draw:image xlink:href="Pictures/10000001000000D7000000C5A901CC0E.png" xlink:type="simple" xlink:show="embed" xlink:actuate="onLoad" draw:mime-type="image/png">
            <text:p/>
          </draw:image>
        </draw:frame>
        <draw:frame draw:style-name="gr26" draw:text-style-name="P25" draw:layer="layout" svg:width="4.11cm" svg:height="0.276cm" svg:x="9.476cm" svg:y="23.742cm">
          <draw:text-box>
            <text:p text:style-name="P4"><text:span text:style-name="T28">(Taux de TVA associé à la prestation)</text:span></text:p>
          </draw:text-box>
        </draw:frame>
        <draw:frame draw:style-name="gr20" draw:text-style-name="P21" draw:layer="layout" svg:width="3.112cm" svg:height="0.239cm" svg:x="0.344cm" svg:y="28.278cm">
          <draw:text-box>
            <text:p text:style-name="P4"><text:span text:style-name="T27">SARL COCO MAM'S SERVICES</text:span></text:p>
          </draw:text-box>
        </draw:frame>
        <draw:frame draw:style-name="gr20" draw:text-style-name="P21" draw:layer="layout" svg:width="0.437cm" svg:height="0.239cm" svg:x="9.088cm" svg:y="28.221cm">
          <draw:text-box>
            <text:p text:style-name="P4"><text:span text:style-name="T27">PAU</text:span></text:p>
          </draw:text-box>
        </draw:frame>
        <draw:frame draw:style-name="gr20" draw:text-style-name="P21" draw:layer="layout" svg:width="1.65cm" svg:height="0.239cm" svg:x="11.427cm" svg:y="28.205cm">
          <draw:text-box>
            <text:p text:style-name="P4"><text:span text:style-name="T27">90477174800020</text:span></text:p>
          </draw:text-box>
        </draw:frame>
        <draw:frame draw:style-name="gr20" draw:text-style-name="P21" draw:layer="layout" svg:width="0.708cm" svg:height="0.239cm" svg:x="4.973cm" svg:y="28.271cm">
          <draw:text-box>
            <text:p text:style-name="P4"><text:span text:style-name="T27">5.000 €</text:span></text:p>
          </draw:text-box>
        </draw:frame>
        <draw:frame draw:style-name="gr20" draw:text-style-name="P21" draw:layer="layout" svg:width="3.59cm" svg:height="0.239cm" svg:x="14.806cm" svg:y="28.209cm">
          <draw:text-box>
            <text:p text:style-name="P4"><text:span text:style-name="T27">45 AVENUE BEZIOU 64140 BILLERE</text:span></text:p>
          </draw:text-box>
        </draw:frame>
        <draw:frame draw:style-name="gr24" draw:text-style-name="P24" draw:layer="layout" svg:width="0.948cm" svg:height="0.319cm" svg:x="10.527cm" svg:y="10.572cm">
          <draw:text-box>
            <text:p text:style-name="P4"><text:span text:style-name="T25">31,09 €</text:span></text:p>
          </draw:text-box>
        </draw:frame>
        <draw:frame draw:style-name="gr22" draw:text-style-name="P22" draw:layer="layout" svg:width="1.061cm" svg:height="0.357cm" svg:x="14.635cm" svg:y="10.588cm">
          <draw:text-box>
            <text:p text:style-name="P4"><text:span text:style-name="T24">34,20 €</text:span></text:p>
          </draw:text-box>
        </draw:frame>
        <draw:frame draw:style-name="gr24" draw:text-style-name="P24" draw:layer="layout" svg:width="0.948cm" svg:height="0.319cm" svg:x="17.881cm" svg:y="10.578cm">
          <draw:text-box>
            <text:p text:style-name="P4"><text:span text:style-name="T25">17,10 €</text:span></text:p>
          </draw:text-box>
        </draw:frame>
        <draw:frame draw:style-name="gr26" draw:text-style-name="P25" draw:layer="layout" svg:width="0.275cm" svg:height="0.276cm" svg:x="5.975cm" svg:y="22.16cm">
          <draw:text-box>
            <text:p text:style-name="P4"><text:span text:style-name="T28">25</text:span></text:p>
          </draw:text-box>
        </draw:frame>
      </draw:page>
      <draw:page draw:name="page3" draw:style-name="dp1" draw:master-page-name="master-page131">
        <draw:polygon draw:style-name="gr1" draw:text-style-name="P1" draw:layer="layout" svg:width="0.136cm" svg:height="1.177cm" svg:x="11.11cm" svg:y="2.976cm" svg:viewBox="0 0 137 1178" draw:points="0,0 137,0 137,1178 0,1178">
          <text:p/>
        </draw:polygon>
        <draw:polygon draw:style-name="gr28" draw:text-style-name="P26" draw:layer="layout" svg:width="3.632cm" svg:height="0.584cm" svg:x="7.482cm" svg:y="4.149cm" svg:viewBox="0 0 3633 585" draw:points="0,0 3633,0 3633,585 0,585">
          <text:p/>
        </draw:polygon>
        <draw:polygon draw:style-name="gr1" draw:text-style-name="P1" draw:layer="layout" svg:width="0.136cm" svg:height="0.584cm" svg:x="11.11cm" svg:y="4.149cm" svg:viewBox="0 0 137 585" draw:points="0,0 137,0 137,585 0,585">
          <text:p/>
        </draw:polygon>
        <draw:polygon draw:style-name="gr1" draw:text-style-name="P1" draw:layer="layout" svg:width="0.851cm" svg:height="0.584cm" svg:x="18.355cm" svg:y="4.149cm" svg:viewBox="0 0 852 585" draw:points="0,0 852,0 852,585 0,585">
          <text:p/>
        </draw:polygon>
        <draw:polygon draw:style-name="gr28" draw:text-style-name="P26" draw:layer="layout" svg:width="9.337cm" svg:height="0.631cm" svg:x="1.778cm" svg:y="4.729cm" svg:viewBox="0 0 9338 632" draw:points="0,0 9338,0 9338,632 0,632">
          <text:p/>
        </draw:polygon>
        <draw:polygon draw:style-name="gr1" draw:text-style-name="P1" draw:layer="layout" svg:width="0.136cm" svg:height="0.631cm" svg:x="11.11cm" svg:y="4.729cm" svg:viewBox="0 0 137 632" draw:points="0,0 137,0 137,632 0,632">
          <text:p/>
        </draw:polygon>
        <draw:polygon draw:style-name="gr29" draw:text-style-name="P27" draw:layer="layout" svg:width="7.965cm" svg:height="0.631cm" svg:x="11.241cm" svg:y="4.729cm" svg:viewBox="0 0 7966 632" draw:points="0,0 7966,0 7966,632 0,632">
          <text:p/>
        </draw:polygon>
        <draw:polygon draw:style-name="gr1" draw:text-style-name="P1" draw:layer="layout" svg:width="0.136cm" svg:height="0.631cm" svg:x="11.11cm" svg:y="5.355cm" svg:viewBox="0 0 137 632" draw:points="0,0 137,0 137,632 0,632">
          <text:p/>
        </draw:polygon>
        <draw:polygon draw:style-name="gr1" draw:text-style-name="P1" draw:layer="layout" svg:width="0.136cm" svg:height="0.632cm" svg:x="11.11cm" svg:y="5.982cm" svg:viewBox="0 0 137 633" draw:points="0,0 137,0 137,633 0,633">
          <text:p/>
        </draw:polygon>
        <draw:polygon draw:style-name="gr1" draw:text-style-name="P1" draw:layer="layout" svg:width="0.136cm" svg:height="0.631cm" svg:x="11.11cm" svg:y="6.609cm" svg:viewBox="0 0 137 632" draw:points="0,0 137,0 137,632 0,632">
          <text:p/>
        </draw:polygon>
        <draw:polygon draw:style-name="gr1" draw:text-style-name="P1" draw:layer="layout" svg:width="0.136cm" svg:height="0.631cm" svg:x="11.11cm" svg:y="7.236cm" svg:viewBox="0 0 137 632" draw:points="0,0 137,0 137,632 0,632">
          <text:p/>
        </draw:polygon>
        <draw:polygon draw:style-name="gr1" draw:text-style-name="P1" draw:layer="layout" svg:width="0.136cm" svg:height="0.63cm" svg:x="11.11cm" svg:y="7.863cm" svg:viewBox="0 0 137 631" draw:points="0,0 137,0 137,631 0,631">
          <text:p/>
        </draw:polygon>
        <draw:polygon draw:style-name="gr1" draw:text-style-name="P1" draw:layer="layout" svg:width="0.136cm" svg:height="0.631cm" svg:x="11.11cm" svg:y="8.489cm" svg:viewBox="0 0 137 632" draw:points="0,0 137,0 137,632 0,632">
          <text:p/>
        </draw:polygon>
        <draw:polygon draw:style-name="gr29" draw:text-style-name="P27" draw:layer="layout" svg:width="7.965cm" svg:height="0.631cm" svg:x="11.241cm" svg:y="8.489cm" svg:viewBox="0 0 7966 632" draw:points="0,0 7966,0 7966,632 0,632">
          <text:p/>
        </draw:polygon>
        <draw:polygon draw:style-name="gr1" draw:text-style-name="P1" draw:layer="layout" svg:width="0.136cm" svg:height="0.63cm" svg:x="11.11cm" svg:y="9.116cm" svg:viewBox="0 0 137 631" draw:points="0,0 137,0 137,631 0,631">
          <text:p/>
        </draw:polygon>
        <draw:polygon draw:style-name="gr1" draw:text-style-name="P1" draw:layer="layout" svg:width="0.136cm" svg:height="0.631cm" svg:x="11.11cm" svg:y="9.742cm" svg:viewBox="0 0 137 632" draw:points="0,0 137,0 137,632 0,632">
          <text:p/>
        </draw:polygon>
        <draw:polygon draw:style-name="gr1" draw:text-style-name="P1" draw:layer="layout" svg:width="0.136cm" svg:height="0.63cm" svg:x="11.11cm" svg:y="10.369cm" svg:viewBox="0 0 137 631" draw:points="0,0 137,0 137,631 0,631">
          <text:p/>
        </draw:polygon>
        <draw:polygon draw:style-name="gr29" draw:text-style-name="P27" draw:layer="layout" svg:width="7.965cm" svg:height="0.63cm" svg:x="11.241cm" svg:y="10.369cm" svg:viewBox="0 0 7966 631" draw:points="0,0 7966,0 7966,631 0,631">
          <text:p/>
        </draw:polygon>
        <draw:polygon draw:style-name="gr28" draw:text-style-name="P26" draw:layer="layout" svg:width="9.337cm" svg:height="0.631cm" svg:x="1.778cm" svg:y="10.995cm" svg:viewBox="0 0 9338 632" draw:points="0,0 9338,0 9338,632 0,632">
          <text:p/>
        </draw:polygon>
        <draw:polygon draw:style-name="gr1" draw:text-style-name="P1" draw:layer="layout" svg:width="0.136cm" svg:height="0.631cm" svg:x="11.11cm" svg:y="10.995cm" svg:viewBox="0 0 137 632" draw:points="0,0 137,0 137,632 0,632">
          <text:p/>
        </draw:polygon>
        <draw:polygon draw:style-name="gr1" draw:text-style-name="P1" draw:layer="layout" svg:width="0.136cm" svg:height="0.631cm" svg:x="11.11cm" svg:y="11.622cm" svg:viewBox="0 0 137 632" draw:points="0,0 137,0 137,632 0,632">
          <text:p/>
        </draw:polygon>
        <draw:polygon draw:style-name="gr1" draw:text-style-name="P1" draw:layer="layout" svg:width="0.136cm" svg:height="0.631cm" svg:x="11.11cm" svg:y="12.249cm" svg:viewBox="0 0 137 632" draw:points="0,0 137,0 137,632 0,632">
          <text:p/>
        </draw:polygon>
        <draw:polygon draw:style-name="gr1" draw:text-style-name="P1" draw:layer="layout" svg:width="0.136cm" svg:height="0.63cm" svg:x="11.11cm" svg:y="12.876cm" svg:viewBox="0 0 137 631" draw:points="0,0 137,0 137,631 0,631">
          <text:p/>
        </draw:polygon>
        <draw:polygon draw:style-name="gr28" draw:text-style-name="P26" draw:layer="layout" svg:width="9.337cm" svg:height="0.631cm" svg:x="1.778cm" svg:y="13.502cm" svg:viewBox="0 0 9338 632" draw:points="0,0 9338,0 9338,632 0,632">
          <text:p/>
        </draw:polygon>
        <draw:polygon draw:style-name="gr1" draw:text-style-name="P1" draw:layer="layout" svg:width="0.136cm" svg:height="0.631cm" svg:x="11.11cm" svg:y="13.502cm" svg:viewBox="0 0 137 632" draw:points="0,0 137,0 137,632 0,632">
          <text:p/>
        </draw:polygon>
        <draw:polygon draw:style-name="gr29" draw:text-style-name="P27" draw:layer="layout" svg:width="7.965cm" svg:height="0.631cm" svg:x="11.241cm" svg:y="13.502cm" svg:viewBox="0 0 7966 632" draw:points="0,0 7966,0 7966,632 0,632">
          <text:p/>
        </draw:polygon>
        <draw:polygon draw:style-name="gr1" draw:text-style-name="P1" draw:layer="layout" svg:width="0.136cm" svg:height="0.63cm" svg:x="11.11cm" svg:y="14.129cm" svg:viewBox="0 0 137 631" draw:points="0,0 137,0 137,631 0,631">
          <text:p/>
        </draw:polygon>
        <draw:polygon draw:style-name="gr1" draw:text-style-name="P1" draw:layer="layout" svg:width="0.136cm" svg:height="0.631cm" svg:x="11.11cm" svg:y="14.755cm" svg:viewBox="0 0 137 632" draw:points="0,0 137,0 137,632 0,632">
          <text:p/>
        </draw:polygon>
        <draw:polygon draw:style-name="gr1" draw:text-style-name="P1" draw:layer="layout" svg:width="0.136cm" svg:height="0.63cm" svg:x="11.11cm" svg:y="15.382cm" svg:viewBox="0 0 137 631" draw:points="0,0 137,0 137,631 0,631">
          <text:p/>
        </draw:polygon>
        <draw:polygon draw:style-name="gr1" draw:text-style-name="P1" draw:layer="layout" svg:width="0.136cm" svg:height="0.631cm" svg:x="11.11cm" svg:y="16.008cm" svg:viewBox="0 0 137 632" draw:points="0,0 137,0 137,632 0,632">
          <text:p/>
        </draw:polygon>
        <draw:polygon draw:style-name="gr1" draw:text-style-name="P1" draw:layer="layout" svg:width="0.136cm" svg:height="0.631cm" svg:x="11.11cm" svg:y="16.635cm" svg:viewBox="0 0 137 632" draw:points="0,0 137,0 137,632 0,632">
          <text:p/>
        </draw:polygon>
        <draw:polygon draw:style-name="gr1" draw:text-style-name="P1" draw:layer="layout" svg:width="0.136cm" svg:height="0.632cm" svg:x="11.11cm" svg:y="17.261cm" svg:viewBox="0 0 137 633" draw:points="0,0 137,0 137,633 0,633">
          <text:p/>
        </draw:polygon>
        <draw:polygon draw:style-name="gr29" draw:text-style-name="P27" draw:layer="layout" svg:width="7.965cm" svg:height="0.632cm" svg:x="11.241cm" svg:y="17.261cm" svg:viewBox="0 0 7966 633" draw:points="0,0 7966,0 7966,633 0,633">
          <text:p/>
        </draw:polygon>
        <draw:polygon draw:style-name="gr1" draw:text-style-name="P1" draw:layer="layout" svg:width="0.136cm" svg:height="0.631cm" svg:x="11.11cm" svg:y="17.889cm" svg:viewBox="0 0 137 632" draw:points="0,0 137,0 137,632 0,632">
          <text:p/>
        </draw:polygon>
        <draw:polygon draw:style-name="gr28" draw:text-style-name="P26" draw:layer="layout" svg:width="9.337cm" svg:height="0.631cm" svg:x="1.778cm" svg:y="18.515cm" svg:viewBox="0 0 9338 632" draw:points="0,0 9338,0 9338,632 0,632">
          <text:p/>
        </draw:polygon>
        <draw:polygon draw:style-name="gr1" draw:text-style-name="P1" draw:layer="layout" svg:width="0.136cm" svg:height="0.631cm" svg:x="11.11cm" svg:y="18.515cm" svg:viewBox="0 0 137 632" draw:points="0,0 137,0 137,632 0,632">
          <text:p/>
        </draw:polygon>
        <draw:polygon draw:style-name="gr1" draw:text-style-name="P1" draw:layer="layout" svg:width="0.136cm" svg:height="0.631cm" svg:x="11.11cm" svg:y="19.142cm" svg:viewBox="0 0 137 632" draw:points="0,0 137,0 137,632 0,632">
          <text:p/>
        </draw:polygon>
        <draw:polygon draw:style-name="gr29" draw:text-style-name="P27" draw:layer="layout" svg:width="7.965cm" svg:height="0.631cm" svg:x="11.241cm" svg:y="19.142cm" svg:viewBox="0 0 7966 632" draw:points="0,0 7966,0 7966,632 0,632">
          <text:p/>
        </draw:polygon>
        <draw:polygon draw:style-name="gr1" draw:text-style-name="P1" draw:layer="layout" svg:width="0.136cm" svg:height="0.631cm" svg:x="11.11cm" svg:y="19.768cm" svg:viewBox="0 0 137 632" draw:points="0,0 137,0 137,632 0,632">
          <text:p/>
        </draw:polygon>
        <draw:polygon draw:style-name="gr1" draw:text-style-name="P1" draw:layer="layout" svg:width="0.136cm" svg:height="0.694cm" svg:x="11.11cm" svg:y="20.395cm" svg:viewBox="0 0 137 695" draw:points="0,0 137,0 137,695 0,695">
          <text:p/>
        </draw:polygon>
        <draw:polygon draw:style-name="gr28" draw:text-style-name="P26" draw:layer="layout" svg:width="9.337cm" svg:height="0.631cm" svg:x="1.778cm" svg:y="21.085cm" svg:viewBox="0 0 9338 632" draw:points="0,0 9338,0 9338,632 0,632">
          <text:p/>
        </draw:polygon>
        <draw:polygon draw:style-name="gr1" draw:text-style-name="P1" draw:layer="layout" svg:width="0.136cm" svg:height="0.631cm" svg:x="11.11cm" svg:y="21.085cm" svg:viewBox="0 0 137 632" draw:points="0,0 137,0 137,632 0,632">
          <text:p/>
        </draw:polygon>
        <draw:polygon draw:style-name="gr1" draw:text-style-name="P1" draw:layer="layout" svg:width="0.136cm" svg:height="0.63cm" svg:x="11.11cm" svg:y="21.712cm" svg:viewBox="0 0 137 631" draw:points="0,0 137,0 137,631 0,631">
          <text:p/>
        </draw:polygon>
        <draw:polygon draw:style-name="gr1" draw:text-style-name="P1" draw:layer="layout" svg:width="0.136cm" svg:height="0.631cm" svg:x="11.11cm" svg:y="22.338cm" svg:viewBox="0 0 137 632" draw:points="0,0 137,0 137,632 0,632">
          <text:p/>
        </draw:polygon>
        <draw:polygon draw:style-name="gr28" draw:text-style-name="P26" draw:layer="layout" svg:width="9.337cm" svg:height="0.632cm" svg:x="1.778cm" svg:y="22.964cm" svg:viewBox="0 0 9338 633" draw:points="0,0 9338,0 9338,633 0,633">
          <text:p/>
        </draw:polygon>
        <draw:polygon draw:style-name="gr1" draw:text-style-name="P1" draw:layer="layout" svg:width="0.136cm" svg:height="0.632cm" svg:x="11.11cm" svg:y="22.964cm" svg:viewBox="0 0 137 633" draw:points="0,0 137,0 137,633 0,633">
          <text:p/>
        </draw:polygon>
        <draw:polygon draw:style-name="gr1" draw:text-style-name="P1" draw:layer="layout" svg:width="0.136cm" svg:height="0.631cm" svg:x="11.11cm" svg:y="23.592cm" svg:viewBox="0 0 137 632" draw:points="0,0 137,0 137,632 0,632">
          <text:p/>
        </draw:polygon>
        <draw:polygon draw:style-name="gr1" draw:text-style-name="P1" draw:layer="layout" svg:width="0.136cm" svg:height="0.631cm" svg:x="11.11cm" svg:y="24.218cm" svg:viewBox="0 0 137 632" draw:points="0,0 137,0 137,632 0,632">
          <text:p/>
        </draw:polygon>
        <draw:polygon draw:style-name="gr1" draw:text-style-name="P1" draw:layer="layout" svg:width="0.136cm" svg:height="0.631cm" svg:x="11.11cm" svg:y="24.845cm" svg:viewBox="0 0 137 632" draw:points="0,0 137,0 137,632 0,632">
          <text:p/>
        </draw:polygon>
        <draw:polygon draw:style-name="gr1" draw:text-style-name="P1" draw:layer="layout" svg:width="0.136cm" svg:height="0.631cm" svg:x="11.11cm" svg:y="25.471cm" svg:viewBox="0 0 137 632" draw:points="0,0 137,0 137,632 0,632">
          <text:p/>
        </draw:polygon>
        <draw:polygon draw:style-name="gr1" draw:text-style-name="P1" draw:layer="layout" svg:width="0.136cm" svg:height="0.631cm" svg:x="11.11cm" svg:y="26.098cm" svg:viewBox="0 0 137 632" draw:points="0,0 137,0 137,632 0,632">
          <text:p/>
        </draw:polygon>
        <draw:polygon draw:style-name="gr1" draw:text-style-name="P1" draw:layer="layout" svg:width="0.136cm" svg:height="0.694cm" svg:x="11.11cm" svg:y="26.725cm" svg:viewBox="0 0 137 695" draw:points="0,0 137,0 137,695 0,695">
          <text:p/>
        </draw:polygon>
        <draw:polygon draw:style-name="gr1" draw:text-style-name="P1" draw:layer="layout" svg:width="0.136cm" svg:height="0.393cm" svg:x="11.11cm" svg:y="27.415cm" svg:viewBox="0 0 137 394" draw:points="0,0 137,0 137,394 0,394">
          <text:p/>
        </draw:polygon>
        <draw:frame draw:style-name="gr30" draw:text-style-name="P28" draw:layer="layout" svg:width="2.07cm" svg:height="0.28cm" svg:x="7.571cm" svg:y="4.304cm">
          <draw:text-box>
            <text:p text:style-name="P4"><text:span text:style-name="T29">Détente Bien-être</text:span></text:p>
          </draw:text-box>
        </draw:frame>
        <draw:frame draw:style-name="gr30" draw:text-style-name="P28" draw:layer="layout" svg:width="0.96cm" svg:height="0.28cm" svg:x="10.014cm" svg:y="4.304cm">
          <draw:text-box>
            <text:p text:style-name="P4"><text:span text:style-name="T29">Evasion</text:span></text:p>
          </draw:text-box>
        </draw:frame>
        <draw:frame draw:style-name="gr30" draw:text-style-name="P28" draw:layer="layout" svg:width="0.249cm" svg:height="0.28cm" svg:x="7.952cm" svg:y="5.532cm">
          <draw:text-box>
            <text:p text:style-name="P4"><text:span text:style-name="T30">X</text:span></text:p>
          </draw:text-box>
        </draw:frame>
        <draw:frame draw:style-name="gr30" draw:text-style-name="P28" draw:layer="layout" svg:width="0.249cm" svg:height="0.28cm" svg:x="9.125cm" svg:y="5.532cm">
          <draw:text-box>
            <text:p text:style-name="P4"><text:span text:style-name="T30">X</text:span></text:p>
          </draw:text-box>
        </draw:frame>
        <draw:frame draw:style-name="gr30" draw:text-style-name="P28" draw:layer="layout" svg:width="0.249cm" svg:height="0.28cm" svg:x="10.403cm" svg:y="5.532cm">
          <draw:text-box>
            <text:p text:style-name="P4"><text:span text:style-name="T30">X</text:span></text:p>
          </draw:text-box>
        </draw:frame>
        <draw:frame draw:style-name="gr30" draw:text-style-name="P28" draw:layer="layout" svg:width="0.249cm" svg:height="0.28cm" svg:x="7.952cm" svg:y="6.16cm">
          <draw:text-box>
            <text:p text:style-name="P4"><text:span text:style-name="T30">X</text:span></text:p>
          </draw:text-box>
        </draw:frame>
        <draw:frame draw:style-name="gr30" draw:text-style-name="P28" draw:layer="layout" svg:width="0.249cm" svg:height="0.28cm" svg:x="9.125cm" svg:y="6.16cm">
          <draw:text-box>
            <text:p text:style-name="P4"><text:span text:style-name="T30">X</text:span></text:p>
          </draw:text-box>
        </draw:frame>
        <draw:frame draw:style-name="gr30" draw:text-style-name="P28" draw:layer="layout" svg:width="0.249cm" svg:height="0.28cm" svg:x="10.403cm" svg:y="6.16cm">
          <draw:text-box>
            <text:p text:style-name="P4"><text:span text:style-name="T30">X</text:span></text:p>
          </draw:text-box>
        </draw:frame>
        <draw:frame draw:style-name="gr30" draw:text-style-name="P28" draw:layer="layout" svg:width="0.249cm" svg:height="0.28cm" svg:x="7.952cm" svg:y="6.786cm">
          <draw:text-box>
            <text:p text:style-name="P4"><text:span text:style-name="T30">X</text:span></text:p>
          </draw:text-box>
        </draw:frame>
        <draw:frame draw:style-name="gr30" draw:text-style-name="P28" draw:layer="layout" svg:width="0.249cm" svg:height="0.28cm" svg:x="9.125cm" svg:y="6.786cm">
          <draw:text-box>
            <text:p text:style-name="P4"><text:span text:style-name="T30">X</text:span></text:p>
          </draw:text-box>
        </draw:frame>
        <draw:frame draw:style-name="gr30" draw:text-style-name="P28" draw:layer="layout" svg:width="0.249cm" svg:height="0.28cm" svg:x="10.403cm" svg:y="6.786cm">
          <draw:text-box>
            <text:p text:style-name="P4"><text:span text:style-name="T30">X</text:span></text:p>
          </draw:text-box>
        </draw:frame>
        <draw:frame draw:style-name="gr30" draw:text-style-name="P28" draw:layer="layout" svg:width="0.249cm" svg:height="0.28cm" svg:x="7.952cm" svg:y="7.413cm">
          <draw:text-box>
            <text:p text:style-name="P4"><text:span text:style-name="T30">X</text:span></text:p>
          </draw:text-box>
        </draw:frame>
        <draw:frame draw:style-name="gr30" draw:text-style-name="P28" draw:layer="layout" svg:width="0.249cm" svg:height="0.28cm" svg:x="9.125cm" svg:y="7.413cm">
          <draw:text-box>
            <text:p text:style-name="P4"><text:span text:style-name="T30">X</text:span></text:p>
          </draw:text-box>
        </draw:frame>
        <draw:frame draw:style-name="gr30" draw:text-style-name="P28" draw:layer="layout" svg:width="0.249cm" svg:height="0.28cm" svg:x="10.403cm" svg:y="7.413cm">
          <draw:text-box>
            <text:p text:style-name="P4"><text:span text:style-name="T30">X</text:span></text:p>
          </draw:text-box>
        </draw:frame>
        <draw:frame draw:style-name="gr30" draw:text-style-name="P28" draw:layer="layout" svg:width="0.249cm" svg:height="0.28cm" svg:x="9.125cm" svg:y="8.039cm">
          <draw:text-box>
            <text:p text:style-name="P4"><text:span text:style-name="T30">X</text:span></text:p>
          </draw:text-box>
        </draw:frame>
        <draw:frame draw:style-name="gr30" draw:text-style-name="P28" draw:layer="layout" svg:width="0.249cm" svg:height="0.28cm" svg:x="10.403cm" svg:y="8.039cm">
          <draw:text-box>
            <text:p text:style-name="P4"><text:span text:style-name="T30">X</text:span></text:p>
          </draw:text-box>
        </draw:frame>
        <draw:frame draw:style-name="gr30" draw:text-style-name="P28" draw:layer="layout" svg:width="0.249cm" svg:height="0.28cm" svg:x="9.125cm" svg:y="8.666cm">
          <draw:text-box>
            <text:p text:style-name="P4"><text:span text:style-name="T30">X</text:span></text:p>
          </draw:text-box>
        </draw:frame>
        <draw:frame draw:style-name="gr30" draw:text-style-name="P28" draw:layer="layout" svg:width="0.249cm" svg:height="0.28cm" svg:x="10.403cm" svg:y="8.666cm">
          <draw:text-box>
            <text:p text:style-name="P4"><text:span text:style-name="T30">X</text:span></text:p>
          </draw:text-box>
        </draw:frame>
        <draw:frame draw:style-name="gr30" draw:text-style-name="P28" draw:layer="layout" svg:width="0.249cm" svg:height="0.28cm" svg:x="10.403cm" svg:y="9.292cm">
          <draw:text-box>
            <text:p text:style-name="P4"><text:span text:style-name="T30">X</text:span></text:p>
          </draw:text-box>
        </draw:frame>
        <draw:frame draw:style-name="gr30" draw:text-style-name="P28" draw:layer="layout" svg:width="0.249cm" svg:height="0.28cm" svg:x="10.403cm" svg:y="9.919cm">
          <draw:text-box>
            <text:p text:style-name="P4"><text:span text:style-name="T30">X</text:span></text:p>
          </draw:text-box>
        </draw:frame>
        <draw:frame draw:style-name="gr30" draw:text-style-name="P28" draw:layer="layout" svg:width="0.249cm" svg:height="0.28cm" svg:x="10.403cm" svg:y="10.545cm">
          <draw:text-box>
            <text:p text:style-name="P4"><text:span text:style-name="T30">X</text:span></text:p>
          </draw:text-box>
        </draw:frame>
        <draw:frame draw:style-name="gr30" draw:text-style-name="P28" draw:layer="layout" svg:width="0.249cm" svg:height="0.28cm" svg:x="9.125cm" svg:y="11.799cm">
          <draw:text-box>
            <text:p text:style-name="P4"><text:span text:style-name="T30">X</text:span></text:p>
          </draw:text-box>
        </draw:frame>
        <draw:frame draw:style-name="gr30" draw:text-style-name="P28" draw:layer="layout" svg:width="0.249cm" svg:height="0.28cm" svg:x="10.403cm" svg:y="11.799cm">
          <draw:text-box>
            <text:p text:style-name="P4"><text:span text:style-name="T30">X</text:span></text:p>
          </draw:text-box>
        </draw:frame>
        <draw:frame draw:style-name="gr30" draw:text-style-name="P28" draw:layer="layout" svg:width="0.249cm" svg:height="0.28cm" svg:x="9.125cm" svg:y="12.426cm">
          <draw:text-box>
            <text:p text:style-name="P4"><text:span text:style-name="T30">X</text:span></text:p>
          </draw:text-box>
        </draw:frame>
        <draw:frame draw:style-name="gr30" draw:text-style-name="P28" draw:layer="layout" svg:width="0.249cm" svg:height="0.28cm" svg:x="10.403cm" svg:y="12.426cm">
          <draw:text-box>
            <text:p text:style-name="P4"><text:span text:style-name="T30">X</text:span></text:p>
          </draw:text-box>
        </draw:frame>
        <draw:frame draw:style-name="gr30" draw:text-style-name="P28" draw:layer="layout" svg:width="0.249cm" svg:height="0.28cm" svg:x="9.125cm" svg:y="13.052cm">
          <draw:text-box>
            <text:p text:style-name="P4"><text:span text:style-name="T30">X</text:span></text:p>
          </draw:text-box>
        </draw:frame>
        <draw:frame draw:style-name="gr30" draw:text-style-name="P28" draw:layer="layout" svg:width="0.249cm" svg:height="0.28cm" svg:x="10.403cm" svg:y="13.052cm">
          <draw:text-box>
            <text:p text:style-name="P4"><text:span text:style-name="T30">X</text:span></text:p>
          </draw:text-box>
        </draw:frame>
        <draw:frame draw:style-name="gr30" draw:text-style-name="P28" draw:layer="layout" svg:width="0.249cm" svg:height="0.28cm" svg:x="9.125cm" svg:y="14.305cm">
          <draw:text-box>
            <text:p text:style-name="P4"><text:span text:style-name="T30">X</text:span></text:p>
          </draw:text-box>
        </draw:frame>
        <draw:frame draw:style-name="gr30" draw:text-style-name="P28" draw:layer="layout" svg:width="0.249cm" svg:height="0.28cm" svg:x="10.403cm" svg:y="14.305cm">
          <draw:text-box>
            <text:p text:style-name="P4"><text:span text:style-name="T30">X</text:span></text:p>
          </draw:text-box>
        </draw:frame>
        <draw:frame draw:style-name="gr30" draw:text-style-name="P28" draw:layer="layout" svg:width="0.249cm" svg:height="0.28cm" svg:x="9.125cm" svg:y="14.932cm">
          <draw:text-box>
            <text:p text:style-name="P4"><text:span text:style-name="T30">X</text:span></text:p>
          </draw:text-box>
        </draw:frame>
        <draw:frame draw:style-name="gr30" draw:text-style-name="P28" draw:layer="layout" svg:width="0.249cm" svg:height="0.28cm" svg:x="10.403cm" svg:y="14.932cm">
          <draw:text-box>
            <text:p text:style-name="P4"><text:span text:style-name="T30">X</text:span></text:p>
          </draw:text-box>
        </draw:frame>
        <draw:frame draw:style-name="gr30" draw:text-style-name="P28" draw:layer="layout" svg:width="0.249cm" svg:height="0.28cm" svg:x="10.403cm" svg:y="15.558cm">
          <draw:text-box>
            <text:p text:style-name="P4"><text:span text:style-name="T30">X</text:span></text:p>
          </draw:text-box>
        </draw:frame>
        <draw:frame draw:style-name="gr30" draw:text-style-name="P28" draw:layer="layout" svg:width="0.249cm" svg:height="0.28cm" svg:x="10.403cm" svg:y="16.185cm">
          <draw:text-box>
            <text:p text:style-name="P4"><text:span text:style-name="T30">X</text:span></text:p>
          </draw:text-box>
        </draw:frame>
        <draw:frame draw:style-name="gr30" draw:text-style-name="P28" draw:layer="layout" svg:width="0.249cm" svg:height="0.28cm" svg:x="10.403cm" svg:y="16.811cm">
          <draw:text-box>
            <text:p text:style-name="P4"><text:span text:style-name="T30">X</text:span></text:p>
          </draw:text-box>
        </draw:frame>
        <draw:frame draw:style-name="gr30" draw:text-style-name="P28" draw:layer="layout" svg:width="0.249cm" svg:height="0.28cm" svg:x="10.403cm" svg:y="17.439cm">
          <draw:text-box>
            <text:p text:style-name="P4"><text:span text:style-name="T30">X</text:span></text:p>
          </draw:text-box>
        </draw:frame>
        <draw:frame draw:style-name="gr30" draw:text-style-name="P28" draw:layer="layout" svg:width="0.249cm" svg:height="0.28cm" svg:x="10.403cm" svg:y="18.065cm">
          <draw:text-box>
            <text:p text:style-name="P4"><text:span text:style-name="T30">X</text:span></text:p>
          </draw:text-box>
        </draw:frame>
        <draw:frame draw:style-name="gr30" draw:text-style-name="P28" draw:layer="layout" svg:width="0.249cm" svg:height="0.28cm" svg:x="9.116cm" svg:y="19.323cm">
          <draw:text-box>
            <text:p text:style-name="P4"><text:span text:style-name="T30">X</text:span></text:p>
          </draw:text-box>
        </draw:frame>
        <draw:frame draw:style-name="gr30" draw:text-style-name="P28" draw:layer="layout" svg:width="0.249cm" svg:height="0.28cm" svg:x="10.395cm" svg:y="19.323cm">
          <draw:text-box>
            <text:p text:style-name="P4"><text:span text:style-name="T30">X</text:span></text:p>
          </draw:text-box>
        </draw:frame>
        <draw:frame draw:style-name="gr30" draw:text-style-name="P28" draw:layer="layout" svg:width="0.249cm" svg:height="0.28cm" svg:x="9.116cm" svg:y="19.949cm">
          <draw:text-box>
            <text:p text:style-name="P4"><text:span text:style-name="T30">X</text:span></text:p>
          </draw:text-box>
        </draw:frame>
        <draw:frame draw:style-name="gr30" draw:text-style-name="P28" draw:layer="layout" svg:width="0.249cm" svg:height="0.28cm" svg:x="10.395cm" svg:y="19.949cm">
          <draw:text-box>
            <text:p text:style-name="P4"><text:span text:style-name="T30">X</text:span></text:p>
          </draw:text-box>
        </draw:frame>
        <draw:frame draw:style-name="gr30" draw:text-style-name="P28" draw:layer="layout" svg:width="0.249cm" svg:height="0.28cm" svg:x="10.395cm" svg:y="20.61cm">
          <draw:text-box>
            <text:p text:style-name="P4"><text:span text:style-name="T30">X</text:span></text:p>
          </draw:text-box>
        </draw:frame>
        <draw:frame draw:style-name="gr30" draw:text-style-name="P28" draw:layer="layout" svg:width="0.249cm" svg:height="0.28cm" svg:x="9.116cm" svg:y="21.892cm">
          <draw:text-box>
            <text:p text:style-name="P4"><text:span text:style-name="T30">X</text:span></text:p>
          </draw:text-box>
        </draw:frame>
        <draw:frame draw:style-name="gr30" draw:text-style-name="P28" draw:layer="layout" svg:width="0.249cm" svg:height="0.28cm" svg:x="10.395cm" svg:y="21.892cm">
          <draw:text-box>
            <text:p text:style-name="P4"><text:span text:style-name="T30">X</text:span></text:p>
          </draw:text-box>
        </draw:frame>
        <draw:frame draw:style-name="gr30" draw:text-style-name="P28" draw:layer="layout" svg:width="0.249cm" svg:height="0.28cm" svg:x="10.395cm" svg:y="22.519cm">
          <draw:text-box>
            <text:p text:style-name="P4"><text:span text:style-name="T30">X</text:span></text:p>
          </draw:text-box>
        </draw:frame>
        <draw:frame draw:style-name="gr30" draw:text-style-name="P28" draw:layer="layout" svg:width="0.249cm" svg:height="0.28cm" svg:x="7.943cm" svg:y="23.773cm">
          <draw:text-box>
            <text:p text:style-name="P4"><text:span text:style-name="T30">X</text:span></text:p>
          </draw:text-box>
        </draw:frame>
        <draw:frame draw:style-name="gr30" draw:text-style-name="P28" draw:layer="layout" svg:width="0.249cm" svg:height="0.28cm" svg:x="9.116cm" svg:y="23.773cm">
          <draw:text-box>
            <text:p text:style-name="P4"><text:span text:style-name="T30">X</text:span></text:p>
          </draw:text-box>
        </draw:frame>
        <draw:frame draw:style-name="gr30" draw:text-style-name="P28" draw:layer="layout" svg:width="0.249cm" svg:height="0.28cm" svg:x="10.395cm" svg:y="23.773cm">
          <draw:text-box>
            <text:p text:style-name="P4"><text:span text:style-name="T30">X</text:span></text:p>
          </draw:text-box>
        </draw:frame>
        <draw:frame draw:style-name="gr30" draw:text-style-name="P28" draw:layer="layout" svg:width="0.249cm" svg:height="0.28cm" svg:x="9.116cm" svg:y="24.399cm">
          <draw:text-box>
            <text:p text:style-name="P4"><text:span text:style-name="T30">X</text:span></text:p>
          </draw:text-box>
        </draw:frame>
        <draw:frame draw:style-name="gr30" draw:text-style-name="P28" draw:layer="layout" svg:width="0.249cm" svg:height="0.28cm" svg:x="10.395cm" svg:y="24.399cm">
          <draw:text-box>
            <text:p text:style-name="P4"><text:span text:style-name="T30">X</text:span></text:p>
          </draw:text-box>
        </draw:frame>
        <draw:frame draw:style-name="gr30" draw:text-style-name="P28" draw:layer="layout" svg:width="0.249cm" svg:height="0.28cm" svg:x="9.116cm" svg:y="25.026cm">
          <draw:text-box>
            <text:p text:style-name="P4"><text:span text:style-name="T30">X</text:span></text:p>
          </draw:text-box>
        </draw:frame>
        <draw:frame draw:style-name="gr30" draw:text-style-name="P28" draw:layer="layout" svg:width="0.249cm" svg:height="0.28cm" svg:x="10.395cm" svg:y="25.026cm">
          <draw:text-box>
            <text:p text:style-name="P4"><text:span text:style-name="T30">X</text:span></text:p>
          </draw:text-box>
        </draw:frame>
        <draw:frame draw:style-name="gr30" draw:text-style-name="P28" draw:layer="layout" svg:width="0.249cm" svg:height="0.28cm" svg:x="10.395cm" svg:y="25.652cm">
          <draw:text-box>
            <text:p text:style-name="P4"><text:span text:style-name="T30">X</text:span></text:p>
          </draw:text-box>
        </draw:frame>
        <draw:frame draw:style-name="gr30" draw:text-style-name="P28" draw:layer="layout" svg:width="0.249cm" svg:height="0.28cm" svg:x="10.395cm" svg:y="26.279cm">
          <draw:text-box>
            <text:p text:style-name="P4"><text:span text:style-name="T30">X</text:span></text:p>
          </draw:text-box>
        </draw:frame>
        <draw:frame draw:style-name="gr30" draw:text-style-name="P28" draw:layer="layout" svg:width="4.833cm" svg:height="0.28cm" svg:x="1.816cm" svg:y="25.635cm">
          <draw:text-box>
            <text:p text:style-name="P4"><text:span text:style-name="T30">Entretenir la terrasse et le mobilier de jardin</text:span></text:p>
          </draw:text-box>
        </draw:frame>
        <draw:frame draw:style-name="gr30" draw:text-style-name="P28" draw:layer="layout" svg:width="5.596cm" svg:height="0.28cm" svg:x="1.816cm" svg:y="26.11cm">
          <draw:text-box>
            <text:p text:style-name="P4"><text:span text:style-name="T30">Maintenir une vigilance au domicile (fermer, ouvrir </text:span></text:p>
          </draw:text-box>
        </draw:frame>
        <draw:frame draw:style-name="gr30" draw:text-style-name="P28" draw:layer="layout" svg:width="3.486cm" svg:height="0.28cm" svg:x="1.816cm" svg:y="26.419cm">
          <draw:text-box>
            <text:p text:style-name="P4"><text:span text:style-name="T30">les volets, ramasser le courrier)</text:span></text:p>
          </draw:text-box>
        </draw:frame>
        <draw:frame draw:style-name="gr30" draw:text-style-name="P28" draw:layer="layout" svg:width="9.193cm" svg:height="0.28cm" svg:x="1.816cm" svg:y="26.749cm">
          <draw:text-box>
            <text:p text:style-name="P4"><text:span text:style-name="T31">* Pour les prestations ponctuelles, toutes les tâches peuvent être réalisées dans le </text:span></text:p>
          </draw:text-box>
        </draw:frame>
        <draw:frame draw:style-name="gr30" draw:text-style-name="P28" draw:layer="layout" svg:width="3.889cm" svg:height="0.28cm" svg:x="1.816cm" svg:y="27.058cm">
          <draw:text-box>
            <text:p text:style-name="P4"><text:span text:style-name="T31">respect de la fiche mission définie. </text:span></text:p>
          </draw:text-box>
        </draw:frame>
        <draw:frame draw:style-name="gr30" draw:text-style-name="P28" draw:layer="layout" svg:width="3.056cm" svg:height="0.28cm" svg:x="1.816cm" svg:y="21.875cm">
          <draw:text-box>
            <text:p text:style-name="P4"><text:span text:style-name="T30">Préparer des repas simples</text:span></text:p>
          </draw:text-box>
        </draw:frame>
        <draw:frame draw:style-name="gr30" draw:text-style-name="P28" draw:layer="layout" svg:width="4.931cm" svg:height="0.28cm" svg:x="1.816cm" svg:y="22.502cm">
          <draw:text-box>
            <text:p text:style-name="P4"><text:span text:style-name="T30">Gérer les repas de la semaine en autonomie</text:span></text:p>
          </draw:text-box>
        </draw:frame>
        <draw:frame draw:style-name="gr30" draw:text-style-name="P28" draw:layer="layout" svg:width="3.693cm" svg:height="0.28cm" svg:x="1.816cm" svg:y="23.133cm">
          <draw:text-box>
            <text:p text:style-name="P4"><text:span text:style-name="T29">ENTRETIEN DU CADRE DE VIE</text:span></text:p>
          </draw:text-box>
        </draw:frame>
        <draw:frame draw:style-name="gr30" draw:text-style-name="P28" draw:layer="layout" svg:width="3.889cm" svg:height="0.28cm" svg:x="1.816cm" svg:y="23.756cm">
          <draw:text-box>
            <text:p text:style-name="P4"><text:span text:style-name="T30">Vider, sortir et rentrer les poubelles</text:span></text:p>
          </draw:text-box>
        </draw:frame>
        <draw:frame draw:style-name="gr30" draw:text-style-name="P28" draw:layer="layout" svg:width="2.348cm" svg:height="0.28cm" svg:x="1.816cm" svg:y="24.382cm">
          <draw:text-box>
            <text:p text:style-name="P4"><text:span text:style-name="T30">Entretenir les plantes</text:span></text:p>
          </draw:text-box>
        </draw:frame>
        <draw:frame draw:style-name="gr30" draw:text-style-name="P28" draw:layer="layout" svg:width="3.25cm" svg:height="0.28cm" svg:x="1.816cm" svg:y="25.009cm">
          <draw:text-box>
            <text:p text:style-name="P4"><text:span text:style-name="T30">Nettoyer les fenêtres et vitres</text:span></text:p>
          </draw:text-box>
        </draw:frame>
        <draw:frame draw:style-name="gr30" draw:text-style-name="P28" draw:layer="layout" svg:width="5.222cm" svg:height="0.28cm" svg:x="1.816cm" svg:y="19.306cm">
          <draw:text-box>
            <text:p text:style-name="P4"><text:span text:style-name="T30">Réceptionner la livraison de courses à domicile</text:span></text:p>
          </draw:text-box>
        </draw:frame>
        <draw:frame draw:style-name="gr30" draw:text-style-name="P28" draw:layer="layout" svg:width="4.82cm" svg:height="0.28cm" svg:x="1.816cm" svg:y="19.932cm">
          <draw:text-box>
            <text:p text:style-name="P4"><text:span text:style-name="T30">Ranger et conditionner les produits achetés</text:span></text:p>
          </draw:text-box>
        </draw:frame>
        <draw:frame draw:style-name="gr30" draw:text-style-name="P28" draw:layer="layout" svg:width="5.131cm" svg:height="0.28cm" svg:x="1.816cm" svg:y="20.436cm">
          <draw:text-box>
            <text:p text:style-name="P4"><text:span text:style-name="T30">Réaliser des courses à partir d'une liste ou en </text:span></text:p>
          </draw:text-box>
        </draw:frame>
        <draw:frame draw:style-name="gr30" draw:text-style-name="P28" draw:layer="layout" svg:width="1.238cm" svg:height="0.28cm" svg:x="1.816cm" svg:y="20.745cm">
          <draw:text-box>
            <text:p text:style-name="P4"><text:span text:style-name="T30">autonomie </text:span></text:p>
          </draw:text-box>
        </draw:frame>
        <draw:frame draw:style-name="gr30" draw:text-style-name="P28" draw:layer="layout" svg:width="6.667cm" svg:height="0.28cm" svg:x="11.297cm" svg:y="21.249cm">
          <draw:text-box>
            <text:p text:style-name="P4"><text:span text:style-name="T31">** Service réservé uniquement aux personnes dépendantes.</text:span></text:p>
          </draw:text-box>
        </draw:frame>
        <draw:frame draw:style-name="gr30" draw:text-style-name="P28" draw:layer="layout" svg:width="3.333cm" svg:height="0.28cm" svg:x="1.816cm" svg:y="21.253cm">
          <draw:text-box>
            <text:p text:style-name="P4"><text:span text:style-name="T29">PREPARATION DES REPAS</text:span></text:p>
          </draw:text-box>
        </draw:frame>
        <draw:frame draw:style-name="gr30" draw:text-style-name="P28" draw:layer="layout" svg:width="7.069cm" svg:height="0.28cm" svg:x="11.297cm" svg:y="21.723cm">
          <draw:text-box>
            <text:p text:style-name="P4"><text:span text:style-name="T31">*** Service réservé uniquement aux personnes temporairement </text:span></text:p>
          </draw:text-box>
        </draw:frame>
        <draw:frame draw:style-name="gr30" draw:text-style-name="P28" draw:layer="layout" svg:width="1.516cm" svg:height="0.28cm" svg:x="11.297cm" svg:y="22.032cm">
          <draw:text-box>
            <text:p text:style-name="P4"><text:span text:style-name="T31">dépendantes.</text:span></text:p>
          </draw:text-box>
        </draw:frame>
        <draw:frame draw:style-name="gr30" draw:text-style-name="P28" draw:layer="layout" svg:width="3.027cm" svg:height="0.28cm" svg:x="11.297cm" svg:y="19.31cm">
          <draw:text-box>
            <text:p text:style-name="P4"><text:span text:style-name="T29">CONFORT ET BIEN ETRE</text:span></text:p>
          </draw:text-box>
        </draw:frame>
        <draw:frame draw:style-name="gr30" draw:text-style-name="P28" draw:layer="layout" svg:width="7.888cm" svg:height="0.28cm" svg:x="11.297cm" svg:y="20.593cm">
          <draw:text-box>
            <text:p text:style-name="P4"><text:span text:style-name="T31">* Prestations relevant du régime de la déclaration en mode prestataire. </text:span></text:p>
          </draw:text-box>
        </draw:frame>
        <draw:frame draw:style-name="gr30" draw:text-style-name="P28" draw:layer="layout" svg:width="7.791cm" svg:height="0.28cm" svg:x="11.297cm" svg:y="19.78cm">
          <draw:text-box>
            <text:p text:style-name="P4"><text:span text:style-name="T30">Mise en beauté (lavage, séchage des cheveux,massage des mains et </text:span></text:p>
          </draw:text-box>
        </draw:frame>
        <draw:frame draw:style-name="gr30" draw:text-style-name="P28" draw:layer="layout" svg:width="1.418cm" svg:height="0.28cm" svg:x="11.297cm" svg:y="20.089cm">
          <draw:text-box>
            <text:p text:style-name="P4"><text:span text:style-name="T30">des pieds) **</text:span></text:p>
          </draw:text-box>
        </draw:frame>
        <draw:frame draw:style-name="gr30" draw:text-style-name="P28" draw:layer="layout" svg:width="3.737cm" svg:height="0.28cm" svg:x="1.816cm" svg:y="17.425cm">
          <draw:text-box>
            <text:p text:style-name="P4"><text:span text:style-name="T30">Apporter et récupérer au pressing</text:span></text:p>
          </draw:text-box>
        </draw:frame>
        <draw:frame draw:style-name="gr30" draw:text-style-name="P28" draw:layer="layout" svg:width="2.791cm" svg:height="0.28cm" svg:x="11.297cm" svg:y="17.429cm">
          <draw:text-box>
            <text:p text:style-name="P4"><text:span text:style-name="T29">ACTVITES ET SORTIES</text:span></text:p>
          </draw:text-box>
        </draw:frame>
        <draw:frame draw:style-name="gr30" draw:text-style-name="P28" draw:layer="layout" svg:width="4.528cm" svg:height="0.28cm" svg:x="1.816cm" svg:y="18.053cm">
          <draw:text-box>
            <text:p text:style-name="P4"><text:span text:style-name="T30">Effectuer des travaux simples de couture</text:span></text:p>
          </draw:text-box>
        </draw:frame>
        <draw:frame draw:style-name="gr30" draw:text-style-name="P28" draw:layer="layout" svg:width="3.014cm" svg:height="0.28cm" svg:x="1.816cm" svg:y="18.675cm">
          <draw:text-box>
            <text:p text:style-name="P4"><text:span text:style-name="T29">GESTION DES COURSES</text:span></text:p>
          </draw:text-box>
        </draw:frame>
        <draw:frame draw:style-name="gr30" draw:text-style-name="P28" draw:layer="layout" svg:width="6.777cm" svg:height="0.28cm" svg:x="11.297cm" svg:y="18.053cm">
          <draw:text-box>
            <text:p text:style-name="P4"><text:span text:style-name="T30">Accompagner à des balades, courses, rdv médicaux, etc. *** </text:span></text:p>
          </draw:text-box>
        </draw:frame>
        <draw:frame draw:style-name="gr30" draw:text-style-name="P28" draw:layer="layout" svg:width="3.473cm" svg:height="0.28cm" svg:x="11.297cm" svg:y="18.679cm">
          <draw:text-box>
            <text:p text:style-name="P4"><text:span text:style-name="T30">Aider aux tâches administrative</text:span></text:p>
          </draw:text-box>
        </draw:frame>
        <draw:frame draw:style-name="gr30" draw:text-style-name="P28" draw:layer="layout" svg:width="5.5cm" svg:height="0.28cm" svg:x="1.816cm" svg:y="15.393cm">
          <draw:text-box>
            <text:p text:style-name="P4"><text:span text:style-name="T30">Laver à la main, détacher, repasser des matières </text:span></text:p>
          </draw:text-box>
        </draw:frame>
        <draw:frame draw:style-name="gr30" draw:text-style-name="P28" draw:layer="layout" svg:width="0.988cm" svg:height="0.28cm" svg:x="1.816cm" svg:y="15.702cm">
          <draw:text-box>
            <text:p text:style-name="P4"><text:span text:style-name="T30">délicates</text:span></text:p>
          </draw:text-box>
        </draw:frame>
        <draw:frame draw:style-name="gr30" draw:text-style-name="P28" draw:layer="layout" svg:width="5.569cm" svg:height="0.28cm" svg:x="1.816cm" svg:y="16.02cm">
          <draw:text-box>
            <text:p text:style-name="P4"><text:span text:style-name="T30">Assurer la rotation du linge (serviettes de bain, de </text:span></text:p>
          </draw:text-box>
        </draw:frame>
        <draw:frame draw:style-name="gr30" draw:text-style-name="P28" draw:layer="layout" svg:width="3.154cm" svg:height="0.28cm" svg:x="1.816cm" svg:y="16.329cm">
          <draw:text-box>
            <text:p text:style-name="P4"><text:span text:style-name="T30">toilette) et changer les draps</text:span></text:p>
          </draw:text-box>
        </draw:frame>
        <draw:frame draw:style-name="gr30" draw:text-style-name="P28" draw:layer="layout" svg:width="4.625cm" svg:height="0.28cm" svg:x="1.816cm" svg:y="16.799cm">
          <draw:text-box>
            <text:p text:style-name="P4"><text:span text:style-name="T30">Entretenir la literie, les voilages et rideaux</text:span></text:p>
          </draw:text-box>
        </draw:frame>
        <draw:frame draw:style-name="gr30" draw:text-style-name="P28" draw:layer="layout" svg:width="3.015cm" svg:height="0.28cm" svg:x="11.297cm" svg:y="15.546cm">
          <draw:text-box>
            <text:p text:style-name="P4"><text:span text:style-name="T30">Vider et sortir les poubelles</text:span></text:p>
          </draw:text-box>
        </draw:frame>
        <draw:frame draw:style-name="gr30" draw:text-style-name="P28" draw:layer="layout" svg:width="3.889cm" svg:height="0.28cm" svg:x="11.297cm" svg:y="16.172cm">
          <draw:text-box>
            <text:p text:style-name="P4"><text:span text:style-name="T30">Maintenir une vigilance au domicile</text:span></text:p>
          </draw:text-box>
        </draw:frame>
        <draw:frame draw:style-name="gr30" draw:text-style-name="P28" draw:layer="layout" svg:width="5.465cm" svg:height="0.28cm" svg:x="11.297cm" svg:y="16.799cm">
          <draw:text-box>
            <text:p text:style-name="P4"><text:span text:style-name="T30">Soins et promenades d'animaux de compagnie **</text:span></text:p>
          </draw:text-box>
        </draw:frame>
        <draw:frame draw:style-name="gr30" draw:text-style-name="P28" draw:layer="layout" svg:width="2.68cm" svg:height="0.28cm" svg:x="1.816cm" svg:y="13.662cm">
          <draw:text-box>
            <text:p text:style-name="P4"><text:span text:style-name="T29">ENTRETIEN DU LINGE</text:span></text:p>
          </draw:text-box>
        </draw:frame>
        <draw:frame draw:style-name="gr30" draw:text-style-name="P28" draw:layer="layout" svg:width="3.333cm" svg:height="0.28cm" svg:x="11.297cm" svg:y="13.67cm">
          <draw:text-box>
            <text:p text:style-name="P4"><text:span text:style-name="T29">ENTRETIEN CADRE DE VIE </text:span></text:p>
          </draw:text-box>
        </draw:frame>
        <draw:frame draw:style-name="gr30" draw:text-style-name="P28" draw:layer="layout" svg:width="2.973cm" svg:height="0.28cm" svg:x="1.816cm" svg:y="14.293cm">
          <draw:text-box>
            <text:p text:style-name="P4"><text:span text:style-name="T30">Trier, étendre, plier le linge</text:span></text:p>
          </draw:text-box>
        </draw:frame>
        <draw:frame draw:style-name="gr30" draw:text-style-name="P28" draw:layer="layout" svg:width="4.653cm" svg:height="0.28cm" svg:x="1.816cm" svg:y="14.919cm">
          <draw:text-box>
            <text:p text:style-name="P4"><text:span text:style-name="T30">Programmer le lave linge et le sèche linge</text:span></text:p>
          </draw:text-box>
        </draw:frame>
        <draw:frame draw:style-name="gr30" draw:text-style-name="P28" draw:layer="layout" svg:width="3.639cm" svg:height="0.28cm" svg:x="11.297cm" svg:y="14.293cm">
          <draw:text-box>
            <text:p text:style-name="P4"><text:span text:style-name="T30">Nettoyer les fenêtres et les vitres</text:span></text:p>
          </draw:text-box>
        </draw:frame>
        <draw:frame draw:style-name="gr30" draw:text-style-name="P28" draw:layer="layout" svg:width="6.236cm" svg:height="0.28cm" svg:x="11.297cm" svg:y="14.919cm">
          <draw:text-box>
            <text:p text:style-name="P4"><text:span text:style-name="T30">Entretenir les plantes de balcon, terrasses et jardinières </text:span></text:p>
          </draw:text-box>
        </draw:frame>
        <draw:frame draw:style-name="gr30" draw:text-style-name="P28" draw:layer="layout" svg:width="3.75cm" svg:height="0.28cm" svg:x="1.816cm" svg:y="11.786cm">
          <draw:text-box>
            <text:p text:style-name="P4"><text:span text:style-name="T30">Repasser et ranger les vêtements</text:span></text:p>
          </draw:text-box>
        </draw:frame>
        <draw:frame draw:style-name="gr30" draw:text-style-name="P28" draw:layer="layout" svg:width="4.611cm" svg:height="0.28cm" svg:x="1.816cm" svg:y="12.413cm">
          <draw:text-box>
            <text:p text:style-name="P4"><text:span text:style-name="T30">Repasser et ranger les matières délicates</text:span></text:p>
          </draw:text-box>
        </draw:frame>
        <draw:frame draw:style-name="gr30" draw:text-style-name="P28" draw:layer="layout" svg:width="4.223cm" svg:height="0.28cm" svg:x="1.816cm" svg:y="13.039cm">
          <draw:text-box>
            <text:p text:style-name="P4"><text:span text:style-name="T30">Repasser et ranger le linge de maison</text:span></text:p>
          </draw:text-box>
        </draw:frame>
        <draw:frame draw:style-name="gr30" draw:text-style-name="P28" draw:layer="layout" svg:width="6.139cm" svg:height="0.28cm" svg:x="11.297cm" svg:y="11.786cm">
          <draw:text-box>
            <text:p text:style-name="P4"><text:span text:style-name="T30">Préparer un repas simple ou adapté (selon les besoins)</text:span></text:p>
          </draw:text-box>
        </draw:frame>
        <draw:frame draw:style-name="gr30" draw:text-style-name="P28" draw:layer="layout" svg:width="6.38cm" svg:height="0.28cm" svg:x="11.297cm" svg:y="12.413cm">
          <draw:text-box>
            <text:p text:style-name="P4"><text:span text:style-name="T30">Réaliser les courses (en autonomie ou à partir d'une liste)</text:span></text:p>
          </draw:text-box>
        </draw:frame>
        <draw:frame draw:style-name="gr30" draw:text-style-name="P28" draw:layer="layout" svg:width="4.82cm" svg:height="0.28cm" svg:x="11.297cm" svg:y="13.039cm">
          <draw:text-box>
            <text:p text:style-name="P4"><text:span text:style-name="T30">Ranger et conditionner les produits achetés</text:span></text:p>
          </draw:text-box>
        </draw:frame>
        <draw:frame draw:style-name="gr30" draw:text-style-name="P28" draw:layer="layout" svg:width="5.388cm" svg:height="0.28cm" svg:x="1.816cm" svg:y="9.754cm">
          <draw:text-box>
            <text:p text:style-name="P4"><text:span text:style-name="T30">Entretenir les matériaux nobles (parquet, cuivre, </text:span></text:p>
          </draw:text-box>
        </draw:frame>
        <draw:frame draw:style-name="gr30" draw:text-style-name="P28" draw:layer="layout" svg:width="2.265cm" svg:height="0.28cm" svg:x="1.816cm" svg:y="10.063cm">
          <draw:text-box>
            <text:p text:style-name="P4"><text:span text:style-name="T30">cuir, argenteries, …)</text:span></text:p>
          </draw:text-box>
        </draw:frame>
        <draw:frame draw:style-name="gr30" draw:text-style-name="P28" draw:layer="layout" svg:width="3.348cm" svg:height="0.28cm" svg:x="1.816cm" svg:y="10.533cm">
          <draw:text-box>
            <text:p text:style-name="P4"><text:span text:style-name="T30">Cirer et ranger les chaussures</text:span></text:p>
          </draw:text-box>
        </draw:frame>
        <draw:frame draw:style-name="gr30" draw:text-style-name="P28" draw:layer="layout" svg:width="4.332cm" svg:height="0.28cm" svg:x="11.297cm" svg:y="10.537cm">
          <draw:text-box>
            <text:p text:style-name="P4"><text:span text:style-name="T29">GESTION DES REPAS ET COURSES</text:span></text:p>
          </draw:text-box>
        </draw:frame>
        <draw:frame draw:style-name="gr30" draw:text-style-name="P28" draw:layer="layout" svg:width="1.57cm" svg:height="0.28cm" svg:x="1.816cm" svg:y="11.155cm">
          <draw:text-box>
            <text:p text:style-name="P4"><text:span text:style-name="T29">REPASSAGE</text:span></text:p>
          </draw:text-box>
        </draw:frame>
        <draw:frame draw:style-name="gr30" draw:text-style-name="P28" draw:layer="layout" svg:width="4.528cm" svg:height="0.28cm" svg:x="11.297cm" svg:y="9.906cm">
          <draw:text-box>
            <text:p text:style-name="P4"><text:span text:style-name="T30">Effectuer des travaux simples de couture</text:span></text:p>
          </draw:text-box>
        </draw:frame>
        <draw:frame draw:style-name="gr30" draw:text-style-name="P28" draw:layer="layout" svg:width="6.734cm" svg:height="0.28cm" svg:x="11.297cm" svg:y="11.159cm">
          <draw:text-box>
            <text:p text:style-name="P4"><text:span text:style-name="T30">Organiser les repas (mettre la table, servir et débarasser, …)</text:span></text:p>
          </draw:text-box>
        </draw:frame>
        <draw:frame draw:style-name="gr30" draw:text-style-name="P28" draw:layer="layout" svg:width="5.416cm" svg:height="0.28cm" svg:x="1.816cm" svg:y="7.874cm">
          <draw:text-box>
            <text:p text:style-name="P4"><text:span text:style-name="T30">Nettoyer les extérieurs des placards et appareils </text:span></text:p>
          </draw:text-box>
        </draw:frame>
        <draw:frame draw:style-name="gr30" draw:text-style-name="P28" draw:layer="layout" svg:width="1.113cm" svg:height="0.28cm" svg:x="1.816cm" svg:y="8.183cm">
          <draw:text-box>
            <text:p text:style-name="P4"><text:span text:style-name="T30">ménagers</text:span></text:p>
          </draw:text-box>
        </draw:frame>
        <draw:frame draw:style-name="gr30" draw:text-style-name="P28" draw:layer="layout" svg:width="1.404cm" svg:height="0.28cm" svg:x="1.816cm" svg:y="8.653cm">
          <draw:text-box>
            <text:p text:style-name="P4"><text:span text:style-name="T30">Faire les lits </text:span></text:p>
          </draw:text-box>
        </draw:frame>
        <draw:frame draw:style-name="gr30" draw:text-style-name="P28" draw:layer="layout" svg:width="2.389cm" svg:height="0.28cm" svg:x="11.297cm" svg:y="8.657cm">
          <draw:text-box>
            <text:p text:style-name="P4"><text:span text:style-name="T29">GESTION DU LINGE</text:span></text:p>
          </draw:text-box>
        </draw:frame>
        <draw:frame draw:style-name="gr30" draw:text-style-name="P28" draw:layer="layout" svg:width="5.256cm" svg:height="0.28cm" svg:x="1.816cm" svg:y="9.127cm">
          <draw:text-box>
            <text:p text:style-name="P4"><text:span text:style-name="T30">Nettoyer l'intérieur et le dessus des placards et </text:span></text:p>
          </draw:text-box>
        </draw:frame>
        <draw:frame draw:style-name="gr30" draw:text-style-name="P28" draw:layer="layout" svg:width="2.196cm" svg:height="0.28cm" svg:x="1.816cm" svg:y="9.436cm">
          <draw:text-box>
            <text:p text:style-name="P4"><text:span text:style-name="T30">appareils ménagers</text:span></text:p>
          </draw:text-box>
        </draw:frame>
        <draw:frame draw:style-name="gr30" draw:text-style-name="P28" draw:layer="layout" svg:width="3.39cm" svg:height="0.28cm" svg:x="11.297cm" svg:y="8.026cm">
          <draw:text-box>
            <text:p text:style-name="P4"><text:span text:style-name="T30">Ranger et organiser les pièces</text:span></text:p>
          </draw:text-box>
        </draw:frame>
        <draw:frame draw:style-name="gr30" draw:text-style-name="P28" draw:layer="layout" svg:width="7.068cm" svg:height="0.28cm" svg:x="11.297cm" svg:y="9.127cm">
          <draw:text-box>
            <text:p text:style-name="P4"><text:span text:style-name="T30">Trier, laver, étendre, plier, repasser les vêtements et le linge de </text:span></text:p>
          </draw:text-box>
        </draw:frame>
        <draw:frame draw:style-name="gr30" draw:text-style-name="P28" draw:layer="layout" svg:width="0.807cm" svg:height="0.28cm" svg:x="11.297cm" svg:y="9.436cm">
          <draw:text-box>
            <text:p text:style-name="P4"><text:span text:style-name="T30">maison</text:span></text:p>
          </draw:text-box>
        </draw:frame>
        <draw:frame draw:style-name="gr30" draw:text-style-name="P28" draw:layer="layout" svg:width="4.839cm" svg:height="0.28cm" svg:x="1.816cm" svg:y="5.994cm">
          <draw:text-box>
            <text:p text:style-name="P4"><text:span text:style-name="T30">Nettoyer le plan de travail, l'évier et laver la </text:span></text:p>
          </draw:text-box>
        </draw:frame>
        <draw:frame draw:style-name="gr30" draw:text-style-name="P28" draw:layer="layout" svg:width="0.96cm" svg:height="0.28cm" svg:x="1.816cm" svg:y="6.304cm">
          <draw:text-box>
            <text:p text:style-name="P4"><text:span text:style-name="T30">vaisselle</text:span></text:p>
          </draw:text-box>
        </draw:frame>
        <draw:frame draw:style-name="gr30" draw:text-style-name="P28" draw:layer="layout" svg:width="5.339cm" svg:height="0.28cm" svg:x="1.816cm" svg:y="6.621cm">
          <draw:text-box>
            <text:p text:style-name="P4"><text:span text:style-name="T30">Nettoyer et désinfecter les points d'eau (lavabo, </text:span></text:p>
          </draw:text-box>
        </draw:frame>
        <draw:frame draw:style-name="gr30" draw:text-style-name="P28" draw:layer="layout" svg:width="3.279cm" svg:height="0.28cm" svg:x="1.816cm" svg:y="6.93cm">
          <draw:text-box>
            <text:p text:style-name="P4"><text:span text:style-name="T30">sanitaires, baignoire, douche)</text:span></text:p>
          </draw:text-box>
        </draw:frame>
        <draw:frame draw:style-name="gr30" draw:text-style-name="P28" draw:layer="layout" svg:width="5.152cm" svg:height="0.28cm" svg:x="1.816cm" svg:y="7.4cm">
          <draw:text-box>
            <text:p text:style-name="P4"><text:span text:style-name="T30">Remplir, programmer et vider le lave-vaisselle </text:span></text:p>
          </draw:text-box>
        </draw:frame>
        <draw:frame draw:style-name="gr30" draw:text-style-name="P28" draw:layer="layout" svg:width="4.548cm" svg:height="0.28cm" svg:x="11.297cm" svg:y="6.147cm">
          <draw:text-box>
            <text:p text:style-name="P4"><text:span text:style-name="T30">Nettoyer les sanitaires et les points d'eau</text:span></text:p>
          </draw:text-box>
        </draw:frame>
        <draw:frame draw:style-name="gr30" draw:text-style-name="P28" draw:layer="layout" svg:width="6.776cm" svg:height="0.28cm" svg:x="11.297cm" svg:y="6.773cm">
          <draw:text-box>
            <text:p text:style-name="P4"><text:span text:style-name="T30">Nettoyer les pièces de vie (cuisine, chambres, sanitaires, ….)</text:span></text:p>
          </draw:text-box>
        </draw:frame>
        <draw:frame draw:style-name="gr30" draw:text-style-name="P28" draw:layer="layout" svg:width="3.667cm" svg:height="0.28cm" svg:x="11.297cm" svg:y="7.4cm">
          <draw:text-box>
            <text:p text:style-name="P4"><text:span text:style-name="T30">Faire les lits et changer les draps</text:span></text:p>
          </draw:text-box>
        </draw:frame>
        <draw:frame draw:style-name="gr31" draw:text-style-name="P29" draw:layer="layout" svg:width="8.886cm" svg:height="0.674cm" svg:x="6.05cm" svg:y="2.086cm">
          <draw:text-box>
            <text:p text:style-name="P4"><text:span text:style-name="T32">DETAIL DES FORMULES APEF</text:span></text:p>
          </draw:text-box>
        </draw:frame>
        <draw:frame draw:style-name="gr32" draw:text-style-name="P30" draw:layer="layout" svg:width="4.76cm" svg:height="0.509cm" svg:x="2.244cm" svg:y="4.18cm">
          <draw:text-box>
            <text:p text:style-name="P4"><text:span text:style-name="T33">Ménage / Repassage *</text:span></text:p>
          </draw:text-box>
        </draw:frame>
        <draw:frame draw:style-name="gr32" draw:text-style-name="P30" draw:layer="layout" svg:width="3.627cm" svg:height="0.509cm" svg:x="13.003cm" svg:y="4.18cm">
          <draw:text-box>
            <text:p text:style-name="P4"><text:span text:style-name="T34">Aide à domicile *</text:span></text:p>
          </draw:text-box>
        </draw:frame>
        <draw:frame draw:style-name="gr30" draw:text-style-name="P28" draw:layer="layout" svg:width="1.098cm" svg:height="0.28cm" svg:x="1.816cm" svg:y="4.889cm">
          <draw:text-box>
            <text:p text:style-name="P4"><text:span text:style-name="T29">MENAGE</text:span></text:p>
          </draw:text-box>
        </draw:frame>
        <draw:frame draw:style-name="gr30" draw:text-style-name="P28" draw:layer="layout" svg:width="3.332cm" svg:height="0.28cm" svg:x="11.297cm" svg:y="4.897cm">
          <draw:text-box>
            <text:p text:style-name="P4"><text:span text:style-name="T29">ENTRETIEN DU LOGEMENT</text:span></text:p>
          </draw:text-box>
        </draw:frame>
        <draw:frame draw:style-name="gr30" draw:text-style-name="P28" draw:layer="layout" svg:width="5.138cm" svg:height="0.28cm" svg:x="1.816cm" svg:y="5.519cm">
          <draw:text-box>
            <text:p text:style-name="P4"><text:span text:style-name="T30">Dépoussiérer, aspirer, balayer et laver les sols</text:span></text:p>
          </draw:text-box>
        </draw:frame>
        <draw:line draw:style-name="gr33" draw:text-style-name="P3" draw:layer="layout" svg:x1="11.112cm" svg:y1="4.155cm" svg:x2="11.112cm" svg:y2="4.714cm">
          <text:p/>
        </draw:line>
        <draw:polygon draw:style-name="gr17" draw:text-style-name="P18" draw:layer="layout" svg:width="0.004cm" svg:height="0.563cm" svg:x="11.11cm" svg:y="4.153cm" svg:viewBox="0 0 5 564" draw:points="0,0 5,0 5,564 0,564">
          <text:p/>
        </draw:polygon>
        <draw:polygon draw:style-name="gr17" draw:text-style-name="P18" draw:layer="layout" svg:width="9.35cm" svg:height="0.026cm" svg:x="1.773cm" svg:y="4.716cm" svg:viewBox="0 0 9351 27" draw:points="0,0 9351,0 9351,27 0,27">
          <text:p/>
        </draw:polygon>
        <draw:line draw:style-name="gr33" draw:text-style-name="P3" draw:layer="layout" svg:x1="7.484cm" svg:y1="4.151cm" svg:x2="7.484cm" svg:y2="4.714cm">
          <text:p/>
        </draw:line>
        <draw:polygon draw:style-name="gr17" draw:text-style-name="P18" draw:layer="layout" svg:width="0.004cm" svg:height="0.567cm" svg:x="7.482cm" svg:y="4.149cm" svg:viewBox="0 0 5 568" draw:points="0,0 5,0 5,568 0,568">
          <text:p/>
        </draw:polygon>
        <draw:line draw:style-name="gr33" draw:text-style-name="P3" draw:layer="layout" svg:x1="8.555cm" svg:y1="4.155cm" svg:x2="8.555cm" svg:y2="4.714cm">
          <text:p/>
        </draw:line>
        <draw:polygon draw:style-name="gr17" draw:text-style-name="P18" draw:layer="layout" svg:width="0.004cm" svg:height="0.563cm" svg:x="8.553cm" svg:y="4.153cm" svg:viewBox="0 0 5 564" draw:points="0,0 5,0 5,564 0,564">
          <text:p/>
        </draw:polygon>
        <draw:line draw:style-name="gr33" draw:text-style-name="P3" draw:layer="layout" svg:x1="9.833cm" svg:y1="4.155cm" svg:x2="9.833cm" svg:y2="4.714cm">
          <text:p/>
        </draw:line>
        <draw:polygon draw:style-name="gr17" draw:text-style-name="P18" draw:layer="layout" svg:width="0.004cm" svg:height="0.563cm" svg:x="9.831cm" svg:y="4.153cm" svg:viewBox="0 0 5 564" draw:points="0,0 5,0 5,564 0,564">
          <text:p/>
        </draw:polygon>
        <draw:line draw:style-name="gr33" draw:text-style-name="P3" draw:layer="layout" svg:x1="1.775cm" svg:y1="5.357cm" svg:x2="11.095cm" svg:y2="5.357cm">
          <text:p/>
        </draw:line>
        <draw:polygon draw:style-name="gr17" draw:text-style-name="P18" draw:layer="layout" svg:width="9.325cm" svg:height="0.005cm" svg:x="1.773cm" svg:y="5.355cm" svg:viewBox="0 0 9326 6" draw:points="0,0 9326,0 9326,6 0,6">
          <text:p/>
        </draw:polygon>
        <draw:line draw:style-name="gr33" draw:text-style-name="P3" draw:layer="layout" svg:x1="1.775cm" svg:y1="5.984cm" svg:x2="11.095cm" svg:y2="5.984cm">
          <text:p/>
        </draw:line>
        <draw:polygon draw:style-name="gr17" draw:text-style-name="P18" draw:layer="layout" svg:width="9.325cm" svg:height="0.004cm" svg:x="1.773cm" svg:y="5.982cm" svg:viewBox="0 0 9326 5" draw:points="0,0 9326,0 9326,5 0,5">
          <text:p/>
        </draw:polygon>
        <draw:line draw:style-name="gr33" draw:text-style-name="P3" draw:layer="layout" svg:x1="1.775cm" svg:y1="6.612cm" svg:x2="11.095cm" svg:y2="6.612cm">
          <text:p/>
        </draw:line>
        <draw:polygon draw:style-name="gr17" draw:text-style-name="P18" draw:layer="layout" svg:width="9.325cm" svg:height="0.006cm" svg:x="1.773cm" svg:y="6.609cm" svg:viewBox="0 0 9326 7" draw:points="0,0 9326,0 9326,7 0,7">
          <text:p/>
        </draw:polygon>
        <draw:line draw:style-name="gr33" draw:text-style-name="P3" draw:layer="layout" svg:x1="1.775cm" svg:y1="7.238cm" svg:x2="11.095cm" svg:y2="7.238cm">
          <text:p/>
        </draw:line>
        <draw:polygon draw:style-name="gr17" draw:text-style-name="P18" draw:layer="layout" svg:width="9.325cm" svg:height="0.004cm" svg:x="1.773cm" svg:y="7.236cm" svg:viewBox="0 0 9326 5" draw:points="0,0 9326,0 9326,5 0,5">
          <text:p/>
        </draw:polygon>
        <draw:line draw:style-name="gr33" draw:text-style-name="P3" draw:layer="layout" svg:x1="1.775cm" svg:y1="7.865cm" svg:x2="11.095cm" svg:y2="7.865cm">
          <text:p/>
        </draw:line>
        <draw:polygon draw:style-name="gr17" draw:text-style-name="P18" draw:layer="layout" svg:width="9.325cm" svg:height="0.004cm" svg:x="1.773cm" svg:y="7.863cm" svg:viewBox="0 0 9326 5" draw:points="0,0 9326,0 9326,5 0,5">
          <text:p/>
        </draw:polygon>
        <draw:line draw:style-name="gr33" draw:text-style-name="P3" draw:layer="layout" svg:x1="1.775cm" svg:y1="8.491cm" svg:x2="11.095cm" svg:y2="8.491cm">
          <text:p/>
        </draw:line>
        <draw:polygon draw:style-name="gr17" draw:text-style-name="P18" draw:layer="layout" svg:width="9.325cm" svg:height="0.004cm" svg:x="1.773cm" svg:y="8.489cm" svg:viewBox="0 0 9326 5" draw:points="0,0 9326,0 9326,5 0,5">
          <text:p/>
        </draw:polygon>
        <draw:line draw:style-name="gr33" draw:text-style-name="P3" draw:layer="layout" svg:x1="1.775cm" svg:y1="9.118cm" svg:x2="11.095cm" svg:y2="9.118cm">
          <text:p/>
        </draw:line>
        <draw:polygon draw:style-name="gr17" draw:text-style-name="P18" draw:layer="layout" svg:width="9.325cm" svg:height="0.004cm" svg:x="1.773cm" svg:y="9.116cm" svg:viewBox="0 0 9326 5" draw:points="0,0 9326,0 9326,5 0,5">
          <text:p/>
        </draw:polygon>
        <draw:line draw:style-name="gr33" draw:text-style-name="P3" draw:layer="layout" svg:x1="1.775cm" svg:y1="9.744cm" svg:x2="11.095cm" svg:y2="9.744cm">
          <text:p/>
        </draw:line>
        <draw:polygon draw:style-name="gr17" draw:text-style-name="P18" draw:layer="layout" svg:width="9.325cm" svg:height="0.004cm" svg:x="1.773cm" svg:y="9.742cm" svg:viewBox="0 0 9326 5" draw:points="0,0 9326,0 9326,5 0,5">
          <text:p/>
        </draw:polygon>
        <draw:line draw:style-name="gr33" draw:text-style-name="P3" draw:layer="layout" svg:x1="1.775cm" svg:y1="10.371cm" svg:x2="11.095cm" svg:y2="10.371cm">
          <text:p/>
        </draw:line>
        <draw:polygon draw:style-name="gr17" draw:text-style-name="P18" draw:layer="layout" svg:width="9.325cm" svg:height="0.004cm" svg:x="1.773cm" svg:y="10.369cm" svg:viewBox="0 0 9326 5" draw:points="0,0 9326,0 9326,5 0,5">
          <text:p/>
        </draw:polygon>
        <draw:line draw:style-name="gr33" draw:text-style-name="P3" draw:layer="layout" svg:x1="1.775cm" svg:y1="10.997cm" svg:x2="11.095cm" svg:y2="10.997cm">
          <text:p/>
        </draw:line>
        <draw:polygon draw:style-name="gr17" draw:text-style-name="P18" draw:layer="layout" svg:width="9.325cm" svg:height="0.004cm" svg:x="1.773cm" svg:y="10.995cm" svg:viewBox="0 0 9326 5" draw:points="0,0 9326,0 9326,5 0,5">
          <text:p/>
        </draw:polygon>
        <draw:line draw:style-name="gr33" draw:text-style-name="P3" draw:layer="layout" svg:x1="7.484cm" svg:y1="5.362cm" svg:x2="7.484cm" svg:y2="10.997cm">
          <text:p/>
        </draw:line>
        <draw:polygon draw:style-name="gr17" draw:text-style-name="P18" draw:layer="layout" svg:width="0.004cm" svg:height="5.639cm" svg:x="7.482cm" svg:y="5.36cm" svg:viewBox="0 0 5 5640" draw:points="0,0 5,0 5,5640 0,5640">
          <text:p/>
        </draw:polygon>
        <draw:line draw:style-name="gr33" draw:text-style-name="P3" draw:layer="layout" svg:x1="8.555cm" svg:y1="5.362cm" svg:x2="8.555cm" svg:y2="10.997cm">
          <text:p/>
        </draw:line>
        <draw:polygon draw:style-name="gr17" draw:text-style-name="P18" draw:layer="layout" svg:width="0.004cm" svg:height="5.639cm" svg:x="8.553cm" svg:y="5.36cm" svg:viewBox="0 0 5 5640" draw:points="0,0 5,0 5,5640 0,5640">
          <text:p/>
        </draw:polygon>
        <draw:line draw:style-name="gr33" draw:text-style-name="P3" draw:layer="layout" svg:x1="9.833cm" svg:y1="5.362cm" svg:x2="9.833cm" svg:y2="10.997cm">
          <text:p/>
        </draw:line>
        <draw:polygon draw:style-name="gr17" draw:text-style-name="P18" draw:layer="layout" svg:width="0.004cm" svg:height="5.639cm" svg:x="9.831cm" svg:y="5.36cm" svg:viewBox="0 0 5 5640" draw:points="0,0 5,0 5,5640 0,5640">
          <text:p/>
        </draw:polygon>
        <draw:line draw:style-name="gr33" draw:text-style-name="P3" draw:layer="layout" svg:x1="1.775cm" svg:y1="11.624cm" svg:x2="11.095cm" svg:y2="11.624cm">
          <text:p/>
        </draw:line>
        <draw:polygon draw:style-name="gr17" draw:text-style-name="P18" draw:layer="layout" svg:width="9.325cm" svg:height="0.004cm" svg:x="1.773cm" svg:y="11.622cm" svg:viewBox="0 0 9326 5" draw:points="0,0 9326,0 9326,5 0,5">
          <text:p/>
        </draw:polygon>
        <draw:line draw:style-name="gr33" draw:text-style-name="P3" draw:layer="layout" svg:x1="1.775cm" svg:y1="12.251cm" svg:x2="11.095cm" svg:y2="12.251cm">
          <text:p/>
        </draw:line>
        <draw:polygon draw:style-name="gr17" draw:text-style-name="P18" draw:layer="layout" svg:width="9.325cm" svg:height="0.004cm" svg:x="1.773cm" svg:y="12.249cm" svg:viewBox="0 0 9326 5" draw:points="0,0 9326,0 9326,5 0,5">
          <text:p/>
        </draw:polygon>
        <draw:line draw:style-name="gr33" draw:text-style-name="P3" draw:layer="layout" svg:x1="1.775cm" svg:y1="12.878cm" svg:x2="11.095cm" svg:y2="12.878cm">
          <text:p/>
        </draw:line>
        <draw:polygon draw:style-name="gr17" draw:text-style-name="P18" draw:layer="layout" svg:width="9.325cm" svg:height="0.004cm" svg:x="1.773cm" svg:y="12.876cm" svg:viewBox="0 0 9326 5" draw:points="0,0 9326,0 9326,5 0,5">
          <text:p/>
        </draw:polygon>
        <draw:line draw:style-name="gr33" draw:text-style-name="P3" draw:layer="layout" svg:x1="1.775cm" svg:y1="13.504cm" svg:x2="11.095cm" svg:y2="13.504cm">
          <text:p/>
        </draw:line>
        <draw:polygon draw:style-name="gr17" draw:text-style-name="P18" draw:layer="layout" svg:width="9.325cm" svg:height="0.004cm" svg:x="1.773cm" svg:y="13.502cm" svg:viewBox="0 0 9326 5" draw:points="0,0 9326,0 9326,5 0,5">
          <text:p/>
        </draw:polygon>
        <draw:line draw:style-name="gr33" draw:text-style-name="P3" draw:layer="layout" svg:x1="7.484cm" svg:y1="11.628cm" svg:x2="7.484cm" svg:y2="13.504cm">
          <text:p/>
        </draw:line>
        <draw:polygon draw:style-name="gr17" draw:text-style-name="P18" draw:layer="layout" svg:width="0.004cm" svg:height="1.88cm" svg:x="7.482cm" svg:y="11.626cm" svg:viewBox="0 0 5 1881" draw:points="0,0 5,0 5,1881 0,1881">
          <text:p/>
        </draw:polygon>
        <draw:line draw:style-name="gr33" draw:text-style-name="P3" draw:layer="layout" svg:x1="8.555cm" svg:y1="11.628cm" svg:x2="8.555cm" svg:y2="13.504cm">
          <text:p/>
        </draw:line>
        <draw:polygon draw:style-name="gr17" draw:text-style-name="P18" draw:layer="layout" svg:width="0.004cm" svg:height="1.88cm" svg:x="8.553cm" svg:y="11.626cm" svg:viewBox="0 0 5 1881" draw:points="0,0 5,0 5,1881 0,1881">
          <text:p/>
        </draw:polygon>
        <draw:line draw:style-name="gr33" draw:text-style-name="P3" draw:layer="layout" svg:x1="9.833cm" svg:y1="11.628cm" svg:x2="9.833cm" svg:y2="13.504cm">
          <text:p/>
        </draw:line>
        <draw:polygon draw:style-name="gr17" draw:text-style-name="P18" draw:layer="layout" svg:width="0.004cm" svg:height="1.88cm" svg:x="9.831cm" svg:y="11.626cm" svg:viewBox="0 0 5 1881" draw:points="0,0 5,0 5,1881 0,1881">
          <text:p/>
        </draw:polygon>
        <draw:line draw:style-name="gr33" draw:text-style-name="P3" draw:layer="layout" svg:x1="1.775cm" svg:y1="14.131cm" svg:x2="11.095cm" svg:y2="14.131cm">
          <text:p/>
        </draw:line>
        <draw:polygon draw:style-name="gr17" draw:text-style-name="P18" draw:layer="layout" svg:width="9.325cm" svg:height="0.004cm" svg:x="1.773cm" svg:y="14.129cm" svg:viewBox="0 0 9326 5" draw:points="0,0 9326,0 9326,5 0,5">
          <text:p/>
        </draw:polygon>
        <draw:line draw:style-name="gr33" draw:text-style-name="P3" draw:layer="layout" svg:x1="1.775cm" svg:y1="14.757cm" svg:x2="11.095cm" svg:y2="14.757cm">
          <text:p/>
        </draw:line>
        <draw:polygon draw:style-name="gr17" draw:text-style-name="P18" draw:layer="layout" svg:width="9.325cm" svg:height="0.004cm" svg:x="1.773cm" svg:y="14.755cm" svg:viewBox="0 0 9326 5" draw:points="0,0 9326,0 9326,5 0,5">
          <text:p/>
        </draw:polygon>
        <draw:line draw:style-name="gr33" draw:text-style-name="P3" draw:layer="layout" svg:x1="1.775cm" svg:y1="15.384cm" svg:x2="11.095cm" svg:y2="15.384cm">
          <text:p/>
        </draw:line>
        <draw:polygon draw:style-name="gr17" draw:text-style-name="P18" draw:layer="layout" svg:width="9.325cm" svg:height="0.004cm" svg:x="1.773cm" svg:y="15.382cm" svg:viewBox="0 0 9326 5" draw:points="0,0 9326,0 9326,5 0,5">
          <text:p/>
        </draw:polygon>
        <draw:line draw:style-name="gr33" draw:text-style-name="P3" draw:layer="layout" svg:x1="1.775cm" svg:y1="16.01cm" svg:x2="11.095cm" svg:y2="16.01cm">
          <text:p/>
        </draw:line>
        <draw:polygon draw:style-name="gr17" draw:text-style-name="P18" draw:layer="layout" svg:width="9.325cm" svg:height="0.004cm" svg:x="1.773cm" svg:y="16.008cm" svg:viewBox="0 0 9326 5" draw:points="0,0 9326,0 9326,5 0,5">
          <text:p/>
        </draw:polygon>
        <draw:line draw:style-name="gr33" draw:text-style-name="P3" draw:layer="layout" svg:x1="1.775cm" svg:y1="16.637cm" svg:x2="11.095cm" svg:y2="16.637cm">
          <text:p/>
        </draw:line>
        <draw:polygon draw:style-name="gr17" draw:text-style-name="P18" draw:layer="layout" svg:width="9.325cm" svg:height="0.004cm" svg:x="1.773cm" svg:y="16.635cm" svg:viewBox="0 0 9326 5" draw:points="0,0 9326,0 9326,5 0,5">
          <text:p/>
        </draw:polygon>
        <draw:line draw:style-name="gr33" draw:text-style-name="P3" draw:layer="layout" svg:x1="1.775cm" svg:y1="17.263cm" svg:x2="11.095cm" svg:y2="17.263cm">
          <text:p/>
        </draw:line>
        <draw:polygon draw:style-name="gr17" draw:text-style-name="P18" draw:layer="layout" svg:width="9.325cm" svg:height="0.006cm" svg:x="1.773cm" svg:y="17.261cm" svg:viewBox="0 0 9326 7" draw:points="0,0 9326,0 9326,7 0,7">
          <text:p/>
        </draw:polygon>
        <draw:line draw:style-name="gr33" draw:text-style-name="P3" draw:layer="layout" svg:x1="1.775cm" svg:y1="17.891cm" svg:x2="11.095cm" svg:y2="17.891cm">
          <text:p/>
        </draw:line>
        <draw:polygon draw:style-name="gr17" draw:text-style-name="P18" draw:layer="layout" svg:width="9.325cm" svg:height="0.004cm" svg:x="1.773cm" svg:y="17.889cm" svg:viewBox="0 0 9326 5" draw:points="0,0 9326,0 9326,5 0,5">
          <text:p/>
        </draw:polygon>
        <draw:line draw:style-name="gr33" draw:text-style-name="P3" draw:layer="layout" svg:x1="1.775cm" svg:y1="18.518cm" svg:x2="11.095cm" svg:y2="18.518cm">
          <text:p/>
        </draw:line>
        <draw:polygon draw:style-name="gr17" draw:text-style-name="P18" draw:layer="layout" svg:width="9.325cm" svg:height="0.005cm" svg:x="1.773cm" svg:y="18.515cm" svg:viewBox="0 0 9326 6" draw:points="0,0 9326,0 9326,6 0,6">
          <text:p/>
        </draw:polygon>
        <draw:line draw:style-name="gr33" draw:text-style-name="P3" draw:layer="layout" svg:x1="7.484cm" svg:y1="14.135cm" svg:x2="7.484cm" svg:y2="18.518cm">
          <text:p/>
        </draw:line>
        <draw:polygon draw:style-name="gr17" draw:text-style-name="P18" draw:layer="layout" svg:width="0.004cm" svg:height="4.387cm" svg:x="7.482cm" svg:y="14.133cm" svg:viewBox="0 0 5 4388" draw:points="0,0 5,0 5,4388 0,4388">
          <text:p/>
        </draw:polygon>
        <draw:line draw:style-name="gr33" draw:text-style-name="P3" draw:layer="layout" svg:x1="8.555cm" svg:y1="14.135cm" svg:x2="8.555cm" svg:y2="18.518cm">
          <text:p/>
        </draw:line>
        <draw:polygon draw:style-name="gr17" draw:text-style-name="P18" draw:layer="layout" svg:width="0.004cm" svg:height="4.387cm" svg:x="8.553cm" svg:y="14.133cm" svg:viewBox="0 0 5 4388" draw:points="0,0 5,0 5,4388 0,4388">
          <text:p/>
        </draw:polygon>
        <draw:line draw:style-name="gr33" draw:text-style-name="P3" draw:layer="layout" svg:x1="9.833cm" svg:y1="14.135cm" svg:x2="9.833cm" svg:y2="18.518cm">
          <text:p/>
        </draw:line>
        <draw:polygon draw:style-name="gr17" draw:text-style-name="P18" draw:layer="layout" svg:width="0.004cm" svg:height="4.387cm" svg:x="9.831cm" svg:y="14.133cm" svg:viewBox="0 0 5 4388" draw:points="0,0 5,0 5,4388 0,4388">
          <text:p/>
        </draw:polygon>
        <draw:line draw:style-name="gr33" draw:text-style-name="P3" draw:layer="layout" svg:x1="1.775cm" svg:y1="19.144cm" svg:x2="11.095cm" svg:y2="19.144cm">
          <text:p/>
        </draw:line>
        <draw:polygon draw:style-name="gr17" draw:text-style-name="P18" draw:layer="layout" svg:width="9.325cm" svg:height="0.004cm" svg:x="1.773cm" svg:y="19.142cm" svg:viewBox="0 0 9326 5" draw:points="0,0 9326,0 9326,5 0,5">
          <text:p/>
        </draw:polygon>
        <draw:line draw:style-name="gr33" draw:text-style-name="P3" draw:layer="layout" svg:x1="1.775cm" svg:y1="19.771cm" svg:x2="11.095cm" svg:y2="19.771cm">
          <text:p/>
        </draw:line>
        <draw:polygon draw:style-name="gr17" draw:text-style-name="P18" draw:layer="layout" svg:width="9.325cm" svg:height="0.005cm" svg:x="1.773cm" svg:y="19.768cm" svg:viewBox="0 0 9326 6" draw:points="0,0 9326,0 9326,6 0,6">
          <text:p/>
        </draw:polygon>
        <draw:line draw:style-name="gr33" draw:text-style-name="P3" draw:layer="layout" svg:x1="1.775cm" svg:y1="20.397cm" svg:x2="11.095cm" svg:y2="20.397cm">
          <text:p/>
        </draw:line>
        <draw:polygon draw:style-name="gr17" draw:text-style-name="P18" draw:layer="layout" svg:width="9.325cm" svg:height="0.004cm" svg:x="1.773cm" svg:y="20.395cm" svg:viewBox="0 0 9326 5" draw:points="0,0 9326,0 9326,5 0,5">
          <text:p/>
        </draw:polygon>
        <draw:line draw:style-name="gr33" draw:text-style-name="P3" draw:layer="layout" svg:x1="7.484cm" svg:y1="19.148cm" svg:x2="7.484cm" svg:y2="21.087cm">
          <text:p/>
        </draw:line>
        <draw:polygon draw:style-name="gr17" draw:text-style-name="P18" draw:layer="layout" svg:width="0.004cm" svg:height="1.943cm" svg:x="7.482cm" svg:y="19.146cm" svg:viewBox="0 0 5 1944" draw:points="0,0 5,0 5,1944 0,1944">
          <text:p/>
        </draw:polygon>
        <draw:line draw:style-name="gr33" draw:text-style-name="P3" draw:layer="layout" svg:x1="8.555cm" svg:y1="19.148cm" svg:x2="8.555cm" svg:y2="21.087cm">
          <text:p/>
        </draw:line>
        <draw:polygon draw:style-name="gr17" draw:text-style-name="P18" draw:layer="layout" svg:width="0.004cm" svg:height="1.943cm" svg:x="8.553cm" svg:y="19.146cm" svg:viewBox="0 0 5 1944" draw:points="0,0 5,0 5,1944 0,1944">
          <text:p/>
        </draw:polygon>
        <draw:line draw:style-name="gr33" draw:text-style-name="P3" draw:layer="layout" svg:x1="9.833cm" svg:y1="19.148cm" svg:x2="9.833cm" svg:y2="21.087cm">
          <text:p/>
        </draw:line>
        <draw:polygon draw:style-name="gr17" draw:text-style-name="P18" draw:layer="layout" svg:width="0.004cm" svg:height="1.943cm" svg:x="9.831cm" svg:y="19.146cm" svg:viewBox="0 0 5 1944" draw:points="0,0 5,0 5,1944 0,1944">
          <text:p/>
        </draw:polygon>
        <draw:line draw:style-name="gr33" draw:text-style-name="P3" draw:layer="layout" svg:x1="7.484cm" svg:y1="21.718cm" svg:x2="7.484cm" svg:y2="22.967cm">
          <text:p/>
        </draw:line>
        <draw:polygon draw:style-name="gr17" draw:text-style-name="P18" draw:layer="layout" svg:width="0.004cm" svg:height="1.253cm" svg:x="7.482cm" svg:y="21.716cm" svg:viewBox="0 0 5 1254" draw:points="0,0 5,0 5,1254 0,1254">
          <text:p/>
        </draw:polygon>
        <draw:line draw:style-name="gr33" draw:text-style-name="P3" draw:layer="layout" svg:x1="8.555cm" svg:y1="21.718cm" svg:x2="8.555cm" svg:y2="22.967cm">
          <text:p/>
        </draw:line>
        <draw:polygon draw:style-name="gr17" draw:text-style-name="P18" draw:layer="layout" svg:width="0.004cm" svg:height="1.253cm" svg:x="8.553cm" svg:y="21.716cm" svg:viewBox="0 0 5 1254" draw:points="0,0 5,0 5,1254 0,1254">
          <text:p/>
        </draw:polygon>
        <draw:line draw:style-name="gr33" draw:text-style-name="P3" draw:layer="layout" svg:x1="9.833cm" svg:y1="21.718cm" svg:x2="9.833cm" svg:y2="22.967cm">
          <text:p/>
        </draw:line>
        <draw:polygon draw:style-name="gr17" draw:text-style-name="P18" draw:layer="layout" svg:width="0.004cm" svg:height="1.253cm" svg:x="9.831cm" svg:y="21.716cm" svg:viewBox="0 0 5 1254" draw:points="0,0 5,0 5,1254 0,1254">
          <text:p/>
        </draw:polygon>
        <draw:line draw:style-name="gr33" draw:text-style-name="P3" draw:layer="layout" svg:x1="7.484cm" svg:y1="23.598cm" svg:x2="7.484cm" svg:y2="26.71cm">
          <text:p/>
        </draw:line>
        <draw:polygon draw:style-name="gr17" draw:text-style-name="P18" draw:layer="layout" svg:width="0.004cm" svg:height="3.116cm" svg:x="7.482cm" svg:y="23.596cm" svg:viewBox="0 0 5 3117" draw:points="0,0 5,0 5,3117 0,3117">
          <text:p/>
        </draw:polygon>
        <draw:line draw:style-name="gr33" draw:text-style-name="P3" draw:layer="layout" svg:x1="8.555cm" svg:y1="23.598cm" svg:x2="8.555cm" svg:y2="26.71cm">
          <text:p/>
        </draw:line>
        <draw:polygon draw:style-name="gr17" draw:text-style-name="P18" draw:layer="layout" svg:width="0.004cm" svg:height="3.116cm" svg:x="8.553cm" svg:y="23.596cm" svg:viewBox="0 0 5 3117" draw:points="0,0 5,0 5,3117 0,3117">
          <text:p/>
        </draw:polygon>
        <draw:line draw:style-name="gr33" draw:text-style-name="P3" draw:layer="layout" svg:x1="9.833cm" svg:y1="23.598cm" svg:x2="9.833cm" svg:y2="26.71cm">
          <text:p/>
        </draw:line>
        <draw:polygon draw:style-name="gr17" draw:text-style-name="P18" draw:layer="layout" svg:width="0.004cm" svg:height="3.116cm" svg:x="9.831cm" svg:y="23.596cm" svg:viewBox="0 0 5 3117" draw:points="0,0 5,0 5,3117 0,3117">
          <text:p/>
        </draw:polygon>
        <draw:polygon draw:style-name="gr17" draw:text-style-name="P18" draw:layer="layout" svg:width="0.025cm" svg:height="21.995cm" svg:x="11.098cm" svg:y="4.742cm" svg:viewBox="0 0 26 21996" draw:points="0,0 26,0 26,21996 0,21996">
          <text:p/>
        </draw:polygon>
        <draw:polygon draw:style-name="gr17" draw:text-style-name="P18" draw:layer="layout" svg:width="0.025cm" svg:height="22.021cm" svg:x="1.748cm" svg:y="4.716cm" svg:viewBox="0 0 26 22022" draw:points="0,0 26,0 26,22022 0,22022">
          <text:p/>
        </draw:polygon>
        <draw:polygon draw:style-name="gr17" draw:text-style-name="P18" draw:layer="layout" svg:width="0.025cm" svg:height="15.692cm" svg:x="11.229cm" svg:y="4.716cm" svg:viewBox="0 0 26 15693" draw:points="0,0 26,0 26,15693 0,15693">
          <text:p/>
        </draw:polygon>
        <draw:polygon draw:style-name="gr17" draw:text-style-name="P18" draw:layer="layout" svg:width="0.026cm" svg:height="15.666cm" svg:x="19.189cm" svg:y="4.742cm" svg:viewBox="0 0 27 15667" draw:points="0,0 27,0 27,15667 0,15667">
          <text:p/>
        </draw:polygon>
        <draw:line draw:style-name="gr33" draw:text-style-name="P3" draw:layer="layout" svg:x1="7.488cm" svg:y1="4.151cm" svg:x2="11.112cm" svg:y2="4.151cm">
          <text:p/>
        </draw:line>
        <draw:polygon draw:style-name="gr17" draw:text-style-name="P18" draw:layer="layout" svg:width="3.628cm" svg:height="0.004cm" svg:x="7.486cm" svg:y="4.149cm" svg:viewBox="0 0 3629 5" draw:points="0,0 3629,0 3629,5 0,5">
          <text:p/>
        </draw:polygon>
        <draw:polygon draw:style-name="gr17" draw:text-style-name="P18" draw:layer="layout" svg:width="7.961cm" svg:height="0.026cm" svg:x="11.254cm" svg:y="4.716cm" svg:viewBox="0 0 7962 27" draw:points="0,0 7962,0 7962,27 0,27">
          <text:p/>
        </draw:polygon>
        <draw:line draw:style-name="gr33" draw:text-style-name="P3" draw:layer="layout" svg:x1="11.256cm" svg:y1="5.357cm" svg:x2="19.187cm" svg:y2="5.357cm">
          <text:p/>
        </draw:line>
        <draw:polygon draw:style-name="gr17" draw:text-style-name="P18" draw:layer="layout" svg:width="7.935cm" svg:height="0.005cm" svg:x="11.254cm" svg:y="5.355cm" svg:viewBox="0 0 7936 6" draw:points="0,0 7936,0 7936,6 0,6">
          <text:p/>
        </draw:polygon>
        <draw:line draw:style-name="gr33" draw:text-style-name="P3" draw:layer="layout" svg:x1="11.256cm" svg:y1="5.984cm" svg:x2="19.187cm" svg:y2="5.984cm">
          <text:p/>
        </draw:line>
        <draw:polygon draw:style-name="gr17" draw:text-style-name="P18" draw:layer="layout" svg:width="7.935cm" svg:height="0.004cm" svg:x="11.254cm" svg:y="5.982cm" svg:viewBox="0 0 7936 5" draw:points="0,0 7936,0 7936,5 0,5">
          <text:p/>
        </draw:polygon>
        <draw:line draw:style-name="gr33" draw:text-style-name="P3" draw:layer="layout" svg:x1="11.256cm" svg:y1="6.612cm" svg:x2="19.187cm" svg:y2="6.612cm">
          <text:p/>
        </draw:line>
        <draw:polygon draw:style-name="gr17" draw:text-style-name="P18" draw:layer="layout" svg:width="7.935cm" svg:height="0.006cm" svg:x="11.254cm" svg:y="6.609cm" svg:viewBox="0 0 7936 7" draw:points="0,0 7936,0 7936,7 0,7">
          <text:p/>
        </draw:polygon>
        <draw:line draw:style-name="gr33" draw:text-style-name="P3" draw:layer="layout" svg:x1="11.256cm" svg:y1="7.238cm" svg:x2="19.187cm" svg:y2="7.238cm">
          <text:p/>
        </draw:line>
        <draw:polygon draw:style-name="gr17" draw:text-style-name="P18" draw:layer="layout" svg:width="7.935cm" svg:height="0.004cm" svg:x="11.254cm" svg:y="7.236cm" svg:viewBox="0 0 7936 5" draw:points="0,0 7936,0 7936,5 0,5">
          <text:p/>
        </draw:polygon>
        <draw:line draw:style-name="gr33" draw:text-style-name="P3" draw:layer="layout" svg:x1="11.256cm" svg:y1="7.865cm" svg:x2="19.187cm" svg:y2="7.865cm">
          <text:p/>
        </draw:line>
        <draw:polygon draw:style-name="gr17" draw:text-style-name="P18" draw:layer="layout" svg:width="7.935cm" svg:height="0.004cm" svg:x="11.254cm" svg:y="7.863cm" svg:viewBox="0 0 7936 5" draw:points="0,0 7936,0 7936,5 0,5">
          <text:p/>
        </draw:polygon>
        <draw:line draw:style-name="gr33" draw:text-style-name="P3" draw:layer="layout" svg:x1="11.256cm" svg:y1="8.491cm" svg:x2="19.187cm" svg:y2="8.491cm">
          <text:p/>
        </draw:line>
        <draw:polygon draw:style-name="gr17" draw:text-style-name="P18" draw:layer="layout" svg:width="7.935cm" svg:height="0.004cm" svg:x="11.254cm" svg:y="8.489cm" svg:viewBox="0 0 7936 5" draw:points="0,0 7936,0 7936,5 0,5">
          <text:p/>
        </draw:polygon>
        <draw:line draw:style-name="gr33" draw:text-style-name="P3" draw:layer="layout" svg:x1="11.256cm" svg:y1="9.118cm" svg:x2="19.187cm" svg:y2="9.118cm">
          <text:p/>
        </draw:line>
        <draw:polygon draw:style-name="gr17" draw:text-style-name="P18" draw:layer="layout" svg:width="7.935cm" svg:height="0.004cm" svg:x="11.254cm" svg:y="9.116cm" svg:viewBox="0 0 7936 5" draw:points="0,0 7936,0 7936,5 0,5">
          <text:p/>
        </draw:polygon>
        <draw:line draw:style-name="gr33" draw:text-style-name="P3" draw:layer="layout" svg:x1="11.256cm" svg:y1="9.744cm" svg:x2="19.187cm" svg:y2="9.744cm">
          <text:p/>
        </draw:line>
        <draw:polygon draw:style-name="gr17" draw:text-style-name="P18" draw:layer="layout" svg:width="7.935cm" svg:height="0.004cm" svg:x="11.254cm" svg:y="9.742cm" svg:viewBox="0 0 7936 5" draw:points="0,0 7936,0 7936,5 0,5">
          <text:p/>
        </draw:polygon>
        <draw:line draw:style-name="gr33" draw:text-style-name="P3" draw:layer="layout" svg:x1="11.256cm" svg:y1="10.371cm" svg:x2="19.187cm" svg:y2="10.371cm">
          <text:p/>
        </draw:line>
        <draw:polygon draw:style-name="gr17" draw:text-style-name="P18" draw:layer="layout" svg:width="7.935cm" svg:height="0.004cm" svg:x="11.254cm" svg:y="10.369cm" svg:viewBox="0 0 7936 5" draw:points="0,0 7936,0 7936,5 0,5">
          <text:p/>
        </draw:polygon>
        <draw:line draw:style-name="gr33" draw:text-style-name="P3" draw:layer="layout" svg:x1="11.256cm" svg:y1="10.997cm" svg:x2="19.187cm" svg:y2="10.997cm">
          <text:p/>
        </draw:line>
        <draw:polygon draw:style-name="gr17" draw:text-style-name="P18" draw:layer="layout" svg:width="7.935cm" svg:height="0.004cm" svg:x="11.254cm" svg:y="10.995cm" svg:viewBox="0 0 7936 5" draw:points="0,0 7936,0 7936,5 0,5">
          <text:p/>
        </draw:polygon>
        <draw:line draw:style-name="gr33" draw:text-style-name="P3" draw:layer="layout" svg:x1="11.256cm" svg:y1="11.624cm" svg:x2="19.187cm" svg:y2="11.624cm">
          <text:p/>
        </draw:line>
        <draw:polygon draw:style-name="gr17" draw:text-style-name="P18" draw:layer="layout" svg:width="7.935cm" svg:height="0.004cm" svg:x="11.254cm" svg:y="11.622cm" svg:viewBox="0 0 7936 5" draw:points="0,0 7936,0 7936,5 0,5">
          <text:p/>
        </draw:polygon>
        <draw:line draw:style-name="gr33" draw:text-style-name="P3" draw:layer="layout" svg:x1="11.256cm" svg:y1="12.251cm" svg:x2="19.187cm" svg:y2="12.251cm">
          <text:p/>
        </draw:line>
        <draw:polygon draw:style-name="gr17" draw:text-style-name="P18" draw:layer="layout" svg:width="7.935cm" svg:height="0.004cm" svg:x="11.254cm" svg:y="12.249cm" svg:viewBox="0 0 7936 5" draw:points="0,0 7936,0 7936,5 0,5">
          <text:p/>
        </draw:polygon>
        <draw:line draw:style-name="gr33" draw:text-style-name="P3" draw:layer="layout" svg:x1="11.256cm" svg:y1="12.878cm" svg:x2="19.187cm" svg:y2="12.878cm">
          <text:p/>
        </draw:line>
        <draw:polygon draw:style-name="gr17" draw:text-style-name="P18" draw:layer="layout" svg:width="7.935cm" svg:height="0.004cm" svg:x="11.254cm" svg:y="12.876cm" svg:viewBox="0 0 7936 5" draw:points="0,0 7936,0 7936,5 0,5">
          <text:p/>
        </draw:polygon>
        <draw:line draw:style-name="gr33" draw:text-style-name="P3" draw:layer="layout" svg:x1="11.256cm" svg:y1="13.504cm" svg:x2="19.187cm" svg:y2="13.504cm">
          <text:p/>
        </draw:line>
        <draw:polygon draw:style-name="gr17" draw:text-style-name="P18" draw:layer="layout" svg:width="7.935cm" svg:height="0.004cm" svg:x="11.254cm" svg:y="13.502cm" svg:viewBox="0 0 7936 5" draw:points="0,0 7936,0 7936,5 0,5">
          <text:p/>
        </draw:polygon>
        <draw:line draw:style-name="gr33" draw:text-style-name="P3" draw:layer="layout" svg:x1="11.256cm" svg:y1="14.131cm" svg:x2="19.187cm" svg:y2="14.131cm">
          <text:p/>
        </draw:line>
        <draw:polygon draw:style-name="gr17" draw:text-style-name="P18" draw:layer="layout" svg:width="7.935cm" svg:height="0.004cm" svg:x="11.254cm" svg:y="14.129cm" svg:viewBox="0 0 7936 5" draw:points="0,0 7936,0 7936,5 0,5">
          <text:p/>
        </draw:polygon>
        <draw:line draw:style-name="gr33" draw:text-style-name="P3" draw:layer="layout" svg:x1="11.256cm" svg:y1="14.757cm" svg:x2="19.187cm" svg:y2="14.757cm">
          <text:p/>
        </draw:line>
        <draw:polygon draw:style-name="gr17" draw:text-style-name="P18" draw:layer="layout" svg:width="7.935cm" svg:height="0.004cm" svg:x="11.254cm" svg:y="14.755cm" svg:viewBox="0 0 7936 5" draw:points="0,0 7936,0 7936,5 0,5">
          <text:p/>
        </draw:polygon>
        <draw:line draw:style-name="gr33" draw:text-style-name="P3" draw:layer="layout" svg:x1="11.256cm" svg:y1="15.384cm" svg:x2="19.187cm" svg:y2="15.384cm">
          <text:p/>
        </draw:line>
        <draw:polygon draw:style-name="gr17" draw:text-style-name="P18" draw:layer="layout" svg:width="7.935cm" svg:height="0.004cm" svg:x="11.254cm" svg:y="15.382cm" svg:viewBox="0 0 7936 5" draw:points="0,0 7936,0 7936,5 0,5">
          <text:p/>
        </draw:polygon>
        <draw:line draw:style-name="gr33" draw:text-style-name="P3" draw:layer="layout" svg:x1="11.256cm" svg:y1="16.01cm" svg:x2="19.187cm" svg:y2="16.01cm">
          <text:p/>
        </draw:line>
        <draw:polygon draw:style-name="gr17" draw:text-style-name="P18" draw:layer="layout" svg:width="7.935cm" svg:height="0.004cm" svg:x="11.254cm" svg:y="16.008cm" svg:viewBox="0 0 7936 5" draw:points="0,0 7936,0 7936,5 0,5">
          <text:p/>
        </draw:polygon>
        <draw:line draw:style-name="gr33" draw:text-style-name="P3" draw:layer="layout" svg:x1="11.256cm" svg:y1="16.637cm" svg:x2="19.187cm" svg:y2="16.637cm">
          <text:p/>
        </draw:line>
        <draw:polygon draw:style-name="gr17" draw:text-style-name="P18" draw:layer="layout" svg:width="7.935cm" svg:height="0.004cm" svg:x="11.254cm" svg:y="16.635cm" svg:viewBox="0 0 7936 5" draw:points="0,0 7936,0 7936,5 0,5">
          <text:p/>
        </draw:polygon>
        <draw:line draw:style-name="gr33" draw:text-style-name="P3" draw:layer="layout" svg:x1="11.256cm" svg:y1="17.263cm" svg:x2="19.187cm" svg:y2="17.263cm">
          <text:p/>
        </draw:line>
        <draw:polygon draw:style-name="gr17" draw:text-style-name="P18" draw:layer="layout" svg:width="7.935cm" svg:height="0.006cm" svg:x="11.254cm" svg:y="17.261cm" svg:viewBox="0 0 7936 7" draw:points="0,0 7936,0 7936,7 0,7">
          <text:p/>
        </draw:polygon>
        <draw:line draw:style-name="gr33" draw:text-style-name="P3" draw:layer="layout" svg:x1="11.256cm" svg:y1="17.891cm" svg:x2="19.187cm" svg:y2="17.891cm">
          <text:p/>
        </draw:line>
        <draw:polygon draw:style-name="gr17" draw:text-style-name="P18" draw:layer="layout" svg:width="7.935cm" svg:height="0.004cm" svg:x="11.254cm" svg:y="17.889cm" svg:viewBox="0 0 7936 5" draw:points="0,0 7936,0 7936,5 0,5">
          <text:p/>
        </draw:polygon>
        <draw:line draw:style-name="gr33" draw:text-style-name="P3" draw:layer="layout" svg:x1="11.256cm" svg:y1="18.518cm" svg:x2="19.187cm" svg:y2="18.518cm">
          <text:p/>
        </draw:line>
        <draw:polygon draw:style-name="gr17" draw:text-style-name="P18" draw:layer="layout" svg:width="7.935cm" svg:height="0.005cm" svg:x="11.254cm" svg:y="18.515cm" svg:viewBox="0 0 7936 6" draw:points="0,0 7936,0 7936,6 0,6">
          <text:p/>
        </draw:polygon>
        <draw:polygon draw:style-name="gr17" draw:text-style-name="P18" draw:layer="layout" svg:width="7.961cm" svg:height="0.026cm" svg:x="11.254cm" svg:y="19.129cm" svg:viewBox="0 0 7962 27" draw:points="0,0 7962,0 7962,27 0,27">
          <text:p/>
        </draw:polygon>
        <draw:line draw:style-name="gr33" draw:text-style-name="P3" draw:layer="layout" svg:x1="11.256cm" svg:y1="19.771cm" svg:x2="19.187cm" svg:y2="19.771cm">
          <text:p/>
        </draw:line>
        <draw:polygon draw:style-name="gr17" draw:text-style-name="P18" draw:layer="layout" svg:width="7.935cm" svg:height="0.005cm" svg:x="11.254cm" svg:y="19.768cm" svg:viewBox="0 0 7936 6" draw:points="0,0 7936,0 7936,6 0,6">
          <text:p/>
        </draw:polygon>
        <draw:polygon draw:style-name="gr17" draw:text-style-name="P18" draw:layer="layout" svg:width="7.961cm" svg:height="0.026cm" svg:x="11.254cm" svg:y="20.382cm" svg:viewBox="0 0 7962 27" draw:points="0,0 7962,0 7962,27 0,27">
          <text:p/>
        </draw:polygon>
        <draw:line draw:style-name="gr33" draw:text-style-name="P3" draw:layer="layout" svg:x1="1.775cm" svg:y1="21.087cm" svg:x2="11.095cm" svg:y2="21.087cm">
          <text:p/>
        </draw:line>
        <draw:polygon draw:style-name="gr17" draw:text-style-name="P18" draw:layer="layout" svg:width="9.325cm" svg:height="0.004cm" svg:x="1.773cm" svg:y="21.085cm" svg:viewBox="0 0 9326 5" draw:points="0,0 9326,0 9326,5 0,5">
          <text:p/>
        </draw:polygon>
        <draw:line draw:style-name="gr33" draw:text-style-name="P3" draw:layer="layout" svg:x1="1.775cm" svg:y1="21.714cm" svg:x2="11.095cm" svg:y2="21.714cm">
          <text:p/>
        </draw:line>
        <draw:polygon draw:style-name="gr17" draw:text-style-name="P18" draw:layer="layout" svg:width="9.325cm" svg:height="0.004cm" svg:x="1.773cm" svg:y="21.712cm" svg:viewBox="0 0 9326 5" draw:points="0,0 9326,0 9326,5 0,5">
          <text:p/>
        </draw:polygon>
        <draw:line draw:style-name="gr33" draw:text-style-name="P3" draw:layer="layout" svg:x1="1.775cm" svg:y1="22.34cm" svg:x2="11.095cm" svg:y2="22.34cm">
          <text:p/>
        </draw:line>
        <draw:polygon draw:style-name="gr17" draw:text-style-name="P18" draw:layer="layout" svg:width="9.325cm" svg:height="0.004cm" svg:x="1.773cm" svg:y="22.338cm" svg:viewBox="0 0 9326 5" draw:points="0,0 9326,0 9326,5 0,5">
          <text:p/>
        </draw:polygon>
        <draw:line draw:style-name="gr33" draw:text-style-name="P3" draw:layer="layout" svg:x1="1.775cm" svg:y1="22.967cm" svg:x2="11.095cm" svg:y2="22.967cm">
          <text:p/>
        </draw:line>
        <draw:polygon draw:style-name="gr17" draw:text-style-name="P18" draw:layer="layout" svg:width="9.325cm" svg:height="0.004cm" svg:x="1.773cm" svg:y="22.965cm" svg:viewBox="0 0 9326 5" draw:points="0,0 9326,0 9326,5 0,5">
          <text:p/>
        </draw:polygon>
        <draw:line draw:style-name="gr33" draw:text-style-name="P3" draw:layer="layout" svg:x1="1.775cm" svg:y1="23.594cm" svg:x2="11.095cm" svg:y2="23.594cm">
          <text:p/>
        </draw:line>
        <draw:polygon draw:style-name="gr17" draw:text-style-name="P18" draw:layer="layout" svg:width="9.325cm" svg:height="0.004cm" svg:x="1.773cm" svg:y="23.592cm" svg:viewBox="0 0 9326 5" draw:points="0,0 9326,0 9326,5 0,5">
          <text:p/>
        </draw:polygon>
        <draw:line draw:style-name="gr33" draw:text-style-name="P3" draw:layer="layout" svg:x1="1.775cm" svg:y1="24.221cm" svg:x2="11.095cm" svg:y2="24.221cm">
          <text:p/>
        </draw:line>
        <draw:polygon draw:style-name="gr17" draw:text-style-name="P18" draw:layer="layout" svg:width="9.325cm" svg:height="0.005cm" svg:x="1.773cm" svg:y="24.218cm" svg:viewBox="0 0 9326 6" draw:points="0,0 9326,0 9326,6 0,6">
          <text:p/>
        </draw:polygon>
        <draw:line draw:style-name="gr33" draw:text-style-name="P3" draw:layer="layout" svg:x1="1.775cm" svg:y1="24.847cm" svg:x2="11.095cm" svg:y2="24.847cm">
          <text:p/>
        </draw:line>
        <draw:polygon draw:style-name="gr17" draw:text-style-name="P18" draw:layer="layout" svg:width="9.325cm" svg:height="0.004cm" svg:x="1.773cm" svg:y="24.845cm" svg:viewBox="0 0 9326 5" draw:points="0,0 9326,0 9326,5 0,5">
          <text:p/>
        </draw:polygon>
        <draw:line draw:style-name="gr33" draw:text-style-name="P3" draw:layer="layout" svg:x1="1.775cm" svg:y1="25.474cm" svg:x2="11.095cm" svg:y2="25.474cm">
          <text:p/>
        </draw:line>
        <draw:polygon draw:style-name="gr17" draw:text-style-name="P18" draw:layer="layout" svg:width="9.325cm" svg:height="0.005cm" svg:x="1.773cm" svg:y="25.471cm" svg:viewBox="0 0 9326 6" draw:points="0,0 9326,0 9326,6 0,6">
          <text:p/>
        </draw:polygon>
        <draw:line draw:style-name="gr33" draw:text-style-name="P3" draw:layer="layout" svg:x1="1.775cm" svg:y1="26.1cm" svg:x2="11.095cm" svg:y2="26.1cm">
          <text:p/>
        </draw:line>
        <draw:polygon draw:style-name="gr17" draw:text-style-name="P18" draw:layer="layout" svg:width="9.325cm" svg:height="0.004cm" svg:x="1.773cm" svg:y="26.098cm" svg:viewBox="0 0 9326 5" draw:points="0,0 9326,0 9326,5 0,5">
          <text:p/>
        </draw:polygon>
        <draw:polygon draw:style-name="gr17" draw:text-style-name="P18" draw:layer="layout" svg:width="9.35cm" svg:height="0.025cm" svg:x="1.773cm" svg:y="26.712cm" svg:viewBox="0 0 9351 26" draw:points="0,0 9351,0 9351,26 0,26">
          <text:p/>
        </draw:polygon>
        <draw:frame draw:style-name="gr30" draw:text-style-name="P28" draw:layer="layout" svg:width="4.347cm" svg:height="0.28cm" svg:x="11.297cm" svg:y="5.519cm">
          <draw:text-box>
            <text:p text:style-name="P4"><text:span text:style-name="T30">Nettoyer les sols et faire les poussières</text:span></text:p>
          </draw:text-box>
        </draw:frame>
      </draw:page>
      <draw:page draw:name="page4" draw:style-name="dp1" draw:master-page-name="master-page158">
        <draw:polygon draw:style-name="gr1" draw:text-style-name="P1" draw:layer="layout" svg:width="0.136cm" svg:height="0.377cm" svg:x="11.11cm" svg:y="1.427cm" svg:viewBox="0 0 137 378" draw:points="0,0 137,0 137,378 0,378">
          <text:p/>
        </draw:polygon>
        <draw:polygon draw:style-name="gr34" draw:text-style-name="P31" draw:layer="layout" svg:width="3.632cm" svg:height="2.46cm" svg:x="7.482cm" svg:y="1.799cm" svg:viewBox="0 0 3633 2461" draw:points="0,0 3633,0 3633,2461 0,2461">
          <text:p/>
        </draw:polygon>
        <draw:polygon draw:style-name="gr1" draw:text-style-name="P1" draw:layer="layout" svg:width="8.096cm" svg:height="2.46cm" svg:x="11.11cm" svg:y="1.799cm" svg:viewBox="0 0 8097 2461" draw:points="0,0 8097,0 8097,2461 0,2461">
          <text:p/>
        </draw:polygon>
        <draw:polygon draw:style-name="gr34" draw:text-style-name="P31" draw:layer="layout" svg:width="9.337cm" svg:height="0.63cm" svg:x="1.778cm" svg:y="4.255cm" svg:viewBox="0 0 9338 631" draw:points="0,0 9338,0 9338,631 0,631">
          <text:p/>
        </draw:polygon>
        <draw:polygon draw:style-name="gr1" draw:text-style-name="P1" draw:layer="layout" svg:width="0.136cm" svg:height="0.63cm" svg:x="11.11cm" svg:y="4.255cm" svg:viewBox="0 0 137 631" draw:points="0,0 137,0 137,631 0,631">
          <text:p/>
        </draw:polygon>
        <draw:polygon draw:style-name="gr1" draw:text-style-name="P1" draw:layer="layout" svg:width="0.136cm" svg:height="0.631cm" svg:x="11.11cm" svg:y="4.881cm" svg:viewBox="0 0 137 632" draw:points="0,0 137,0 137,632 0,632">
          <text:p/>
        </draw:polygon>
        <draw:polygon draw:style-name="gr1" draw:text-style-name="P1" draw:layer="layout" svg:width="0.136cm" svg:height="0.632cm" svg:x="11.11cm" svg:y="5.508cm" svg:viewBox="0 0 137 633" draw:points="0,0 137,0 137,633 0,633">
          <text:p/>
        </draw:polygon>
        <draw:polygon draw:style-name="gr1" draw:text-style-name="P1" draw:layer="layout" svg:width="0.136cm" svg:height="0.631cm" svg:x="11.11cm" svg:y="6.135cm" svg:viewBox="0 0 137 632" draw:points="0,0 137,0 137,632 0,632">
          <text:p/>
        </draw:polygon>
        <draw:polygon draw:style-name="gr34" draw:text-style-name="P31" draw:layer="layout" svg:width="9.337cm" svg:height="0.631cm" svg:x="1.778cm" svg:y="6.762cm" svg:viewBox="0 0 9338 632" draw:points="0,0 9338,0 9338,632 0,632">
          <text:p/>
        </draw:polygon>
        <draw:polygon draw:style-name="gr1" draw:text-style-name="P1" draw:layer="layout" svg:width="0.136cm" svg:height="0.631cm" svg:x="11.11cm" svg:y="6.762cm" svg:viewBox="0 0 137 632" draw:points="0,0 137,0 137,632 0,632">
          <text:p/>
        </draw:polygon>
        <draw:polygon draw:style-name="gr1" draw:text-style-name="P1" draw:layer="layout" svg:width="0.136cm" svg:height="0.631cm" svg:x="11.11cm" svg:y="7.388cm" svg:viewBox="0 0 137 632" draw:points="0,0 137,0 137,632 0,632">
          <text:p/>
        </draw:polygon>
        <draw:polygon draw:style-name="gr1" draw:text-style-name="P1" draw:layer="layout" svg:width="0.136cm" svg:height="0.631cm" svg:x="11.11cm" svg:y="8.015cm" svg:viewBox="0 0 137 632" draw:points="0,0 137,0 137,632 0,632">
          <text:p/>
        </draw:polygon>
        <draw:polygon draw:style-name="gr34" draw:text-style-name="P31" draw:layer="layout" svg:width="9.337cm" svg:height="0.631cm" svg:x="1.778cm" svg:y="8.641cm" svg:viewBox="0 0 9338 632" draw:points="0,0 9338,0 9338,632 0,632">
          <text:p/>
        </draw:polygon>
        <draw:polygon draw:style-name="gr1" draw:text-style-name="P1" draw:layer="layout" svg:width="0.136cm" svg:height="0.631cm" svg:x="11.11cm" svg:y="8.641cm" svg:viewBox="0 0 137 632" draw:points="0,0 137,0 137,632 0,632">
          <text:p/>
        </draw:polygon>
        <draw:polygon draw:style-name="gr1" draw:text-style-name="P1" draw:layer="layout" svg:width="0.136cm" svg:height="0.631cm" svg:x="11.11cm" svg:y="9.268cm" svg:viewBox="0 0 137 632" draw:points="0,0 137,0 137,632 0,632">
          <text:p/>
        </draw:polygon>
        <draw:polygon draw:style-name="gr1" draw:text-style-name="P1" draw:layer="layout" svg:width="0.136cm" svg:height="0.63cm" svg:x="11.11cm" svg:y="9.895cm" svg:viewBox="0 0 137 631" draw:points="0,0 137,0 137,631 0,631">
          <text:p/>
        </draw:polygon>
        <draw:polygon draw:style-name="gr34" draw:text-style-name="P31" draw:layer="layout" svg:width="9.337cm" svg:height="0.631cm" svg:x="1.778cm" svg:y="10.521cm" svg:viewBox="0 0 9338 632" draw:points="0,0 9338,0 9338,632 0,632">
          <text:p/>
        </draw:polygon>
        <draw:polygon draw:style-name="gr1" draw:text-style-name="P1" draw:layer="layout" svg:width="0.136cm" svg:height="0.631cm" svg:x="11.11cm" svg:y="10.521cm" svg:viewBox="0 0 137 632" draw:points="0,0 137,0 137,632 0,632">
          <text:p/>
        </draw:polygon>
        <draw:polygon draw:style-name="gr1" draw:text-style-name="P1" draw:layer="layout" svg:width="0.136cm" svg:height="0.63cm" svg:x="11.11cm" svg:y="11.148cm" svg:viewBox="0 0 137 631" draw:points="0,0 137,0 137,631 0,631">
          <text:p/>
        </draw:polygon>
        <draw:polygon draw:style-name="gr1" draw:text-style-name="P1" draw:layer="layout" svg:width="0.136cm" svg:height="0.632cm" svg:x="11.11cm" svg:y="11.774cm" svg:viewBox="0 0 137 633" draw:points="0,0 137,0 137,633 0,633">
          <text:p/>
        </draw:polygon>
        <draw:polygon draw:style-name="gr1" draw:text-style-name="P1" draw:layer="layout" svg:width="0.136cm" svg:height="0.631cm" svg:x="11.11cm" svg:y="12.401cm" svg:viewBox="0 0 137 632" draw:points="0,0 137,0 137,632 0,632">
          <text:p/>
        </draw:polygon>
        <draw:polygon draw:style-name="gr1" draw:text-style-name="P1" draw:layer="layout" svg:width="0.136cm" svg:height="0.631cm" svg:x="11.11cm" svg:y="13.028cm" svg:viewBox="0 0 137 632" draw:points="0,0 137,0 137,632 0,632">
          <text:p/>
        </draw:polygon>
        <draw:polygon draw:style-name="gr1" draw:text-style-name="P1" draw:layer="layout" svg:width="0.136cm" svg:height="0.631cm" svg:x="11.11cm" svg:y="13.654cm" svg:viewBox="0 0 137 632" draw:points="0,0 137,0 137,632 0,632">
          <text:p/>
        </draw:polygon>
        <draw:polygon draw:style-name="gr1" draw:text-style-name="P1" draw:layer="layout" svg:width="0.136cm" svg:height="0.631cm" svg:x="11.11cm" svg:y="14.281cm" svg:viewBox="0 0 137 632" draw:points="0,0 137,0 137,632 0,632">
          <text:p/>
        </draw:polygon>
        <draw:polygon draw:style-name="gr35" draw:text-style-name="P32" draw:layer="layout" svg:width="7.965cm" svg:height="0.631cm" svg:x="11.241cm" svg:y="14.281cm" svg:viewBox="0 0 7966 632" draw:points="0,0 7966,0 7966,632 0,632">
          <text:p/>
        </draw:polygon>
        <draw:polygon draw:style-name="gr34" draw:text-style-name="P31" draw:layer="layout" svg:width="9.337cm" svg:height="0.707cm" svg:x="1.778cm" svg:y="14.908cm" svg:viewBox="0 0 9338 708" draw:points="0,0 9338,0 9338,708 0,708">
          <text:p/>
        </draw:polygon>
        <draw:polygon draw:style-name="gr1" draw:text-style-name="P1" draw:layer="layout" svg:width="0.136cm" svg:height="0.707cm" svg:x="11.11cm" svg:y="14.908cm" svg:viewBox="0 0 137 708" draw:points="0,0 137,0 137,708 0,708">
          <text:p/>
        </draw:polygon>
        <draw:polygon draw:style-name="gr1" draw:text-style-name="P1" draw:layer="layout" svg:width="0.136cm" svg:height="1.012cm" svg:x="11.11cm" svg:y="15.61cm" svg:viewBox="0 0 137 1013" draw:points="0,0 137,0 137,1013 0,1013">
          <text:p/>
        </draw:polygon>
        <draw:polygon draw:style-name="gr35" draw:text-style-name="P32" draw:layer="layout" svg:width="7.965cm" svg:height="1.012cm" svg:x="11.241cm" svg:y="15.61cm" svg:viewBox="0 0 7966 1013" draw:points="0,0 7966,0 7966,1013 0,1013">
          <text:p/>
        </draw:polygon>
        <draw:polygon draw:style-name="gr1" draw:text-style-name="P1" draw:layer="layout" svg:width="0.136cm" svg:height="0.631cm" svg:x="11.11cm" svg:y="16.618cm" svg:viewBox="0 0 137 632" draw:points="0,0 137,0 137,632 0,632">
          <text:p/>
        </draw:polygon>
        <draw:polygon draw:style-name="gr34" draw:text-style-name="P31" draw:layer="layout" svg:width="9.337cm" svg:height="0.631cm" svg:x="1.778cm" svg:y="17.245cm" svg:viewBox="0 0 9338 632" draw:points="0,0 9338,0 9338,632 0,632">
          <text:p/>
        </draw:polygon>
        <draw:polygon draw:style-name="gr1" draw:text-style-name="P1" draw:layer="layout" svg:width="0.136cm" svg:height="0.631cm" svg:x="11.11cm" svg:y="17.245cm" svg:viewBox="0 0 137 632" draw:points="0,0 137,0 137,632 0,632">
          <text:p/>
        </draw:polygon>
        <draw:polygon draw:style-name="gr1" draw:text-style-name="P1" draw:layer="layout" svg:width="0.136cm" svg:height="0.631cm" svg:x="11.11cm" svg:y="17.872cm" svg:viewBox="0 0 137 632" draw:points="0,0 137,0 137,632 0,632">
          <text:p/>
        </draw:polygon>
        <draw:polygon draw:style-name="gr1" draw:text-style-name="P1" draw:layer="layout" svg:width="0.136cm" svg:height="0.631cm" svg:x="11.11cm" svg:y="18.498cm" svg:viewBox="0 0 137 632" draw:points="0,0 137,0 137,632 0,632">
          <text:p/>
        </draw:polygon>
        <draw:polygon draw:style-name="gr1" draw:text-style-name="P1" draw:layer="layout" svg:width="0.136cm" svg:height="0.673cm" svg:x="11.11cm" svg:y="19.125cm" svg:viewBox="0 0 137 674" draw:points="0,0 137,0 137,674 0,674">
          <text:p/>
        </draw:polygon>
        <draw:polygon draw:style-name="gr1" draw:text-style-name="P1" draw:layer="layout" svg:width="0.136cm" svg:height="0.859cm" svg:x="11.11cm" svg:y="19.794cm" svg:viewBox="0 0 137 860" draw:points="0,0 137,0 137,860 0,860">
          <text:p/>
        </draw:polygon>
        <draw:polygon draw:style-name="gr1" draw:text-style-name="P1" draw:layer="layout" svg:width="0.136cm" svg:height="1.012cm" svg:x="11.11cm" svg:y="20.649cm" svg:viewBox="0 0 137 1013" draw:points="0,0 137,0 137,1013 0,1013">
          <text:p/>
        </draw:polygon>
        <draw:polygon draw:style-name="gr1" draw:text-style-name="P1" draw:layer="layout" svg:width="0.136cm" svg:height="0.922cm" svg:x="11.11cm" svg:y="21.657cm" svg:viewBox="0 0 137 923" draw:points="0,0 137,0 137,923 0,923">
          <text:p/>
        </draw:polygon>
        <draw:polygon draw:style-name="gr1" draw:text-style-name="P1" draw:layer="layout" svg:width="0.136cm" svg:height="0.673cm" svg:x="11.11cm" svg:y="22.575cm" svg:viewBox="0 0 137 674" draw:points="0,0 137,0 137,674 0,674">
          <text:p/>
        </draw:polygon>
        <draw:polygon draw:style-name="gr1" draw:text-style-name="P1" draw:layer="layout" svg:width="8.096cm" svg:height="0.771cm" svg:x="11.11cm" svg:y="23.244cm" svg:viewBox="0 0 8097 772" draw:points="0,0 8097,0 8097,772 0,772">
          <text:p/>
        </draw:polygon>
        <draw:polygon draw:style-name="gr1" draw:text-style-name="P1" draw:layer="layout" svg:width="8.096cm" svg:height="1.126cm" svg:x="11.11cm" svg:y="24.011cm" svg:viewBox="0 0 8097 1127" draw:points="0,0 8097,0 8097,1127 0,1127">
          <text:p/>
        </draw:polygon>
        <draw:polygon draw:style-name="gr1" draw:text-style-name="P1" draw:layer="layout" svg:width="0.136cm" svg:height="0.393cm" svg:x="11.11cm" svg:y="25.133cm" svg:viewBox="0 0 137 394" draw:points="0,0 137,0 137,394 0,394">
          <text:p/>
        </draw:polygon>
        <draw:polygon draw:style-name="gr1" draw:text-style-name="P1" draw:layer="layout" svg:width="0.136cm" svg:height="0.394cm" svg:x="11.11cm" svg:y="25.522cm" svg:viewBox="0 0 137 395" draw:points="0,0 137,0 137,395 0,395">
          <text:p/>
        </draw:polygon>
        <draw:polygon draw:style-name="gr1" draw:text-style-name="P1" draw:layer="layout" svg:width="0.136cm" svg:height="0.393cm" svg:x="11.11cm" svg:y="25.912cm" svg:viewBox="0 0 137 394" draw:points="0,0 137,0 137,394 0,394">
          <text:p/>
        </draw:polygon>
        <draw:polygon draw:style-name="gr1" draw:text-style-name="P1" draw:layer="layout" svg:width="0.136cm" svg:height="0.394cm" svg:x="11.11cm" svg:y="26.301cm" svg:viewBox="0 0 137 395" draw:points="0,0 137,0 137,395 0,395">
          <text:p/>
        </draw:polygon>
        <draw:polygon draw:style-name="gr1" draw:text-style-name="P1" draw:layer="layout" svg:width="0.136cm" svg:height="0.393cm" svg:x="11.11cm" svg:y="26.691cm" svg:viewBox="0 0 137 394" draw:points="0,0 137,0 137,394 0,394">
          <text:p/>
        </draw:polygon>
        <draw:polygon draw:style-name="gr1" draw:text-style-name="P1" draw:layer="layout" svg:width="0.136cm" svg:height="0.394cm" svg:x="11.11cm" svg:y="27.08cm" svg:viewBox="0 0 137 395" draw:points="0,0 137,0 137,395 0,395">
          <text:p/>
        </draw:polygon>
        <draw:polygon draw:style-name="gr1" draw:text-style-name="P1" draw:layer="layout" svg:width="0.136cm" svg:height="0.393cm" svg:x="11.11cm" svg:y="27.47cm" svg:viewBox="0 0 137 394" draw:points="0,0 137,0 137,394 0,394">
          <text:p/>
        </draw:polygon>
        <draw:polygon draw:style-name="gr1" draw:text-style-name="P1" draw:layer="layout" svg:width="0.136cm" svg:height="0.394cm" svg:x="11.11cm" svg:y="27.859cm" svg:viewBox="0 0 137 395" draw:points="0,0 137,0 137,395 0,395">
          <text:p/>
        </draw:polygon>
        <draw:frame draw:style-name="gr30" draw:text-style-name="P28" draw:layer="layout" svg:width="0.987cm" svg:height="0.28cm" svg:x="7.567cm" svg:y="2.255cm">
          <draw:text-box>
            <text:p text:style-name="P4"><text:span text:style-name="T29">Enfants </text:span></text:p>
          </draw:text-box>
        </draw:frame>
        <draw:frame draw:style-name="gr30" draw:text-style-name="P28" draw:layer="layout" svg:width="0.786cm" svg:height="0.28cm" svg:x="7.673cm" svg:y="2.577cm">
          <draw:text-box>
            <text:p text:style-name="P4"><text:span text:style-name="T29">de + 3 </text:span></text:p>
          </draw:text-box>
        </draw:frame>
        <draw:frame draw:style-name="gr30" draw:text-style-name="P28" draw:layer="layout" svg:width="1.015cm" svg:height="0.28cm" svg:x="7.554cm" svg:y="2.899cm">
          <draw:text-box>
            <text:p text:style-name="P4"><text:span text:style-name="T29">et de - 3 </text:span></text:p>
          </draw:text-box>
        </draw:frame>
        <draw:frame draw:style-name="gr30" draw:text-style-name="P28" draw:layer="layout" svg:width="0.502cm" svg:height="0.28cm" svg:x="7.812cm" svg:y="3.221cm">
          <draw:text-box>
            <text:p text:style-name="P4"><text:span text:style-name="T29">ans </text:span></text:p>
          </draw:text-box>
        </draw:frame>
        <draw:frame draw:style-name="gr30" draw:text-style-name="P28" draw:layer="layout" svg:width="0.249cm" svg:height="0.28cm" svg:x="7.931cm" svg:y="3.542cm">
          <draw:text-box>
            <text:p text:style-name="P4"><text:span text:style-name="T29">**</text:span></text:p>
          </draw:text-box>
        </draw:frame>
        <draw:frame draw:style-name="gr30" draw:text-style-name="P28" draw:layer="layout" svg:width="0.987cm" svg:height="0.28cm" svg:x="8.739cm" svg:y="1.934cm">
          <draw:text-box>
            <text:p text:style-name="P4"><text:span text:style-name="T29">Enfants </text:span></text:p>
          </draw:text-box>
        </draw:frame>
        <draw:frame draw:style-name="gr30" draw:text-style-name="P28" draw:layer="layout" svg:width="1.002cm" svg:height="0.28cm" svg:x="8.735cm" svg:y="2.255cm">
          <draw:text-box>
            <text:p text:style-name="P4"><text:span text:style-name="T29">- 18 ans </text:span></text:p>
          </draw:text-box>
        </draw:frame>
        <draw:frame draw:style-name="gr30" draw:text-style-name="P28" draw:layer="layout" svg:width="0.363cm" svg:height="0.28cm" svg:x="9.053cm" svg:y="2.577cm">
          <draw:text-box>
            <text:p text:style-name="P4"><text:span text:style-name="T29">en </text:span></text:p>
          </draw:text-box>
        </draw:frame>
        <draw:frame draw:style-name="gr30" draw:text-style-name="P28" draw:layer="layout" svg:width="1.112cm" svg:height="0.28cm" svg:x="8.68cm" svg:y="2.899cm">
          <draw:text-box>
            <text:p text:style-name="P4"><text:span text:style-name="T29">situation </text:span></text:p>
          </draw:text-box>
        </draw:frame>
        <draw:frame draw:style-name="gr30" draw:text-style-name="P28" draw:layer="layout" svg:width="0.363cm" svg:height="0.28cm" svg:x="9.053cm" svg:y="3.221cm">
          <draw:text-box>
            <text:p text:style-name="P4"><text:span text:style-name="T29">de </text:span></text:p>
          </draw:text-box>
        </draw:frame>
        <draw:frame draw:style-name="gr30" draw:text-style-name="P28" draw:layer="layout" svg:width="1.098cm" svg:height="0.28cm" svg:x="8.65cm" svg:y="3.542cm">
          <draw:text-box>
            <text:p text:style-name="P4"><text:span text:style-name="T29">handicap</text:span></text:p>
          </draw:text-box>
        </draw:frame>
        <draw:frame draw:style-name="gr30" draw:text-style-name="P28" draw:layer="layout" svg:width="0.294cm" svg:height="0.28cm" svg:x="9.053cm" svg:y="3.864cm">
          <draw:text-box>
            <text:p text:style-name="P4"><text:span text:style-name="T29">***</text:span></text:p>
          </draw:text-box>
        </draw:frame>
        <draw:frame draw:style-name="gr30" draw:text-style-name="P28" draw:layer="layout" svg:width="0.793cm" svg:height="0.28cm" svg:x="10.115cm" svg:y="2.577cm">
          <draw:text-box>
            <text:p text:style-name="P4"><text:span text:style-name="T29">Garde </text:span></text:p>
          </draw:text-box>
        </draw:frame>
        <draw:frame draw:style-name="gr30" draw:text-style-name="P28" draw:layer="layout" svg:width="1.113cm" svg:height="0.28cm" svg:x="9.954cm" svg:y="2.899cm">
          <draw:text-box>
            <text:p text:style-name="P4"><text:span text:style-name="T29">partagée </text:span></text:p>
          </draw:text-box>
        </draw:frame>
        <draw:frame draw:style-name="gr30" draw:text-style-name="P28" draw:layer="layout" svg:width="0.391cm" svg:height="0.28cm" svg:x="10.285cm" svg:y="3.221cm">
          <draw:text-box>
            <text:p text:style-name="P4"><text:span text:style-name="T29">****</text:span></text:p>
          </draw:text-box>
        </draw:frame>
        <draw:frame draw:style-name="gr30" draw:text-style-name="P28" draw:layer="layout" svg:width="0.905cm" svg:height="0.28cm" svg:x="11.297cm" svg:y="4.431cm">
          <draw:text-box>
            <text:p text:style-name="P4"><text:span text:style-name="T30">La tonte</text:span></text:p>
          </draw:text-box>
        </draw:frame>
        <draw:frame draw:style-name="gr30" draw:text-style-name="P28" draw:layer="layout" svg:width="0.249cm" svg:height="0.28cm" svg:x="7.943cm" svg:y="5.062cm">
          <draw:text-box>
            <text:p text:style-name="P4"><text:span text:style-name="T30">X</text:span></text:p>
          </draw:text-box>
        </draw:frame>
        <draw:frame draw:style-name="gr30" draw:text-style-name="P28" draw:layer="layout" svg:width="0.249cm" svg:height="0.28cm" svg:x="9.116cm" svg:y="5.062cm">
          <draw:text-box>
            <text:p text:style-name="P4"><text:span text:style-name="T30">X</text:span></text:p>
          </draw:text-box>
        </draw:frame>
        <draw:frame draw:style-name="gr30" draw:text-style-name="P28" draw:layer="layout" svg:width="0.249cm" svg:height="0.28cm" svg:x="10.395cm" svg:y="5.062cm">
          <draw:text-box>
            <text:p text:style-name="P4"><text:span text:style-name="T30">X</text:span></text:p>
          </draw:text-box>
        </draw:frame>
        <draw:frame draw:style-name="gr30" draw:text-style-name="P28" draw:layer="layout" svg:width="1.669cm" svg:height="0.28cm" svg:x="11.297cm" svg:y="5.058cm">
          <draw:text-box>
            <text:p text:style-name="P4"><text:span text:style-name="T30">Le désherbage</text:span></text:p>
          </draw:text-box>
        </draw:frame>
        <draw:frame draw:style-name="gr30" draw:text-style-name="P28" draw:layer="layout" svg:width="0.249cm" svg:height="0.28cm" svg:x="7.943cm" svg:y="5.689cm">
          <draw:text-box>
            <text:p text:style-name="P4"><text:span text:style-name="T30">X</text:span></text:p>
          </draw:text-box>
        </draw:frame>
        <draw:frame draw:style-name="gr30" draw:text-style-name="P28" draw:layer="layout" svg:width="0.249cm" svg:height="0.28cm" svg:x="9.116cm" svg:y="5.689cm">
          <draw:text-box>
            <text:p text:style-name="P4"><text:span text:style-name="T30">X</text:span></text:p>
          </draw:text-box>
        </draw:frame>
        <draw:frame draw:style-name="gr30" draw:text-style-name="P28" draw:layer="layout" svg:width="0.249cm" svg:height="0.28cm" svg:x="10.395cm" svg:y="5.689cm">
          <draw:text-box>
            <text:p text:style-name="P4"><text:span text:style-name="T30">X</text:span></text:p>
          </draw:text-box>
        </draw:frame>
        <draw:frame draw:style-name="gr30" draw:text-style-name="P28" draw:layer="layout" svg:width="2.904cm" svg:height="0.28cm" svg:x="11.297cm" svg:y="5.684cm">
          <draw:text-box>
            <text:p text:style-name="P4"><text:span text:style-name="T30">Le ramassage des feuilles</text:span></text:p>
          </draw:text-box>
        </draw:frame>
        <draw:frame draw:style-name="gr30" draw:text-style-name="P28" draw:layer="layout" svg:width="0.249cm" svg:height="0.28cm" svg:x="7.943cm" svg:y="6.316cm">
          <draw:text-box>
            <text:p text:style-name="P4"><text:span text:style-name="T30">X</text:span></text:p>
          </draw:text-box>
        </draw:frame>
        <draw:frame draw:style-name="gr30" draw:text-style-name="P28" draw:layer="layout" svg:width="0.249cm" svg:height="0.28cm" svg:x="9.116cm" svg:y="6.316cm">
          <draw:text-box>
            <text:p text:style-name="P4"><text:span text:style-name="T30">X</text:span></text:p>
          </draw:text-box>
        </draw:frame>
        <draw:frame draw:style-name="gr30" draw:text-style-name="P28" draw:layer="layout" svg:width="0.249cm" svg:height="0.28cm" svg:x="10.395cm" svg:y="6.316cm">
          <draw:text-box>
            <text:p text:style-name="P4"><text:span text:style-name="T30">X</text:span></text:p>
          </draw:text-box>
        </draw:frame>
        <draw:frame draw:style-name="gr30" draw:text-style-name="P28" draw:layer="layout" svg:width="2.099cm" svg:height="0.28cm" svg:x="11.297cm" svg:y="6.312cm">
          <draw:text-box>
            <text:p text:style-name="P4"><text:span text:style-name="T30">Le débroussaillage</text:span></text:p>
          </draw:text-box>
        </draw:frame>
        <draw:frame draw:style-name="gr30" draw:text-style-name="P28" draw:layer="layout" svg:width="3.529cm" svg:height="0.28cm" svg:x="11.297cm" svg:y="6.939cm">
          <draw:text-box>
            <text:p text:style-name="P4"><text:span text:style-name="T30">La plantation de petits végétaux</text:span></text:p>
          </draw:text-box>
        </draw:frame>
        <draw:frame draw:style-name="gr30" draw:text-style-name="P28" draw:layer="layout" svg:width="0.249cm" svg:height="0.28cm" svg:x="7.943cm" svg:y="7.569cm">
          <draw:text-box>
            <text:p text:style-name="P4"><text:span text:style-name="T30">X</text:span></text:p>
          </draw:text-box>
        </draw:frame>
        <draw:frame draw:style-name="gr30" draw:text-style-name="P28" draw:layer="layout" svg:width="0.249cm" svg:height="0.28cm" svg:x="9.116cm" svg:y="7.569cm">
          <draw:text-box>
            <text:p text:style-name="P4"><text:span text:style-name="T30">X</text:span></text:p>
          </draw:text-box>
        </draw:frame>
        <draw:frame draw:style-name="gr30" draw:text-style-name="P28" draw:layer="layout" svg:width="0.249cm" svg:height="0.28cm" svg:x="10.395cm" svg:y="7.569cm">
          <draw:text-box>
            <text:p text:style-name="P4"><text:span text:style-name="T30">X</text:span></text:p>
          </draw:text-box>
        </draw:frame>
        <draw:frame draw:style-name="gr30" draw:text-style-name="P28" draw:layer="layout" svg:width="4.223cm" svg:height="0.28cm" svg:x="11.297cm" svg:y="7.565cm">
          <draw:text-box>
            <text:p text:style-name="P4"><text:span text:style-name="T30">La taille des haies, arbustes et arbres </text:span></text:p>
          </draw:text-box>
        </draw:frame>
        <draw:frame draw:style-name="gr30" draw:text-style-name="P28" draw:layer="layout" svg:width="0.249cm" svg:height="0.28cm" svg:x="7.943cm" svg:y="8.196cm">
          <draw:text-box>
            <text:p text:style-name="P4"><text:span text:style-name="T30">X</text:span></text:p>
          </draw:text-box>
        </draw:frame>
        <draw:frame draw:style-name="gr30" draw:text-style-name="P28" draw:layer="layout" svg:width="0.249cm" svg:height="0.28cm" svg:x="10.395cm" svg:y="8.196cm">
          <draw:text-box>
            <text:p text:style-name="P4"><text:span text:style-name="T30">X</text:span></text:p>
          </draw:text-box>
        </draw:frame>
        <draw:frame draw:style-name="gr30" draw:text-style-name="P28" draw:layer="layout" svg:width="6.222cm" svg:height="0.28cm" svg:x="11.297cm" svg:y="8.192cm">
          <draw:text-box>
            <text:p text:style-name="P4"><text:span text:style-name="T30">L’enlèvement des déchets occasionnés par la prestation</text:span></text:p>
          </draw:text-box>
        </draw:frame>
        <draw:frame draw:style-name="gr30" draw:text-style-name="P28" draw:layer="layout" svg:width="5.639cm" svg:height="0.28cm" svg:x="11.297cm" svg:y="8.818cm">
          <draw:text-box>
            <text:p text:style-name="P4"><text:span text:style-name="T30">Le déneigement des abords immédiats du domicile</text:span></text:p>
          </draw:text-box>
        </draw:frame>
        <draw:frame draw:style-name="gr30" draw:text-style-name="P28" draw:layer="layout" svg:width="0.249cm" svg:height="0.28cm" svg:x="7.943cm" svg:y="9.449cm">
          <draw:text-box>
            <text:p text:style-name="P4"><text:span text:style-name="T30">X</text:span></text:p>
          </draw:text-box>
        </draw:frame>
        <draw:frame draw:style-name="gr30" draw:text-style-name="P28" draw:layer="layout" svg:width="0.249cm" svg:height="0.28cm" svg:x="10.395cm" svg:y="9.449cm">
          <draw:text-box>
            <text:p text:style-name="P4"><text:span text:style-name="T30">X</text:span></text:p>
          </draw:text-box>
        </draw:frame>
        <draw:frame draw:style-name="gr30" draw:text-style-name="P28" draw:layer="layout" svg:width="6.139cm" svg:height="0.28cm" svg:x="11.297cm" svg:y="9.445cm">
          <draw:text-box>
            <text:p text:style-name="P4"><text:span text:style-name="T30">L’entretien des massifs (bêchage, binage et griffage …)</text:span></text:p>
          </draw:text-box>
        </draw:frame>
        <draw:frame draw:style-name="gr30" draw:text-style-name="P28" draw:layer="layout" svg:width="0.249cm" svg:height="0.28cm" svg:x="7.943cm" svg:y="10.075cm">
          <draw:text-box>
            <text:p text:style-name="P4"><text:span text:style-name="T30">X</text:span></text:p>
          </draw:text-box>
        </draw:frame>
        <draw:frame draw:style-name="gr30" draw:text-style-name="P28" draw:layer="layout" svg:width="0.249cm" svg:height="0.28cm" svg:x="10.395cm" svg:y="10.075cm">
          <draw:text-box>
            <text:p text:style-name="P4"><text:span text:style-name="T30">X</text:span></text:p>
          </draw:text-box>
        </draw:frame>
        <draw:frame draw:style-name="gr30" draw:text-style-name="P28" draw:layer="layout" svg:width="5.695cm" svg:height="0.28cm" svg:x="11.297cm" svg:y="10.071cm">
          <draw:text-box>
            <text:p text:style-name="P4"><text:span text:style-name="T30">Petit arrachage manuel et évacuation des végétaux</text:span></text:p>
          </draw:text-box>
        </draw:frame>
        <draw:frame draw:style-name="gr30" draw:text-style-name="P28" draw:layer="layout" svg:width="5.111cm" svg:height="0.28cm" svg:x="11.297cm" svg:y="10.698cm">
          <draw:text-box>
            <text:p text:style-name="P4"><text:span text:style-name="T30">L’entretien régulier des allées et des terrasses</text:span></text:p>
          </draw:text-box>
        </draw:frame>
        <draw:frame draw:style-name="gr30" draw:text-style-name="P28" draw:layer="layout" svg:width="0.249cm" svg:height="0.28cm" svg:x="7.943cm" svg:y="11.328cm">
          <draw:text-box>
            <text:p text:style-name="P4"><text:span text:style-name="T30">X</text:span></text:p>
          </draw:text-box>
        </draw:frame>
        <draw:frame draw:style-name="gr30" draw:text-style-name="P28" draw:layer="layout" svg:width="0.249cm" svg:height="0.28cm" svg:x="10.395cm" svg:y="11.328cm">
          <draw:text-box>
            <text:p text:style-name="P4"><text:span text:style-name="T30">X</text:span></text:p>
          </draw:text-box>
        </draw:frame>
        <draw:frame draw:style-name="gr30" draw:text-style-name="P28" draw:layer="layout" svg:width="4.486cm" svg:height="0.28cm" svg:x="11.297cm" svg:y="11.324cm">
          <draw:text-box>
            <text:p text:style-name="P4"><text:span text:style-name="T30">Le traitement des arbres et des arbustes</text:span></text:p>
          </draw:text-box>
        </draw:frame>
        <draw:frame draw:style-name="gr30" draw:text-style-name="P28" draw:layer="layout" svg:width="0.249cm" svg:height="0.28cm" svg:x="7.943cm" svg:y="11.956cm">
          <draw:text-box>
            <text:p text:style-name="P4"><text:span text:style-name="T30">X</text:span></text:p>
          </draw:text-box>
        </draw:frame>
        <draw:frame draw:style-name="gr30" draw:text-style-name="P28" draw:layer="layout" svg:width="0.249cm" svg:height="0.28cm" svg:x="10.395cm" svg:y="11.956cm">
          <draw:text-box>
            <text:p text:style-name="P4"><text:span text:style-name="T30">X</text:span></text:p>
          </draw:text-box>
        </draw:frame>
        <draw:frame draw:style-name="gr30" draw:text-style-name="P28" draw:layer="layout" svg:width="4.945cm" svg:height="0.28cm" svg:x="11.297cm" svg:y="11.951cm">
          <draw:text-box>
            <text:p text:style-name="P4"><text:span text:style-name="T30">L’application d’engrais et/ou d’amendements</text:span></text:p>
          </draw:text-box>
        </draw:frame>
        <draw:frame draw:style-name="gr30" draw:text-style-name="P28" draw:layer="layout" svg:width="0.249cm" svg:height="0.28cm" svg:x="7.943cm" svg:y="12.582cm">
          <draw:text-box>
            <text:p text:style-name="P4"><text:span text:style-name="T30">X</text:span></text:p>
          </draw:text-box>
        </draw:frame>
        <draw:frame draw:style-name="gr30" draw:text-style-name="P28" draw:layer="layout" svg:width="0.249cm" svg:height="0.28cm" svg:x="10.395cm" svg:y="12.582cm">
          <draw:text-box>
            <text:p text:style-name="P4"><text:span text:style-name="T30">X</text:span></text:p>
          </draw:text-box>
        </draw:frame>
        <draw:frame draw:style-name="gr30" draw:text-style-name="P28" draw:layer="layout" svg:width="3.765cm" svg:height="0.28cm" svg:x="11.297cm" svg:y="12.578cm">
          <draw:text-box>
            <text:p text:style-name="P4"><text:span text:style-name="T30">L’arrosage manuel des végétaux, </text:span></text:p>
          </draw:text-box>
        </draw:frame>
        <draw:frame draw:style-name="gr30" draw:text-style-name="P28" draw:layer="layout" svg:width="0.249cm" svg:height="0.28cm" svg:x="7.943cm" svg:y="13.209cm">
          <draw:text-box>
            <text:p text:style-name="P4"><text:span text:style-name="T30">X</text:span></text:p>
          </draw:text-box>
        </draw:frame>
        <draw:frame draw:style-name="gr30" draw:text-style-name="P28" draw:layer="layout" svg:width="0.249cm" svg:height="0.28cm" svg:x="10.395cm" svg:y="13.209cm">
          <draw:text-box>
            <text:p text:style-name="P4"><text:span text:style-name="T30">X</text:span></text:p>
          </draw:text-box>
        </draw:frame>
        <draw:frame draw:style-name="gr30" draw:text-style-name="P28" draw:layer="layout" svg:width="0.249cm" svg:height="0.28cm" svg:x="7.943cm" svg:y="13.835cm">
          <draw:text-box>
            <text:p text:style-name="P4"><text:span text:style-name="T30">X</text:span></text:p>
          </draw:text-box>
        </draw:frame>
        <draw:frame draw:style-name="gr30" draw:text-style-name="P28" draw:layer="layout" svg:width="0.249cm" svg:height="0.28cm" svg:x="10.395cm" svg:y="13.835cm">
          <draw:text-box>
            <text:p text:style-name="P4"><text:span text:style-name="T30">X</text:span></text:p>
          </draw:text-box>
        </draw:frame>
        <draw:frame draw:style-name="gr30" draw:text-style-name="P28" draw:layer="layout" svg:width="0.249cm" svg:height="0.28cm" svg:x="7.943cm" svg:y="14.462cm">
          <draw:text-box>
            <text:p text:style-name="P4"><text:span text:style-name="T30">X</text:span></text:p>
          </draw:text-box>
        </draw:frame>
        <draw:frame draw:style-name="gr30" draw:text-style-name="P28" draw:layer="layout" svg:width="0.249cm" svg:height="0.28cm" svg:x="9.116cm" svg:y="14.462cm">
          <draw:text-box>
            <text:p text:style-name="P4"><text:span text:style-name="T30">X</text:span></text:p>
          </draw:text-box>
        </draw:frame>
        <draw:frame draw:style-name="gr30" draw:text-style-name="P28" draw:layer="layout" svg:width="0.249cm" svg:height="0.28cm" svg:x="10.395cm" svg:y="14.462cm">
          <draw:text-box>
            <text:p text:style-name="P4"><text:span text:style-name="T30">X</text:span></text:p>
          </draw:text-box>
        </draw:frame>
        <draw:frame draw:style-name="gr30" draw:text-style-name="P28" draw:layer="layout" svg:width="0.249cm" svg:height="0.28cm" svg:x="7.943cm" svg:y="15.982cm">
          <draw:text-box>
            <text:p text:style-name="P4"><text:span text:style-name="T30">X</text:span></text:p>
          </draw:text-box>
        </draw:frame>
        <draw:frame draw:style-name="gr30" draw:text-style-name="P28" draw:layer="layout" svg:width="0.249cm" svg:height="0.28cm" svg:x="9.116cm" svg:y="15.982cm">
          <draw:text-box>
            <text:p text:style-name="P4"><text:span text:style-name="T30">X</text:span></text:p>
          </draw:text-box>
        </draw:frame>
        <draw:frame draw:style-name="gr30" draw:text-style-name="P28" draw:layer="layout" svg:width="0.249cm" svg:height="0.28cm" svg:x="10.395cm" svg:y="15.982cm">
          <draw:text-box>
            <text:p text:style-name="P4"><text:span text:style-name="T30">X</text:span></text:p>
          </draw:text-box>
        </draw:frame>
        <draw:frame draw:style-name="gr30" draw:text-style-name="P28" draw:layer="layout" svg:width="1.889cm" svg:height="0.28cm" svg:x="11.297cm" svg:y="15.977cm">
          <draw:text-box>
            <text:p text:style-name="P4"><text:span text:style-name="T29">LE BRICOLAGE</text:span></text:p>
          </draw:text-box>
        </draw:frame>
        <draw:frame draw:style-name="gr30" draw:text-style-name="P28" draw:layer="layout" svg:width="0.249cm" svg:height="0.28cm" svg:x="7.943cm" svg:y="16.799cm">
          <draw:text-box>
            <text:p text:style-name="P4"><text:span text:style-name="T30">X</text:span></text:p>
          </draw:text-box>
        </draw:frame>
        <draw:frame draw:style-name="gr30" draw:text-style-name="P28" draw:layer="layout" svg:width="0.249cm" svg:height="0.28cm" svg:x="9.116cm" svg:y="16.799cm">
          <draw:text-box>
            <text:p text:style-name="P4"><text:span text:style-name="T30">X</text:span></text:p>
          </draw:text-box>
        </draw:frame>
        <draw:frame draw:style-name="gr30" draw:text-style-name="P28" draw:layer="layout" svg:width="0.249cm" svg:height="0.28cm" svg:x="10.395cm" svg:y="16.799cm">
          <draw:text-box>
            <text:p text:style-name="P4"><text:span text:style-name="T30">X</text:span></text:p>
          </draw:text-box>
        </draw:frame>
        <draw:frame draw:style-name="gr30" draw:text-style-name="P28" draw:layer="layout" svg:width="0.249cm" svg:height="0.28cm" svg:x="7.943cm" svg:y="18.053cm">
          <draw:text-box>
            <text:p text:style-name="P4"><text:span text:style-name="T30">X</text:span></text:p>
          </draw:text-box>
        </draw:frame>
        <draw:frame draw:style-name="gr30" draw:text-style-name="P28" draw:layer="layout" svg:width="0.249cm" svg:height="0.28cm" svg:x="9.116cm" svg:y="18.053cm">
          <draw:text-box>
            <text:p text:style-name="P4"><text:span text:style-name="T30">X</text:span></text:p>
          </draw:text-box>
        </draw:frame>
        <draw:frame draw:style-name="gr30" draw:text-style-name="P28" draw:layer="layout" svg:width="0.249cm" svg:height="0.28cm" svg:x="10.395cm" svg:y="18.053cm">
          <draw:text-box>
            <text:p text:style-name="P4"><text:span text:style-name="T30">X</text:span></text:p>
          </draw:text-box>
        </draw:frame>
        <draw:frame draw:style-name="gr30" draw:text-style-name="P28" draw:layer="layout" svg:width="0.249cm" svg:height="0.28cm" svg:x="7.943cm" svg:y="18.679cm">
          <draw:text-box>
            <text:p text:style-name="P4"><text:span text:style-name="T30">X</text:span></text:p>
          </draw:text-box>
        </draw:frame>
        <draw:frame draw:style-name="gr30" draw:text-style-name="P28" draw:layer="layout" svg:width="0.249cm" svg:height="0.28cm" svg:x="9.116cm" svg:y="18.679cm">
          <draw:text-box>
            <text:p text:style-name="P4"><text:span text:style-name="T30">X</text:span></text:p>
          </draw:text-box>
        </draw:frame>
        <draw:frame draw:style-name="gr30" draw:text-style-name="P28" draw:layer="layout" svg:width="0.249cm" svg:height="0.28cm" svg:x="10.395cm" svg:y="18.679cm">
          <draw:text-box>
            <text:p text:style-name="P4"><text:span text:style-name="T30">X</text:span></text:p>
          </draw:text-box>
        </draw:frame>
        <draw:frame draw:style-name="gr30" draw:text-style-name="P28" draw:layer="layout" svg:width="0.249cm" svg:height="0.28cm" svg:x="7.943cm" svg:y="19.327cm">
          <draw:text-box>
            <text:p text:style-name="P4"><text:span text:style-name="T30">X</text:span></text:p>
          </draw:text-box>
        </draw:frame>
        <draw:frame draw:style-name="gr30" draw:text-style-name="P28" draw:layer="layout" svg:width="0.249cm" svg:height="0.28cm" svg:x="9.116cm" svg:y="19.327cm">
          <draw:text-box>
            <text:p text:style-name="P4"><text:span text:style-name="T30">X</text:span></text:p>
          </draw:text-box>
        </draw:frame>
        <draw:frame draw:style-name="gr30" draw:text-style-name="P28" draw:layer="layout" svg:width="0.249cm" svg:height="0.28cm" svg:x="10.395cm" svg:y="19.327cm">
          <draw:text-box>
            <text:p text:style-name="P4"><text:span text:style-name="T30">X</text:span></text:p>
          </draw:text-box>
        </draw:frame>
        <draw:frame draw:style-name="gr30" draw:text-style-name="P28" draw:layer="layout" svg:width="1.418cm" svg:height="0.28cm" svg:x="8.608cm" svg:y="27.926cm">
          <draw:text-box>
            <text:p text:style-name="P4"><text:span text:style-name="T35">www.apef.fr</text:span></text:p>
          </draw:text-box>
        </draw:frame>
        <draw:frame draw:style-name="gr30" draw:text-style-name="P28" draw:layer="layout" svg:width="2.306cm" svg:height="0.28cm" svg:x="1.816cm" svg:y="6.93cm">
          <draw:text-box>
            <text:p text:style-name="P4"><text:span text:style-name="T29">COURSES / REPAS</text:span></text:p>
          </draw:text-box>
        </draw:frame>
        <draw:frame draw:style-name="gr32" draw:text-style-name="P30" draw:layer="layout" svg:width="4.709cm" svg:height="0.509cm" svg:x="12.876cm" svg:y="2.77cm">
          <draw:text-box>
            <text:p text:style-name="P4"><text:span text:style-name="T36">Jardinage / Bricolage </text:span></text:p>
          </draw:text-box>
        </draw:frame>
        <draw:frame draw:style-name="gr30" draw:text-style-name="P28" draw:layer="layout" svg:width="4.984cm" svg:height="0.28cm" svg:x="1.816cm" svg:y="4.423cm">
          <draw:text-box>
            <text:p text:style-name="P4"><text:span text:style-name="T29">DEPLACEMENTS / ACCOMPAGNEMENTS</text:span></text:p>
          </draw:text-box>
        </draw:frame>
        <draw:frame draw:style-name="gr30" draw:text-style-name="P28" draw:layer="layout" svg:width="1.237cm" svg:height="0.28cm" svg:x="1.816cm" svg:y="8.81cm">
          <draw:text-box>
            <text:p text:style-name="P4"><text:span text:style-name="T29">SOMMEIL </text:span></text:p>
          </draw:text-box>
        </draw:frame>
        <draw:frame draw:style-name="gr30" draw:text-style-name="P28" draw:layer="layout" svg:width="4.322cm" svg:height="0.28cm" svg:x="1.816cm" svg:y="10.689cm">
          <draw:text-box>
            <text:p text:style-name="P4"><text:span text:style-name="T29">SOINS D'HYGIENE ET DE CONFORT</text:span></text:p>
          </draw:text-box>
        </draw:frame>
        <draw:frame draw:style-name="gr30" draw:text-style-name="P28" draw:layer="layout" svg:width="7.277cm" svg:height="0.28cm" svg:x="11.297cm" svg:y="19.92cm">
          <draw:text-box>
            <text:p text:style-name="P4"><text:span text:style-name="T30">Petites retouches de joints de silicone dans la salle de bain (sans </text:span></text:p>
          </draw:text-box>
        </draw:frame>
        <draw:frame draw:style-name="gr30" draw:text-style-name="P28" draw:layer="layout" svg:width="1.252cm" svg:height="0.28cm" svg:x="11.297cm" svg:y="20.229cm">
          <draw:text-box>
            <text:p text:style-name="P4"><text:span text:style-name="T30">démontage</text:span></text:p>
          </draw:text-box>
        </draw:frame>
        <draw:frame draw:style-name="gr30" draw:text-style-name="P28" draw:layer="layout" svg:width="7.624cm" svg:height="0.28cm" svg:x="11.297cm" svg:y="21.003cm">
          <draw:text-box>
            <text:p text:style-name="P4"><text:span text:style-name="T30">Installer des équipements de sécurité (capteur, détecteurs de fumée)</text:span></text:p>
          </draw:text-box>
        </draw:frame>
        <draw:frame draw:style-name="gr30" draw:text-style-name="P28" draw:layer="layout" svg:width="5.404cm" svg:height="0.28cm" svg:x="1.816cm" svg:y="17.412cm">
          <draw:text-box>
            <text:p text:style-name="P4"><text:span text:style-name="T29">ENTRETIEN DU CADRE DE VIE DE L'ENFANT</text:span></text:p>
          </draw:text-box>
        </draw:frame>
        <draw:frame draw:style-name="gr30" draw:text-style-name="P28" draw:layer="layout" svg:width="6.527cm" svg:height="0.28cm" svg:x="11.297cm" svg:y="13.814cm">
          <draw:text-box>
            <text:p text:style-name="P4"><text:span text:style-name="T30">L’entretien des plantes de balcons, <text:s/>terrasses et jardinières</text:span></text:p>
          </draw:text-box>
        </draw:frame>
        <draw:frame draw:style-name="gr30" draw:text-style-name="P28" draw:layer="layout" svg:width="6.958cm" svg:height="0.28cm" svg:x="11.297cm" svg:y="14.932cm">
          <draw:text-box>
            <text:p text:style-name="P4"><text:span text:style-name="T30">La cueillette des fruits et légumes à des fins de consommation </text:span></text:p>
          </draw:text-box>
        </draw:frame>
        <draw:frame draw:style-name="gr30" draw:text-style-name="P28" draw:layer="layout" svg:width="1.293cm" svg:height="0.28cm" svg:x="11.297cm" svg:y="15.241cm">
          <draw:text-box>
            <text:p text:style-name="P4"><text:span text:style-name="T30">personnelle</text:span></text:p>
          </draw:text-box>
        </draw:frame>
        <draw:frame draw:style-name="gr30" draw:text-style-name="P28" draw:layer="layout" svg:width="4.582cm" svg:height="0.28cm" svg:x="1.816cm" svg:y="15.114cm">
          <draw:text-box>
            <text:p text:style-name="P4"><text:span text:style-name="T29">DEVELOPPEMENT / APPRENTISSAGE</text:span></text:p>
          </draw:text-box>
        </draw:frame>
        <draw:frame draw:style-name="gr30" draw:text-style-name="P28" draw:layer="layout" svg:width="1.626cm" svg:height="0.28cm" svg:x="11.297cm" svg:y="14.441cm">
          <draw:text-box>
            <text:p text:style-name="P4"><text:span text:style-name="T29">LE POTAGER</text:span></text:p>
          </draw:text-box>
        </draw:frame>
        <draw:frame draw:style-name="gr30" draw:text-style-name="P28" draw:layer="layout" svg:width="4.416cm" svg:height="0.28cm" svg:x="11.297cm" svg:y="16.782cm">
          <draw:text-box>
            <text:p text:style-name="P4"><text:span text:style-name="T30">Démonter, monter des meubles simples</text:span></text:p>
          </draw:text-box>
        </draw:frame>
        <draw:frame draw:style-name="gr30" draw:text-style-name="P28" draw:layer="layout" svg:width="4.959cm" svg:height="0.28cm" svg:x="11.297cm" svg:y="17.408cm">
          <draw:text-box>
            <text:p text:style-name="P4"><text:span text:style-name="T30">Poser des étagères ou des tringles à rideaux</text:span></text:p>
          </draw:text-box>
        </draw:frame>
        <draw:frame draw:style-name="gr30" draw:text-style-name="P28" draw:layer="layout" svg:width="5.34cm" svg:height="0.28cm" svg:x="11.297cm" svg:y="18.036cm">
          <draw:text-box>
            <text:p text:style-name="P4"><text:span text:style-name="T30">Fixer un porte manteau, un abat jour, d'un cadre</text:span></text:p>
          </draw:text-box>
        </draw:frame>
        <draw:frame draw:style-name="gr30" draw:text-style-name="P28" draw:layer="layout" svg:width="7.471cm" svg:height="0.28cm" svg:x="11.297cm" svg:y="18.662cm">
          <draw:text-box>
            <text:p text:style-name="P4"><text:span text:style-name="T30">Resserrer une poignée de porte, remettre une latte de sommier, etc</text:span></text:p>
          </draw:text-box>
        </draw:frame>
        <draw:frame draw:style-name="gr30" draw:text-style-name="P28" draw:layer="layout" svg:width="7.278cm" svg:height="0.28cm" svg:x="11.297cm" svg:y="19.31cm">
          <draw:text-box>
            <text:p text:style-name="P4"><text:span text:style-name="T30">Aider au déplacement/installation de petit mobilier dans une pièce</text:span></text:p>
          </draw:text-box>
        </draw:frame>
        <draw:frame draw:style-name="gr30" draw:text-style-name="P28" draw:layer="layout" svg:width="2.293cm" svg:height="0.28cm" svg:x="11.297cm" svg:y="21.681cm">
          <draw:text-box>
            <text:p text:style-name="P4"><text:span text:style-name="T31">La taille des fruitiers,</text:span></text:p>
          </draw:text-box>
        </draw:frame>
        <draw:frame draw:style-name="gr30" draw:text-style-name="P28" draw:layer="layout" svg:width="1.501cm" svg:height="0.28cm" svg:x="13.829cm" svg:y="21.681cm">
          <draw:text-box>
            <text:p text:style-name="P4"><text:span text:style-name="T31">des rosiers et</text:span></text:p>
          </draw:text-box>
        </draw:frame>
        <draw:frame draw:style-name="gr30" draw:text-style-name="P28" draw:layer="layout" svg:width="3.459cm" svg:height="0.28cm" svg:x="15.531cm" svg:y="21.681cm">
          <draw:text-box>
            <text:p text:style-name="P4"><text:span text:style-name="T31">des plantes grimpantes dans le</text:span></text:p>
          </draw:text-box>
        </draw:frame>
        <draw:frame draw:style-name="gr30" draw:text-style-name="P28" draw:layer="layout" svg:width="0.821cm" svg:height="0.28cm" svg:x="11.297cm" svg:y="22.129cm">
          <draw:text-box>
            <text:p text:style-name="P4"><text:span text:style-name="T31">respect</text:span></text:p>
          </draw:text-box>
        </draw:frame>
        <draw:frame draw:style-name="gr30" draw:text-style-name="P28" draw:layer="layout" svg:width="0.28cm" svg:height="0.28cm" svg:x="12.309cm" svg:y="22.129cm">
          <draw:text-box>
            <text:p text:style-name="P4"><text:span text:style-name="T31">du</text:span></text:p>
          </draw:text-box>
        </draw:frame>
        <draw:frame draw:style-name="gr30" draw:text-style-name="P28" draw:layer="layout" svg:width="0.696cm" svg:height="0.28cm" svg:x="12.779cm" svg:y="22.129cm">
          <draw:text-box>
            <text:p text:style-name="P4"><text:span text:style-name="T31">décret</text:span></text:p>
          </draw:text-box>
        </draw:frame>
        <draw:frame draw:style-name="gr30" draw:text-style-name="P28" draw:layer="layout" svg:width="0.28cm" svg:height="0.28cm" svg:x="13.663cm" svg:y="22.129cm">
          <draw:text-box>
            <text:p text:style-name="P4"><text:span text:style-name="T31">du</text:span></text:p>
          </draw:text-box>
        </draw:frame>
        <draw:frame draw:style-name="gr30" draw:text-style-name="P28" draw:layer="layout" svg:width="0.249cm" svg:height="0.28cm" svg:x="14.133cm" svg:y="22.129cm">
          <draw:text-box>
            <text:p text:style-name="P4"><text:span text:style-name="T31">1</text:span></text:p>
          </draw:text-box>
        </draw:frame>
        <draw:frame draw:style-name="gr36" draw:text-style-name="P33" draw:layer="layout" svg:width="0.164cm" svg:height="0.183cm" svg:x="14.273cm" svg:y="22.083cm">
          <draw:text-box>
            <text:p text:style-name="P4"><text:span text:style-name="T37">er</text:span></text:p>
          </draw:text-box>
        </draw:frame>
        <draw:frame draw:style-name="gr30" draw:text-style-name="P28" draw:layer="layout" svg:width="1.182cm" svg:height="0.28cm" svg:x="14.607cm" svg:y="22.129cm">
          <draw:text-box>
            <text:p text:style-name="P4"><text:span text:style-name="T31">septembre</text:span></text:p>
          </draw:text-box>
        </draw:frame>
        <draw:frame draw:style-name="gr30" draw:text-style-name="P28" draw:layer="layout" svg:width="0.558cm" svg:height="0.28cm" svg:x="15.984cm" svg:y="22.129cm">
          <draw:text-box>
            <text:p text:style-name="P4"><text:span text:style-name="T31">2004</text:span></text:p>
          </draw:text-box>
        </draw:frame>
        <draw:frame draw:style-name="gr30" draw:text-style-name="P28" draw:layer="layout" svg:width="1.296cm" svg:height="0.28cm" svg:x="16.729cm" svg:y="22.129cm">
          <draw:text-box>
            <text:p text:style-name="P4"><text:span text:style-name="T31">n°2004-924</text:span></text:p>
          </draw:text-box>
        </draw:frame>
        <draw:frame draw:style-name="gr30" draw:text-style-name="P28" draw:layer="layout" svg:width="0.613cm" svg:height="0.28cm" svg:x="18.224cm" svg:y="22.129cm">
          <draw:text-box>
            <text:p text:style-name="P4"><text:span text:style-name="T31">relatif</text:span></text:p>
          </draw:text-box>
        </draw:frame>
        <draw:frame draw:style-name="gr30" draw:text-style-name="P28" draw:layer="layout" svg:width="0.249cm" svg:height="0.28cm" svg:x="19.025cm" svg:y="22.129cm">
          <draw:text-box>
            <text:p text:style-name="P4"><text:span text:style-name="T31">à</text:span></text:p>
          </draw:text-box>
        </draw:frame>
        <draw:frame draw:style-name="gr30" draw:text-style-name="P28" draw:layer="layout" svg:width="4.209cm" svg:height="0.28cm" svg:x="11.297cm" svg:y="22.527cm">
          <draw:text-box>
            <text:p text:style-name="P4"><text:span text:style-name="T31">l’utilisation des équipements de travail</text:span></text:p>
          </draw:text-box>
        </draw:frame>
        <draw:frame draw:style-name="gr30" draw:text-style-name="P28" draw:layer="layout" svg:width="2.681cm" svg:height="0.28cm" svg:x="15.794cm" svg:y="22.527cm">
          <draw:text-box>
            <text:p text:style-name="P4"><text:span text:style-name="T31">mis à la disposition pour</text:span></text:p>
          </draw:text-box>
        </draw:frame>
        <draw:frame draw:style-name="gr30" draw:text-style-name="P28" draw:layer="layout" svg:width="0.405cm" svg:height="0.28cm" svg:x="18.758cm" svg:y="22.527cm">
          <draw:text-box>
            <text:p text:style-name="P4"><text:span text:style-name="T31">des</text:span></text:p>
          </draw:text-box>
        </draw:frame>
        <draw:frame draw:style-name="gr30" draw:text-style-name="P28" draw:layer="layout" svg:width="3.542cm" svg:height="0.28cm" svg:x="11.297cm" svg:y="22.925cm">
          <draw:text-box>
            <text:p text:style-name="P4"><text:span text:style-name="T31">travaux temporaires en hauteur.</text:span></text:p>
          </draw:text-box>
        </draw:frame>
        <draw:polygon draw:style-name="gr37" draw:text-style-name="P34" draw:layer="layout" svg:width="1.092cm" svg:height="0.026cm" svg:x="11.297cm" svg:y="23.528cm" svg:viewBox="0 0 1093 27" draw:points="0,0 1093,0 1093,27 0,27">
          <text:p/>
        </draw:polygon>
        <draw:frame draw:style-name="gr30" draw:text-style-name="P28" draw:layer="layout" svg:width="1.098cm" svg:height="0.28cm" svg:x="11.297cm" svg:y="23.277cm">
          <draw:text-box>
            <text:p text:style-name="P4"><text:span text:style-name="T38">Attention</text:span></text:p>
          </draw:text-box>
        </draw:frame>
        <draw:frame draw:style-name="gr30" draw:text-style-name="P28" draw:layer="layout" svg:width="0.249cm" svg:height="0.28cm" svg:x="12.597cm" svg:y="23.277cm">
          <draw:text-box>
            <text:p text:style-name="P4"><text:span text:style-name="T31">:</text:span></text:p>
          </draw:text-box>
        </draw:frame>
        <draw:frame draw:style-name="gr30" draw:text-style-name="P28" draw:layer="layout" svg:width="0.28cm" svg:height="0.28cm" svg:x="12.872cm" svg:y="23.277cm">
          <draw:text-box>
            <text:p text:style-name="P4"><text:span text:style-name="T31">La</text:span></text:p>
          </draw:text-box>
        </draw:frame>
        <draw:frame draw:style-name="gr30" draw:text-style-name="P28" draw:layer="layout" svg:width="0.516cm" svg:height="0.28cm" svg:x="13.359cm" svg:y="23.277cm">
          <draw:text-box>
            <text:p text:style-name="P4"><text:span text:style-name="T31">taille</text:span></text:p>
          </draw:text-box>
        </draw:frame>
        <draw:frame draw:style-name="gr30" draw:text-style-name="P28" draw:layer="layout" svg:width="0.28cm" svg:height="0.28cm" svg:x="14.078cm" svg:y="23.277cm">
          <draw:text-box>
            <text:p text:style-name="P4"><text:span text:style-name="T31">ou</text:span></text:p>
          </draw:text-box>
        </draw:frame>
        <draw:frame draw:style-name="gr30" draw:text-style-name="P28" draw:layer="layout" svg:width="1.002cm" svg:height="0.28cm" svg:x="14.565cm" svg:y="23.277cm">
          <draw:text-box>
            <text:p text:style-name="P4"><text:span text:style-name="T31">l’élagage</text:span></text:p>
          </draw:text-box>
        </draw:frame>
        <draw:frame draw:style-name="gr30" draw:text-style-name="P28" draw:layer="layout" svg:width="1.154cm" svg:height="0.28cm" svg:x="15.777cm" svg:y="23.277cm">
          <draw:text-box>
            <text:p text:style-name="P4"><text:span text:style-name="T31">d’arbustes</text:span></text:p>
          </draw:text-box>
        </draw:frame>
        <draw:frame draw:style-name="gr30" draw:text-style-name="P28" draw:layer="layout" svg:width="0.28cm" svg:height="0.28cm" svg:x="17.144cm" svg:y="23.277cm">
          <draw:text-box>
            <text:p text:style-name="P4"><text:span text:style-name="T31">ne</text:span></text:p>
          </draw:text-box>
        </draw:frame>
        <draw:frame draw:style-name="gr30" draw:text-style-name="P28" draw:layer="layout" svg:width="0.891cm" svg:height="0.28cm" svg:x="17.631cm" svg:y="23.277cm">
          <draw:text-box>
            <text:p text:style-name="P4"><text:span text:style-name="T31">peuvent</text:span></text:p>
          </draw:text-box>
        </draw:frame>
        <draw:frame draw:style-name="gr30" draw:text-style-name="P28" draw:layer="layout" svg:width="0.432cm" svg:height="0.28cm" svg:x="18.733cm" svg:y="23.277cm">
          <draw:text-box>
            <text:p text:style-name="P4"><text:span text:style-name="T31">être</text:span></text:p>
          </draw:text-box>
        </draw:frame>
        <draw:frame draw:style-name="gr30" draw:text-style-name="P28" draw:layer="layout" svg:width="7.763cm" svg:height="0.28cm" svg:x="11.297cm" svg:y="23.658cm">
          <draw:text-box>
            <text:p text:style-name="P4"><text:span text:style-name="T31">considérés comme travaux de petit jardinage que dans la mesure où il</text:span></text:p>
          </draw:text-box>
        </draw:frame>
        <draw:frame draw:style-name="gr30" draw:text-style-name="P28" draw:layer="layout" svg:width="0.585cm" svg:height="0.28cm" svg:x="11.297cm" svg:y="24.048cm">
          <draw:text-box>
            <text:p text:style-name="P4"><text:span text:style-name="T31">s’agit</text:span></text:p>
          </draw:text-box>
        </draw:frame>
        <draw:frame draw:style-name="gr30" draw:text-style-name="P28" draw:layer="layout" svg:width="1.279cm" svg:height="0.28cm" svg:x="12.11cm" svg:y="24.048cm">
          <draw:text-box>
            <text:p text:style-name="P4"><text:span text:style-name="T38">d’entretien</text:span></text:p>
          </draw:text-box>
        </draw:frame>
        <draw:frame draw:style-name="gr30" draw:text-style-name="P28" draw:layer="layout" svg:width="0.918cm" svg:height="0.28cm" svg:x="13.617cm" svg:y="24.048cm">
          <draw:text-box>
            <text:p text:style-name="P4"><text:span text:style-name="T38">courant</text:span></text:p>
          </draw:text-box>
        </draw:frame>
        <draw:frame draw:style-name="gr30" draw:text-style-name="P28" draw:layer="layout" svg:width="0.96cm" svg:height="0.28cm" svg:x="14.765cm" svg:y="24.048cm">
          <draw:text-box>
            <text:p text:style-name="P4"><text:span text:style-name="T38">effectué</text:span></text:p>
          </draw:text-box>
        </draw:frame>
        <draw:frame draw:style-name="gr30" draw:text-style-name="P28" draw:layer="layout" svg:width="0.249cm" svg:height="0.28cm" svg:x="15.963cm" svg:y="24.048cm">
          <draw:text-box>
            <text:p text:style-name="P4"><text:span text:style-name="T38">à</text:span></text:p>
          </draw:text-box>
        </draw:frame>
        <draw:frame draw:style-name="gr30" draw:text-style-name="P28" draw:layer="layout" svg:width="0.918cm" svg:height="0.28cm" svg:x="16.331cm" svg:y="24.048cm">
          <draw:text-box>
            <text:p text:style-name="P4"><text:span text:style-name="T38">hauteur</text:span></text:p>
          </draw:text-box>
        </draw:frame>
        <draw:frame draw:style-name="gr30" draw:text-style-name="P28" draw:layer="layout" svg:width="1.181cm" svg:height="0.28cm" svg:x="17.483cm" svg:y="24.048cm">
          <draw:text-box>
            <text:p text:style-name="P4"><text:span text:style-name="T38">d’homme</text:span><text:span text:style-name="T31">,</text:span></text:p>
          </draw:text-box>
        </draw:frame>
        <draw:frame draw:style-name="gr30" draw:text-style-name="P28" draw:layer="layout" svg:width="0.28cm" svg:height="0.28cm" svg:x="18.885cm" svg:y="24.048cm">
          <draw:text-box>
            <text:p text:style-name="P4"><text:span text:style-name="T31">ne</text:span></text:p>
          </draw:text-box>
        </draw:frame>
        <draw:frame draw:style-name="gr30" draw:text-style-name="P28" draw:layer="layout" svg:width="1.265cm" svg:height="0.28cm" svg:x="11.297cm" svg:y="24.433cm">
          <draw:text-box>
            <text:p text:style-name="P4"><text:span text:style-name="T31">nécessitant</text:span></text:p>
          </draw:text-box>
        </draw:frame>
        <draw:frame draw:style-name="gr30" draw:text-style-name="P28" draw:layer="layout" svg:width="2.168cm" svg:height="0.28cm" svg:x="12.711cm" svg:y="24.433cm">
          <draw:text-box>
            <text:p text:style-name="P4"><text:span text:style-name="T31">pas le déplacement</text:span></text:p>
          </draw:text-box>
        </draw:frame>
        <draw:frame draw:style-name="gr30" draw:text-style-name="P28" draw:layer="layout" svg:width="1.696cm" svg:height="0.28cm" svg:x="15.176cm" svg:y="24.433cm">
          <draw:text-box>
            <text:p text:style-name="P4"><text:span text:style-name="T31">de l’intervenant</text:span></text:p>
          </draw:text-box>
        </draw:frame>
        <draw:frame draw:style-name="gr30" draw:text-style-name="P28" draw:layer="layout" svg:width="1.585cm" svg:height="0.28cm" svg:x="17.093cm" svg:y="24.433cm">
          <draw:text-box>
            <text:p text:style-name="P4"><text:span text:style-name="T31">dans l’arbre et</text:span></text:p>
          </draw:text-box>
        </draw:frame>
        <draw:frame draw:style-name="gr30" draw:text-style-name="P28" draw:layer="layout" svg:width="0.249cm" svg:height="0.28cm" svg:x="18.97cm" svg:y="24.433cm">
          <draw:text-box>
            <text:p text:style-name="P4"><text:span text:style-name="T31">le</text:span></text:p>
          </draw:text-box>
        </draw:frame>
        <draw:frame draw:style-name="gr30" draw:text-style-name="P28" draw:layer="layout" svg:width="6.735cm" svg:height="0.28cm" svg:x="11.297cm" svg:y="24.814cm">
          <draw:text-box>
            <text:p text:style-name="P4"><text:span text:style-name="T31">matériel adéquat (cordes et harnais, évacuation par camion).</text:span></text:p>
          </draw:text-box>
        </draw:frame>
        <draw:frame draw:style-name="gr32" draw:text-style-name="P30" draw:layer="layout" svg:width="3.734cm" svg:height="0.509cm" svg:x="2.764cm" svg:y="2.77cm">
          <draw:text-box>
            <text:p text:style-name="P4"><text:span text:style-name="T39">Garde d'enfants *</text:span></text:p>
          </draw:text-box>
        </draw:frame>
        <draw:frame draw:style-name="gr30" draw:text-style-name="P28" draw:layer="layout" svg:width="5.242cm" svg:height="0.28cm" svg:x="1.816cm" svg:y="5.045cm">
          <draw:text-box>
            <text:p text:style-name="P4"><text:span text:style-name="T30">Amener et aller chercher à l'école, à la garderie</text:span></text:p>
          </draw:text-box>
        </draw:frame>
        <draw:frame draw:style-name="gr30" draw:text-style-name="P28" draw:layer="layout" svg:width="4.292cm" svg:height="0.28cm" svg:x="1.816cm" svg:y="19.818cm">
          <draw:text-box>
            <text:p text:style-name="P4"><text:span text:style-name="T31">* <text:s/>3 enfants maxumum par intervention</text:span></text:p>
          </draw:text-box>
        </draw:frame>
        <draw:frame draw:style-name="gr30" draw:text-style-name="P28" draw:layer="layout" svg:width="10.116cm" svg:height="0.28cm" svg:x="1.816cm" svg:y="20.673cm">
          <draw:text-box>
            <text:p text:style-name="P4"><text:span text:style-name="T31">** <text:s/>Formule <text:s/>relevant <text:s/>du <text:s/>régime <text:s/>de <text:s/>la <text:s/>déclaration <text:s/>pour <text:s/>les <text:s/>enfants <text:s/>de <text:s/>+ <text:s/>3 <text:s/>ans <text:s/>et <text:s/>de </text:span></text:p>
          </draw:text-box>
        </draw:frame>
        <draw:frame draw:style-name="gr30" draw:text-style-name="P28" draw:layer="layout" svg:width="1.924cm" svg:height="0.28cm" svg:x="1.816cm" svg:y="20.995cm">
          <draw:text-box>
            <text:p text:style-name="P4"><text:span text:style-name="T31">l ' a g r é m e n t <text:s/></text:span></text:p>
          </draw:text-box>
        </draw:frame>
        <draw:frame draw:style-name="gr30" draw:text-style-name="P28" draw:layer="layout" svg:width="0.849cm" svg:height="0.28cm" svg:x="3.134cm" svg:y="20.995cm">
          <draw:text-box>
            <text:p text:style-name="P4"><text:span text:style-name="T31">p o u r <text:s/></text:span></text:p>
          </draw:text-box>
        </draw:frame>
        <draw:frame draw:style-name="gr30" draw:text-style-name="P28" draw:layer="layout" svg:width="0.599cm" svg:height="0.28cm" svg:x="3.795cm" svg:y="20.995cm">
          <draw:text-box>
            <text:p text:style-name="P4"><text:span text:style-name="T31">l e s <text:s/></text:span></text:p>
          </draw:text-box>
        </draw:frame>
        <draw:frame draw:style-name="gr30" draw:text-style-name="P28" draw:layer="layout" svg:width="1.376cm" svg:height="0.28cm" svg:x="4.273cm" svg:y="20.995cm">
          <draw:text-box>
            <text:p text:style-name="P4"><text:span text:style-name="T31">e n f a n t s <text:s/></text:span></text:p>
          </draw:text-box>
        </draw:frame>
        <draw:frame draw:style-name="gr30" draw:text-style-name="P28" draw:layer="layout" svg:width="0.488cm" svg:height="0.28cm" svg:x="5.255cm" svg:y="20.995cm">
          <draw:text-box>
            <text:p text:style-name="P4"><text:span text:style-name="T31">d e <text:s/></text:span></text:p>
          </draw:text-box>
        </draw:frame>
        <draw:frame draw:style-name="gr30" draw:text-style-name="P28" draw:layer="layout" svg:width="0.249cm" svg:height="0.28cm" svg:x="5.692cm" svg:y="20.995cm">
          <draw:text-box>
            <text:p text:style-name="P4"><text:span text:style-name="T31">- <text:s/></text:span></text:p>
          </draw:text-box>
        </draw:frame>
        <draw:frame draw:style-name="gr30" draw:text-style-name="P28" draw:layer="layout" svg:width="0.28cm" svg:height="0.28cm" svg:x="5.934cm" svg:y="20.995cm">
          <draw:text-box>
            <text:p text:style-name="P4"><text:span text:style-name="T31">3 <text:s/></text:span></text:p>
          </draw:text-box>
        </draw:frame>
        <draw:frame draw:style-name="gr30" draw:text-style-name="P28" draw:layer="layout" svg:width="0.682cm" svg:height="0.28cm" svg:x="6.23cm" svg:y="20.995cm">
          <draw:text-box>
            <text:p text:style-name="P4"><text:span text:style-name="T31">a n s <text:s/></text:span></text:p>
          </draw:text-box>
        </draw:frame>
        <draw:frame draw:style-name="gr30" draw:text-style-name="P28" draw:layer="layout" svg:width="0.849cm" svg:height="0.28cm" svg:x="6.794cm" svg:y="20.995cm">
          <draw:text-box>
            <text:p text:style-name="P4"><text:span text:style-name="T31">p o u r <text:s/></text:span></text:p>
          </draw:text-box>
        </draw:frame>
        <draw:frame draw:style-name="gr30" draw:text-style-name="P28" draw:layer="layout" svg:width="0.405cm" svg:height="0.28cm" svg:x="7.46cm" svg:y="20.995cm">
          <draw:text-box>
            <text:p text:style-name="P4"><text:span text:style-name="T31">l a <text:s/></text:span></text:p>
          </draw:text-box>
        </draw:frame>
        <draw:frame draw:style-name="gr30" draw:text-style-name="P28" draw:layer="layout" svg:width="1.057cm" svg:height="0.28cm" svg:x="7.811cm" svg:y="20.995cm">
          <draw:text-box>
            <text:p text:style-name="P4"><text:span text:style-name="T31">g a r d e <text:s/></text:span></text:p>
          </draw:text-box>
        </draw:frame>
        <draw:frame draw:style-name="gr30" draw:text-style-name="P28" draw:layer="layout" svg:width="0.418cm" svg:height="0.28cm" svg:x="8.616cm" svg:y="20.995cm">
          <draw:text-box>
            <text:p text:style-name="P4"><text:span text:style-name="T31">e t <text:s/></text:span></text:p>
          </draw:text-box>
        </draw:frame>
        <draw:frame draw:style-name="gr30" draw:text-style-name="P28" draw:layer="layout" svg:width="2.16cm" svg:height="0.28cm" svg:x="8.981cm" svg:y="20.995cm">
          <draw:text-box>
            <text:p text:style-name="P4"><text:span text:style-name="T31">l'accompagnement </text:span></text:p>
          </draw:text-box>
        </draw:frame>
        <draw:frame draw:style-name="gr30" draw:text-style-name="P28" draw:layer="layout" svg:width="1.147cm" svg:height="0.28cm" svg:x="1.816cm" svg:y="21.317cm">
          <draw:text-box>
            <text:p text:style-name="P4"><text:span text:style-name="T31">d'enfants. </text:span></text:p>
          </draw:text-box>
        </draw:frame>
        <draw:frame draw:style-name="gr30" draw:text-style-name="P28" draw:layer="layout" svg:width="9.199cm" svg:height="0.28cm" svg:x="1.816cm" svg:y="21.638cm">
          <draw:text-box>
            <text:p text:style-name="P4"><text:span text:style-name="T31">*** Formule relevant du régime de l'agrément en mode prestataire pour les enfants </text:span></text:p>
          </draw:text-box>
        </draw:frame>
        <draw:frame draw:style-name="gr30" draw:text-style-name="P28" draw:layer="layout" svg:width="10.06cm" svg:height="0.28cm" svg:x="1.816cm" svg:y="21.96cm">
          <draw:text-box>
            <text:p text:style-name="P4"><text:span text:style-name="T31">de <text:s/>- <text:s/>18 <text:s/>ans <text:s/>en <text:s/>situation <text:s/>de <text:s/>handicap. <text:s/>Sont <text:s/>exclus <text:s/>les <text:s/>actes <text:s/>d'assistance <text:s/>de <text:s/>la <text:s/>vie </text:span></text:p>
          </draw:text-box>
        </draw:frame>
        <draw:frame draw:style-name="gr30" draw:text-style-name="P28" draw:layer="layout" svg:width="1.363cm" svg:height="0.28cm" svg:x="1.816cm" svg:y="22.282cm">
          <draw:text-box>
            <text:p text:style-name="P4"><text:span text:style-name="T31">quotidienne.</text:span></text:p>
          </draw:text-box>
        </draw:frame>
        <draw:frame draw:style-name="gr30" draw:text-style-name="P28" draw:layer="layout" svg:width="0.363cm" svg:height="0.28cm" svg:x="1.816cm" svg:y="22.604cm">
          <draw:text-box>
            <text:p text:style-name="P4"><text:span text:style-name="T31">*** </text:span></text:p>
          </draw:text-box>
        </draw:frame>
        <draw:frame draw:style-name="gr30" draw:text-style-name="P28" draw:layer="layout" svg:width="0.987cm" svg:height="0.28cm" svg:x="2.219cm" svg:y="22.604cm">
          <draw:text-box>
            <text:p text:style-name="P4"><text:span text:style-name="T31">Formule </text:span></text:p>
          </draw:text-box>
        </draw:frame>
        <draw:frame draw:style-name="gr30" draw:text-style-name="P28" draw:layer="layout" svg:width="1.029cm" svg:height="0.28cm" svg:x="3.248cm" svg:y="22.604cm">
          <draw:text-box>
            <text:p text:style-name="P4"><text:span text:style-name="T31">couvrant </text:span></text:p>
          </draw:text-box>
        </draw:frame>
        <draw:frame draw:style-name="gr30" draw:text-style-name="P28" draw:layer="layout" svg:width="0.266cm" svg:height="0.28cm" svg:x="4.332cm" svg:y="22.604cm">
          <draw:text-box>
            <text:p text:style-name="P4"><text:span text:style-name="T31">la </text:span></text:p>
          </draw:text-box>
        </draw:frame>
        <draw:frame draw:style-name="gr30" draw:text-style-name="P28" draw:layer="layout" svg:width="0.71cm" svg:height="0.28cm" svg:x="4.636cm" svg:y="22.604cm">
          <draw:text-box>
            <text:p text:style-name="P4"><text:span text:style-name="T31">garde </text:span></text:p>
          </draw:text-box>
        </draw:frame>
        <draw:frame draw:style-name="gr30" draw:text-style-name="P28" draw:layer="layout" svg:width="1.077cm" svg:height="0.28cm" svg:x="5.394cm" svg:y="22.604cm">
          <draw:text-box>
            <text:p text:style-name="P4"><text:span text:style-name="T31">d'enfants </text:span></text:p>
          </draw:text-box>
        </draw:frame>
        <draw:frame draw:style-name="gr30" draw:text-style-name="P28" draw:layer="layout" svg:width="0.349cm" svg:height="0.28cm" svg:x="6.516cm" svg:y="22.604cm">
          <draw:text-box>
            <text:p text:style-name="P4"><text:span text:style-name="T31">de </text:span></text:p>
          </draw:text-box>
        </draw:frame>
        <draw:frame draw:style-name="gr30" draw:text-style-name="P28" draw:layer="layout" svg:width="0.28cm" svg:height="0.28cm" svg:x="6.912cm" svg:y="22.604cm">
          <draw:text-box>
            <text:p text:style-name="P4"><text:span text:style-name="T31">2, </text:span></text:p>
          </draw:text-box>
        </draw:frame>
        <draw:frame draw:style-name="gr30" draw:text-style-name="P28" draw:layer="layout" svg:width="0.474cm" svg:height="0.28cm" svg:x="7.23cm" svg:y="22.604cm">
          <draw:text-box>
            <text:p text:style-name="P4"><text:span text:style-name="T31">voir </text:span></text:p>
          </draw:text-box>
        </draw:frame>
        <draw:frame draw:style-name="gr30" draw:text-style-name="P28" draw:layer="layout" svg:width="0.249cm" svg:height="0.28cm" svg:x="7.755cm" svg:y="22.604cm">
          <draw:text-box>
            <text:p text:style-name="P4"><text:span text:style-name="T31">3 </text:span></text:p>
          </draw:text-box>
        </draw:frame>
        <draw:frame draw:style-name="gr30" draw:text-style-name="P28" draw:layer="layout" svg:width="0.918cm" svg:height="0.28cm" svg:x="8.005cm" svg:y="22.604cm">
          <draw:text-box>
            <text:p text:style-name="P4"><text:span text:style-name="T31">familles </text:span></text:p>
          </draw:text-box>
        </draw:frame>
        <draw:frame draw:style-name="gr30" draw:text-style-name="P28" draw:layer="layout" svg:width="1.779cm" svg:height="0.28cm" svg:x="8.97cm" svg:y="22.604cm">
          <draw:text-box>
            <text:p text:style-name="P4"><text:span text:style-name="T31">alternativement </text:span></text:p>
          </draw:text-box>
        </draw:frame>
        <draw:frame draw:style-name="gr30" draw:text-style-name="P28" draw:layer="layout" svg:width="0.349cm" svg:height="0.28cm" svg:x="10.795cm" svg:y="22.604cm">
          <draw:text-box>
            <text:p text:style-name="P4"><text:span text:style-name="T31">au </text:span></text:p>
          </draw:text-box>
        </draw:frame>
        <draw:frame draw:style-name="gr30" draw:text-style-name="P28" draw:layer="layout" svg:width="3.291cm" svg:height="0.28cm" svg:x="1.816cm" svg:y="22.925cm">
          <draw:text-box>
            <text:p text:style-name="P4"><text:span text:style-name="T31">domicile de l'une et de l'autre.</text:span></text:p>
          </draw:text-box>
        </draw:frame>
        <draw:frame draw:style-name="gr19" draw:text-style-name="P20" draw:layer="layout" svg:width="5.146cm" svg:height="0.251cm" svg:x="1.812cm" svg:y="25.222cm">
          <draw:text-box>
            <text:p text:style-name="P4"><text:span text:style-name="T40">V14 - 112025 - Annexe de la fiche tarifs de l'agence</text:span></text:p>
          </draw:text-box>
        </draw:frame>
        <draw:frame draw:style-name="gr30" draw:text-style-name="P28" draw:layer="layout" svg:width="4.063cm" svg:height="0.28cm" svg:x="1.816cm" svg:y="13.192cm">
          <draw:text-box>
            <text:p text:style-name="P4"><text:span text:style-name="T30">Aider à l'habillage et au déshabillage</text:span></text:p>
          </draw:text-box>
        </draw:frame>
        <draw:frame draw:style-name="gr30" draw:text-style-name="P28" draw:layer="layout" svg:width="2.043cm" svg:height="0.28cm" svg:x="1.816cm" svg:y="13.818cm">
          <draw:text-box>
            <text:p text:style-name="P4"><text:span text:style-name="T30">Gérer les changes</text:span></text:p>
          </draw:text-box>
        </draw:frame>
        <draw:frame draw:style-name="gr30" draw:text-style-name="P28" draw:layer="layout" svg:width="3.14cm" svg:height="0.28cm" svg:x="1.816cm" svg:y="14.445cm">
          <draw:text-box>
            <text:p text:style-name="P4"><text:span text:style-name="T30">Garder les enfants malades </text:span></text:p>
          </draw:text-box>
        </draw:frame>
        <draw:frame draw:style-name="gr30" draw:text-style-name="P28" draw:layer="layout" svg:width="4.409cm" svg:height="0.28cm" svg:x="1.816cm" svg:y="15.656cm">
          <draw:text-box>
            <text:p text:style-name="P4"><text:span text:style-name="T30">Proposer des activités d'expression, de </text:span></text:p>
          </draw:text-box>
        </draw:frame>
        <draw:frame draw:style-name="gr30" draw:text-style-name="P28" draw:layer="layout" svg:width="5.5cm" svg:height="0.28cm" svg:x="1.816cm" svg:y="15.965cm">
          <draw:text-box>
            <text:p text:style-name="P4"><text:span text:style-name="T30">construction, des activités ludo-éducatives et des </text:span></text:p>
          </draw:text-box>
        </draw:frame>
        <draw:frame draw:style-name="gr30" draw:text-style-name="P28" draw:layer="layout" svg:width="2.154cm" svg:height="0.28cm" svg:x="1.816cm" svg:y="16.274cm">
          <draw:text-box>
            <text:p text:style-name="P4"><text:span text:style-name="T30">activités de détente</text:span></text:p>
          </draw:text-box>
        </draw:frame>
        <draw:frame draw:style-name="gr30" draw:text-style-name="P28" draw:layer="layout" svg:width="1.932cm" svg:height="0.28cm" svg:x="1.816cm" svg:y="16.782cm">
          <draw:text-box>
            <text:p text:style-name="P4"><text:span text:style-name="T30">Aider aux devoirs</text:span></text:p>
          </draw:text-box>
        </draw:frame>
        <draw:frame draw:style-name="gr30" draw:text-style-name="P28" draw:layer="layout" svg:width="4.159cm" svg:height="0.28cm" svg:x="1.816cm" svg:y="19.31cm">
          <draw:text-box>
            <text:p text:style-name="P4"><text:span text:style-name="T30">Nettoyer et ranger le linge de l'enfant </text:span></text:p>
          </draw:text-box>
        </draw:frame>
        <draw:frame draw:style-name="gr30" draw:text-style-name="P28" draw:layer="layout" svg:width="5.381cm" svg:height="0.28cm" svg:x="1.816cm" svg:y="18.662cm">
          <draw:text-box>
            <text:p text:style-name="P4"><text:span text:style-name="T30">Nettoyer le matériel, les jeux et jouets de l'enfant</text:span></text:p>
          </draw:text-box>
        </draw:frame>
        <draw:frame draw:style-name="gr30" draw:text-style-name="P28" draw:layer="layout" svg:width="5.353cm" svg:height="0.28cm" svg:x="1.816cm" svg:y="18.036cm">
          <draw:text-box>
            <text:p text:style-name="P4"><text:span text:style-name="T30">Nettoyer et ranger les espaces de vie de l'enfant</text:span></text:p>
          </draw:text-box>
        </draw:frame>
        <draw:frame draw:style-name="gr30" draw:text-style-name="P28" draw:layer="layout" svg:width="3.973cm" svg:height="0.28cm" svg:x="1.816cm" svg:y="12.565cm">
          <draw:text-box>
            <text:p text:style-name="P4"><text:span text:style-name="T30">Accompagner dans la petite toilette </text:span></text:p>
          </draw:text-box>
        </draw:frame>
        <draw:frame draw:style-name="gr30" draw:text-style-name="P28" draw:layer="layout" svg:width="3.862cm" svg:height="0.28cm" svg:x="1.816cm" svg:y="11.939cm">
          <draw:text-box>
            <text:p text:style-name="P4"><text:span text:style-name="T30">Accompagner au bain, à la douche</text:span></text:p>
          </draw:text-box>
        </draw:frame>
        <draw:frame draw:style-name="gr30" draw:text-style-name="P28" draw:layer="layout" svg:width="3.015cm" svg:height="0.28cm" svg:x="1.816cm" svg:y="11.312cm">
          <draw:text-box>
            <text:p text:style-name="P4"><text:span text:style-name="T30">Accompagner à la propreté</text:span></text:p>
          </draw:text-box>
        </draw:frame>
        <draw:frame draw:style-name="gr30" draw:text-style-name="P28" draw:layer="layout" svg:width="2.334cm" svg:height="0.28cm" svg:x="1.816cm" svg:y="10.058cm">
          <draw:text-box>
            <text:p text:style-name="P4"><text:span text:style-name="T30">Organiser les siestes</text:span></text:p>
          </draw:text-box>
        </draw:frame>
        <draw:frame draw:style-name="gr30" draw:text-style-name="P28" draw:layer="layout" svg:width="4.028cm" svg:height="0.28cm" svg:x="1.816cm" svg:y="9.432cm">
          <draw:text-box>
            <text:p text:style-name="P4"><text:span text:style-name="T30">Organiser les réveils et les couchers</text:span></text:p>
          </draw:text-box>
        </draw:frame>
        <draw:frame draw:style-name="gr30" draw:text-style-name="P28" draw:layer="layout" svg:width="4.264cm" svg:height="0.28cm" svg:x="1.816cm" svg:y="8.179cm">
          <draw:text-box>
            <text:p text:style-name="P4"><text:span text:style-name="T30">Préparer et aider à la prise des repas <text:s/></text:span></text:p>
          </draw:text-box>
        </draw:frame>
        <draw:frame draw:style-name="gr30" draw:text-style-name="P28" draw:layer="layout" svg:width="5.208cm" svg:height="0.28cm" svg:x="1.816cm" svg:y="7.4cm">
          <draw:text-box>
            <text:p text:style-name="P4"><text:span text:style-name="T30">Réaliser des petites courses pour les repas de </text:span></text:p>
          </draw:text-box>
        </draw:frame>
        <draw:frame draw:style-name="gr30" draw:text-style-name="P28" draw:layer="layout" svg:width="0.8cm" svg:height="0.28cm" svg:x="1.816cm" svg:y="7.709cm">
          <draw:text-box>
            <text:p text:style-name="P4"><text:span text:style-name="T30">l'enfant</text:span></text:p>
          </draw:text-box>
        </draw:frame>
        <draw:frame draw:style-name="gr30" draw:text-style-name="P28" draw:layer="layout" svg:width="4.028cm" svg:height="0.28cm" svg:x="1.816cm" svg:y="6.299cm">
          <draw:text-box>
            <text:p text:style-name="P4"><text:span text:style-name="T30">Amener et aller chercher à la crèche</text:span></text:p>
          </draw:text-box>
        </draw:frame>
        <draw:frame draw:style-name="gr30" draw:text-style-name="P28" draw:layer="layout" svg:width="4.888cm" svg:height="0.28cm" svg:x="1.816cm" svg:y="5.519cm">
          <draw:text-box>
            <text:p text:style-name="P4"><text:span text:style-name="T30">Amener et aller chercher aux activités extra-</text:span></text:p>
          </draw:text-box>
        </draw:frame>
        <draw:frame draw:style-name="gr30" draw:text-style-name="P28" draw:layer="layout" svg:width="0.988cm" svg:height="0.28cm" svg:x="1.816cm" svg:y="5.829cm">
          <draw:text-box>
            <text:p text:style-name="P4"><text:span text:style-name="T30">scolaires</text:span></text:p>
          </draw:text-box>
        </draw:frame>
        <draw:frame draw:style-name="gr30" draw:text-style-name="P28" draw:layer="layout" svg:width="7.749cm" svg:height="0.28cm" svg:x="11.297cm" svg:y="13.039cm">
          <draw:text-box>
            <text:p text:style-name="P4"><text:span text:style-name="T30">La petite maintenance régulière du mobilier de jardins et accessoires, </text:span></text:p>
          </draw:text-box>
        </draw:frame>
        <draw:line draw:style-name="gr33" draw:text-style-name="P3" draw:layer="layout" svg:x1="11.112cm" svg:y1="1.806cm" svg:x2="11.112cm" svg:y2="4.24cm">
          <text:p/>
        </draw:line>
        <draw:polygon draw:style-name="gr17" draw:text-style-name="P18" draw:layer="layout" svg:width="0.004cm" svg:height="2.438cm" svg:x="11.11cm" svg:y="1.804cm" svg:viewBox="0 0 5 2439" draw:points="0,0 5,0 5,2439 0,2439">
          <text:p/>
        </draw:polygon>
        <draw:polygon draw:style-name="gr17" draw:text-style-name="P18" draw:layer="layout" svg:width="9.35cm" svg:height="0.025cm" svg:x="1.773cm" svg:y="4.242cm" svg:viewBox="0 0 9351 26" draw:points="0,0 9351,0 9351,26 0,26">
          <text:p/>
        </draw:polygon>
        <draw:line draw:style-name="gr33" draw:text-style-name="P3" draw:layer="layout" svg:x1="7.484cm" svg:y1="1.801cm" svg:x2="7.484cm" svg:y2="4.24cm">
          <text:p/>
        </draw:line>
        <draw:polygon draw:style-name="gr17" draw:text-style-name="P18" draw:layer="layout" svg:width="0.004cm" svg:height="2.443cm" svg:x="7.482cm" svg:y="1.799cm" svg:viewBox="0 0 5 2444" draw:points="0,0 5,0 5,2444 0,2444">
          <text:p/>
        </draw:polygon>
        <draw:line draw:style-name="gr33" draw:text-style-name="P3" draw:layer="layout" svg:x1="8.555cm" svg:y1="1.806cm" svg:x2="8.555cm" svg:y2="4.24cm">
          <text:p/>
        </draw:line>
        <draw:polygon draw:style-name="gr17" draw:text-style-name="P18" draw:layer="layout" svg:width="0.004cm" svg:height="2.438cm" svg:x="8.553cm" svg:y="1.804cm" svg:viewBox="0 0 5 2439" draw:points="0,0 5,0 5,2439 0,2439">
          <text:p/>
        </draw:polygon>
        <draw:line draw:style-name="gr33" draw:text-style-name="P3" draw:layer="layout" svg:x1="9.833cm" svg:y1="1.806cm" svg:x2="9.833cm" svg:y2="4.24cm">
          <text:p/>
        </draw:line>
        <draw:polygon draw:style-name="gr17" draw:text-style-name="P18" draw:layer="layout" svg:width="0.004cm" svg:height="2.438cm" svg:x="9.831cm" svg:y="1.804cm" svg:viewBox="0 0 5 2439" draw:points="0,0 5,0 5,2439 0,2439">
          <text:p/>
        </draw:polygon>
        <draw:line draw:style-name="gr33" draw:text-style-name="P3" draw:layer="layout" svg:x1="1.775cm" svg:y1="4.883cm" svg:x2="11.095cm" svg:y2="4.883cm">
          <text:p/>
        </draw:line>
        <draw:polygon draw:style-name="gr17" draw:text-style-name="P18" draw:layer="layout" svg:width="9.325cm" svg:height="0.004cm" svg:x="1.773cm" svg:y="4.881cm" svg:viewBox="0 0 9326 5" draw:points="0,0 9326,0 9326,5 0,5">
          <text:p/>
        </draw:polygon>
        <draw:line draw:style-name="gr33" draw:text-style-name="P3" draw:layer="layout" svg:x1="1.775cm" svg:y1="5.51cm" svg:x2="11.095cm" svg:y2="5.51cm">
          <text:p/>
        </draw:line>
        <draw:polygon draw:style-name="gr17" draw:text-style-name="P18" draw:layer="layout" svg:width="9.325cm" svg:height="0.004cm" svg:x="1.773cm" svg:y="5.508cm" svg:viewBox="0 0 9326 5" draw:points="0,0 9326,0 9326,5 0,5">
          <text:p/>
        </draw:polygon>
        <draw:line draw:style-name="gr33" draw:text-style-name="P3" draw:layer="layout" svg:x1="1.775cm" svg:y1="6.137cm" svg:x2="11.095cm" svg:y2="6.137cm">
          <text:p/>
        </draw:line>
        <draw:polygon draw:style-name="gr17" draw:text-style-name="P18" draw:layer="layout" svg:width="9.325cm" svg:height="0.005cm" svg:x="1.773cm" svg:y="6.135cm" svg:viewBox="0 0 9326 6" draw:points="0,0 9326,0 9326,6 0,6">
          <text:p/>
        </draw:polygon>
        <draw:line draw:style-name="gr33" draw:text-style-name="P3" draw:layer="layout" svg:x1="1.775cm" svg:y1="6.764cm" svg:x2="11.095cm" svg:y2="6.764cm">
          <text:p/>
        </draw:line>
        <draw:polygon draw:style-name="gr17" draw:text-style-name="P18" draw:layer="layout" svg:width="9.325cm" svg:height="0.004cm" svg:x="1.773cm" svg:y="6.762cm" svg:viewBox="0 0 9326 5" draw:points="0,0 9326,0 9326,5 0,5">
          <text:p/>
        </draw:polygon>
        <draw:line draw:style-name="gr33" draw:text-style-name="P3" draw:layer="layout" svg:x1="7.484cm" svg:y1="4.888cm" svg:x2="7.484cm" svg:y2="6.764cm">
          <text:p/>
        </draw:line>
        <draw:polygon draw:style-name="gr17" draw:text-style-name="P18" draw:layer="layout" svg:width="0.004cm" svg:height="1.88cm" svg:x="7.482cm" svg:y="4.886cm" svg:viewBox="0 0 5 1881" draw:points="0,0 5,0 5,1881 0,1881">
          <text:p/>
        </draw:polygon>
        <draw:line draw:style-name="gr33" draw:text-style-name="P3" draw:layer="layout" svg:x1="8.555cm" svg:y1="4.888cm" svg:x2="8.555cm" svg:y2="6.764cm">
          <text:p/>
        </draw:line>
        <draw:polygon draw:style-name="gr17" draw:text-style-name="P18" draw:layer="layout" svg:width="0.004cm" svg:height="1.88cm" svg:x="8.553cm" svg:y="4.886cm" svg:viewBox="0 0 5 1881" draw:points="0,0 5,0 5,1881 0,1881">
          <text:p/>
        </draw:polygon>
        <draw:line draw:style-name="gr33" draw:text-style-name="P3" draw:layer="layout" svg:x1="9.833cm" svg:y1="4.888cm" svg:x2="9.833cm" svg:y2="6.764cm">
          <text:p/>
        </draw:line>
        <draw:polygon draw:style-name="gr17" draw:text-style-name="P18" draw:layer="layout" svg:width="0.004cm" svg:height="1.88cm" svg:x="9.831cm" svg:y="4.886cm" svg:viewBox="0 0 5 1881" draw:points="0,0 5,0 5,1881 0,1881">
          <text:p/>
        </draw:polygon>
        <draw:line draw:style-name="gr33" draw:text-style-name="P3" draw:layer="layout" svg:x1="1.775cm" svg:y1="7.391cm" svg:x2="11.095cm" svg:y2="7.391cm">
          <text:p/>
        </draw:line>
        <draw:polygon draw:style-name="gr17" draw:text-style-name="P18" draw:layer="layout" svg:width="9.325cm" svg:height="0.005cm" svg:x="1.773cm" svg:y="7.388cm" svg:viewBox="0 0 9326 6" draw:points="0,0 9326,0 9326,6 0,6">
          <text:p/>
        </draw:polygon>
        <draw:line draw:style-name="gr33" draw:text-style-name="P3" draw:layer="layout" svg:x1="1.775cm" svg:y1="8.017cm" svg:x2="11.095cm" svg:y2="8.017cm">
          <text:p/>
        </draw:line>
        <draw:polygon draw:style-name="gr17" draw:text-style-name="P18" draw:layer="layout" svg:width="9.325cm" svg:height="0.004cm" svg:x="1.773cm" svg:y="8.015cm" svg:viewBox="0 0 9326 5" draw:points="0,0 9326,0 9326,5 0,5">
          <text:p/>
        </draw:polygon>
        <draw:line draw:style-name="gr33" draw:text-style-name="P3" draw:layer="layout" svg:x1="1.775cm" svg:y1="8.644cm" svg:x2="11.095cm" svg:y2="8.644cm">
          <text:p/>
        </draw:line>
        <draw:polygon draw:style-name="gr17" draw:text-style-name="P18" draw:layer="layout" svg:width="9.325cm" svg:height="0.006cm" svg:x="1.773cm" svg:y="8.641cm" svg:viewBox="0 0 9326 7" draw:points="0,0 9326,0 9326,7 0,7">
          <text:p/>
        </draw:polygon>
        <draw:line draw:style-name="gr33" draw:text-style-name="P3" draw:layer="layout" svg:x1="7.484cm" svg:y1="7.395cm" svg:x2="7.484cm" svg:y2="8.644cm">
          <text:p/>
        </draw:line>
        <draw:polygon draw:style-name="gr17" draw:text-style-name="P18" draw:layer="layout" svg:width="0.004cm" svg:height="1.253cm" svg:x="7.482cm" svg:y="7.393cm" svg:viewBox="0 0 5 1254" draw:points="0,0 5,0 5,1254 0,1254">
          <text:p/>
        </draw:polygon>
        <draw:line draw:style-name="gr33" draw:text-style-name="P3" draw:layer="layout" svg:x1="8.555cm" svg:y1="7.395cm" svg:x2="8.555cm" svg:y2="8.644cm">
          <text:p/>
        </draw:line>
        <draw:polygon draw:style-name="gr17" draw:text-style-name="P18" draw:layer="layout" svg:width="0.004cm" svg:height="1.253cm" svg:x="8.553cm" svg:y="7.393cm" svg:viewBox="0 0 5 1254" draw:points="0,0 5,0 5,1254 0,1254">
          <text:p/>
        </draw:polygon>
        <draw:line draw:style-name="gr33" draw:text-style-name="P3" draw:layer="layout" svg:x1="9.833cm" svg:y1="7.395cm" svg:x2="9.833cm" svg:y2="8.644cm">
          <text:p/>
        </draw:line>
        <draw:polygon draw:style-name="gr17" draw:text-style-name="P18" draw:layer="layout" svg:width="0.004cm" svg:height="1.253cm" svg:x="9.831cm" svg:y="7.393cm" svg:viewBox="0 0 5 1254" draw:points="0,0 5,0 5,1254 0,1254">
          <text:p/>
        </draw:polygon>
        <draw:line draw:style-name="gr33" draw:text-style-name="P3" draw:layer="layout" svg:x1="1.775cm" svg:y1="9.27cm" svg:x2="11.095cm" svg:y2="9.27cm">
          <text:p/>
        </draw:line>
        <draw:polygon draw:style-name="gr17" draw:text-style-name="P18" draw:layer="layout" svg:width="9.325cm" svg:height="0.004cm" svg:x="1.773cm" svg:y="9.268cm" svg:viewBox="0 0 9326 5" draw:points="0,0 9326,0 9326,5 0,5">
          <text:p/>
        </draw:polygon>
        <draw:line draw:style-name="gr33" draw:text-style-name="P3" draw:layer="layout" svg:x1="1.775cm" svg:y1="9.897cm" svg:x2="11.095cm" svg:y2="9.897cm">
          <text:p/>
        </draw:line>
        <draw:polygon draw:style-name="gr17" draw:text-style-name="P18" draw:layer="layout" svg:width="9.325cm" svg:height="0.004cm" svg:x="1.773cm" svg:y="9.895cm" svg:viewBox="0 0 9326 5" draw:points="0,0 9326,0 9326,5 0,5">
          <text:p/>
        </draw:polygon>
        <draw:line draw:style-name="gr33" draw:text-style-name="P3" draw:layer="layout" svg:x1="1.775cm" svg:y1="10.523cm" svg:x2="11.095cm" svg:y2="10.523cm">
          <text:p/>
        </draw:line>
        <draw:polygon draw:style-name="gr17" draw:text-style-name="P18" draw:layer="layout" svg:width="9.325cm" svg:height="0.004cm" svg:x="1.773cm" svg:y="10.521cm" svg:viewBox="0 0 9326 5" draw:points="0,0 9326,0 9326,5 0,5">
          <text:p/>
        </draw:polygon>
        <draw:line draw:style-name="gr33" draw:text-style-name="P3" draw:layer="layout" svg:x1="7.484cm" svg:y1="9.274cm" svg:x2="7.484cm" svg:y2="10.523cm">
          <text:p/>
        </draw:line>
        <draw:polygon draw:style-name="gr17" draw:text-style-name="P18" draw:layer="layout" svg:width="0.004cm" svg:height="1.253cm" svg:x="7.482cm" svg:y="9.272cm" svg:viewBox="0 0 5 1254" draw:points="0,0 5,0 5,1254 0,1254">
          <text:p/>
        </draw:polygon>
        <draw:line draw:style-name="gr33" draw:text-style-name="P3" draw:layer="layout" svg:x1="8.555cm" svg:y1="9.274cm" svg:x2="8.555cm" svg:y2="10.523cm">
          <text:p/>
        </draw:line>
        <draw:polygon draw:style-name="gr17" draw:text-style-name="P18" draw:layer="layout" svg:width="0.004cm" svg:height="1.253cm" svg:x="8.553cm" svg:y="9.272cm" svg:viewBox="0 0 5 1254" draw:points="0,0 5,0 5,1254 0,1254">
          <text:p/>
        </draw:polygon>
        <draw:line draw:style-name="gr33" draw:text-style-name="P3" draw:layer="layout" svg:x1="9.833cm" svg:y1="9.274cm" svg:x2="9.833cm" svg:y2="10.523cm">
          <text:p/>
        </draw:line>
        <draw:polygon draw:style-name="gr17" draw:text-style-name="P18" draw:layer="layout" svg:width="0.004cm" svg:height="1.253cm" svg:x="9.831cm" svg:y="9.272cm" svg:viewBox="0 0 5 1254" draw:points="0,0 5,0 5,1254 0,1254">
          <text:p/>
        </draw:polygon>
        <draw:line draw:style-name="gr33" draw:text-style-name="P3" draw:layer="layout" svg:x1="1.775cm" svg:y1="11.15cm" svg:x2="11.095cm" svg:y2="11.15cm">
          <text:p/>
        </draw:line>
        <draw:polygon draw:style-name="gr17" draw:text-style-name="P18" draw:layer="layout" svg:width="9.325cm" svg:height="0.004cm" svg:x="1.773cm" svg:y="11.148cm" svg:viewBox="0 0 9326 5" draw:points="0,0 9326,0 9326,5 0,5">
          <text:p/>
        </draw:polygon>
        <draw:line draw:style-name="gr33" draw:text-style-name="P3" draw:layer="layout" svg:x1="1.775cm" svg:y1="11.776cm" svg:x2="11.095cm" svg:y2="11.776cm">
          <text:p/>
        </draw:line>
        <draw:polygon draw:style-name="gr17" draw:text-style-name="P18" draw:layer="layout" svg:width="9.325cm" svg:height="0.004cm" svg:x="1.773cm" svg:y="11.774cm" svg:viewBox="0 0 9326 5" draw:points="0,0 9326,0 9326,5 0,5">
          <text:p/>
        </draw:polygon>
        <draw:line draw:style-name="gr33" draw:text-style-name="P3" draw:layer="layout" svg:x1="1.775cm" svg:y1="12.404cm" svg:x2="11.095cm" svg:y2="12.404cm">
          <text:p/>
        </draw:line>
        <draw:polygon draw:style-name="gr17" draw:text-style-name="P18" draw:layer="layout" svg:width="9.325cm" svg:height="0.006cm" svg:x="1.773cm" svg:y="12.401cm" svg:viewBox="0 0 9326 7" draw:points="0,0 9326,0 9326,7 0,7">
          <text:p/>
        </draw:polygon>
        <draw:line draw:style-name="gr33" draw:text-style-name="P3" draw:layer="layout" svg:x1="1.775cm" svg:y1="13.03cm" svg:x2="11.095cm" svg:y2="13.03cm">
          <text:p/>
        </draw:line>
        <draw:polygon draw:style-name="gr17" draw:text-style-name="P18" draw:layer="layout" svg:width="9.325cm" svg:height="0.004cm" svg:x="1.773cm" svg:y="13.028cm" svg:viewBox="0 0 9326 5" draw:points="0,0 9326,0 9326,5 0,5">
          <text:p/>
        </draw:polygon>
        <draw:line draw:style-name="gr33" draw:text-style-name="P3" draw:layer="layout" svg:x1="1.775cm" svg:y1="13.657cm" svg:x2="11.095cm" svg:y2="13.657cm">
          <text:p/>
        </draw:line>
        <draw:polygon draw:style-name="gr17" draw:text-style-name="P18" draw:layer="layout" svg:width="9.325cm" svg:height="0.005cm" svg:x="1.773cm" svg:y="13.654cm" svg:viewBox="0 0 9326 6" draw:points="0,0 9326,0 9326,6 0,6">
          <text:p/>
        </draw:polygon>
        <draw:line draw:style-name="gr33" draw:text-style-name="P3" draw:layer="layout" svg:x1="1.775cm" svg:y1="14.283cm" svg:x2="11.095cm" svg:y2="14.283cm">
          <text:p/>
        </draw:line>
        <draw:polygon draw:style-name="gr17" draw:text-style-name="P18" draw:layer="layout" svg:width="9.325cm" svg:height="0.004cm" svg:x="1.773cm" svg:y="14.281cm" svg:viewBox="0 0 9326 5" draw:points="0,0 9326,0 9326,5 0,5">
          <text:p/>
        </draw:polygon>
        <draw:line draw:style-name="gr33" draw:text-style-name="P3" draw:layer="layout" svg:x1="1.775cm" svg:y1="14.91cm" svg:x2="11.095cm" svg:y2="14.91cm">
          <text:p/>
        </draw:line>
        <draw:polygon draw:style-name="gr17" draw:text-style-name="P18" draw:layer="layout" svg:width="9.325cm" svg:height="0.004cm" svg:x="1.773cm" svg:y="14.908cm" svg:viewBox="0 0 9326 5" draw:points="0,0 9326,0 9326,5 0,5">
          <text:p/>
        </draw:polygon>
        <draw:line draw:style-name="gr33" draw:text-style-name="P3" draw:layer="layout" svg:x1="7.484cm" svg:y1="11.154cm" svg:x2="7.484cm" svg:y2="14.91cm">
          <text:p/>
        </draw:line>
        <draw:polygon draw:style-name="gr17" draw:text-style-name="P18" draw:layer="layout" svg:width="0.004cm" svg:height="3.76cm" svg:x="7.482cm" svg:y="11.152cm" svg:viewBox="0 0 5 3761" draw:points="0,0 5,0 5,3761 0,3761">
          <text:p/>
        </draw:polygon>
        <draw:line draw:style-name="gr33" draw:text-style-name="P3" draw:layer="layout" svg:x1="8.555cm" svg:y1="11.154cm" svg:x2="8.555cm" svg:y2="14.91cm">
          <text:p/>
        </draw:line>
        <draw:polygon draw:style-name="gr17" draw:text-style-name="P18" draw:layer="layout" svg:width="0.004cm" svg:height="3.76cm" svg:x="8.553cm" svg:y="11.152cm" svg:viewBox="0 0 5 3761" draw:points="0,0 5,0 5,3761 0,3761">
          <text:p/>
        </draw:polygon>
        <draw:line draw:style-name="gr33" draw:text-style-name="P3" draw:layer="layout" svg:x1="9.833cm" svg:y1="11.154cm" svg:x2="9.833cm" svg:y2="14.91cm">
          <text:p/>
        </draw:line>
        <draw:polygon draw:style-name="gr17" draw:text-style-name="P18" draw:layer="layout" svg:width="0.004cm" svg:height="3.76cm" svg:x="9.831cm" svg:y="11.152cm" svg:viewBox="0 0 5 3761" draw:points="0,0 5,0 5,3761 0,3761">
          <text:p/>
        </draw:polygon>
        <draw:line draw:style-name="gr33" draw:text-style-name="P3" draw:layer="layout" svg:x1="1.775cm" svg:y1="15.612cm" svg:x2="11.095cm" svg:y2="15.612cm">
          <text:p/>
        </draw:line>
        <draw:polygon draw:style-name="gr17" draw:text-style-name="P18" draw:layer="layout" svg:width="9.325cm" svg:height="0.005cm" svg:x="1.773cm" svg:y="15.61cm" svg:viewBox="0 0 9326 6" draw:points="0,0 9326,0 9326,6 0,6">
          <text:p/>
        </draw:polygon>
        <draw:line draw:style-name="gr33" draw:text-style-name="P3" draw:layer="layout" svg:x1="1.775cm" svg:y1="16.62cm" svg:x2="11.095cm" svg:y2="16.62cm">
          <text:p/>
        </draw:line>
        <draw:polygon draw:style-name="gr17" draw:text-style-name="P18" draw:layer="layout" svg:width="9.325cm" svg:height="0.004cm" svg:x="1.773cm" svg:y="16.618cm" svg:viewBox="0 0 9326 5" draw:points="0,0 9326,0 9326,5 0,5">
          <text:p/>
        </draw:polygon>
        <draw:line draw:style-name="gr33" draw:text-style-name="P3" draw:layer="layout" svg:x1="1.775cm" svg:y1="17.246cm" svg:x2="11.095cm" svg:y2="17.246cm">
          <text:p/>
        </draw:line>
        <draw:polygon draw:style-name="gr17" draw:text-style-name="P18" draw:layer="layout" svg:width="9.325cm" svg:height="0.005cm" svg:x="1.773cm" svg:y="17.244cm" svg:viewBox="0 0 9326 6" draw:points="0,0 9326,0 9326,6 0,6">
          <text:p/>
        </draw:polygon>
        <draw:line draw:style-name="gr33" draw:text-style-name="P3" draw:layer="layout" svg:x1="7.484cm" svg:y1="15.617cm" svg:x2="7.484cm" svg:y2="17.246cm">
          <text:p/>
        </draw:line>
        <draw:polygon draw:style-name="gr17" draw:text-style-name="P18" draw:layer="layout" svg:width="0.004cm" svg:height="1.634cm" svg:x="7.482cm" svg:y="15.615cm" svg:viewBox="0 0 5 1635" draw:points="0,0 5,0 5,1635 0,1635">
          <text:p/>
        </draw:polygon>
        <draw:line draw:style-name="gr33" draw:text-style-name="P3" draw:layer="layout" svg:x1="8.555cm" svg:y1="15.617cm" svg:x2="8.555cm" svg:y2="17.246cm">
          <text:p/>
        </draw:line>
        <draw:polygon draw:style-name="gr17" draw:text-style-name="P18" draw:layer="layout" svg:width="0.004cm" svg:height="1.634cm" svg:x="8.553cm" svg:y="15.615cm" svg:viewBox="0 0 5 1635" draw:points="0,0 5,0 5,1635 0,1635">
          <text:p/>
        </draw:polygon>
        <draw:line draw:style-name="gr33" draw:text-style-name="P3" draw:layer="layout" svg:x1="9.833cm" svg:y1="15.617cm" svg:x2="9.833cm" svg:y2="17.246cm">
          <text:p/>
        </draw:line>
        <draw:polygon draw:style-name="gr17" draw:text-style-name="P18" draw:layer="layout" svg:width="0.004cm" svg:height="1.634cm" svg:x="9.831cm" svg:y="15.615cm" svg:viewBox="0 0 5 1635" draw:points="0,0 5,0 5,1635 0,1635">
          <text:p/>
        </draw:polygon>
        <draw:line draw:style-name="gr33" draw:text-style-name="P3" draw:layer="layout" svg:x1="1.775cm" svg:y1="17.874cm" svg:x2="11.095cm" svg:y2="17.874cm">
          <text:p/>
        </draw:line>
        <draw:polygon draw:style-name="gr17" draw:text-style-name="P18" draw:layer="layout" svg:width="9.325cm" svg:height="0.004cm" svg:x="1.773cm" svg:y="17.872cm" svg:viewBox="0 0 9326 5" draw:points="0,0 9326,0 9326,5 0,5">
          <text:p/>
        </draw:polygon>
        <draw:line draw:style-name="gr33" draw:text-style-name="P3" draw:layer="layout" svg:x1="1.775cm" svg:y1="18.501cm" svg:x2="11.095cm" svg:y2="18.501cm">
          <text:p/>
        </draw:line>
        <draw:polygon draw:style-name="gr17" draw:text-style-name="P18" draw:layer="layout" svg:width="9.325cm" svg:height="0.005cm" svg:x="1.773cm" svg:y="18.498cm" svg:viewBox="0 0 9326 6" draw:points="0,0 9326,0 9326,6 0,6">
          <text:p/>
        </draw:polygon>
        <draw:line draw:style-name="gr33" draw:text-style-name="P3" draw:layer="layout" svg:x1="1.775cm" svg:y1="19.127cm" svg:x2="11.095cm" svg:y2="19.127cm">
          <text:p/>
        </draw:line>
        <draw:polygon draw:style-name="gr17" draw:text-style-name="P18" draw:layer="layout" svg:width="9.325cm" svg:height="0.004cm" svg:x="1.773cm" svg:y="19.125cm" svg:viewBox="0 0 9326 5" draw:points="0,0 9326,0 9326,5 0,5">
          <text:p/>
        </draw:polygon>
        <draw:polygon draw:style-name="gr17" draw:text-style-name="P18" draw:layer="layout" svg:width="9.35cm" svg:height="0.026cm" svg:x="1.773cm" svg:y="19.781cm" svg:viewBox="0 0 9351 27" draw:points="0,0 9351,0 9351,27 0,27">
          <text:p/>
        </draw:polygon>
        <draw:line draw:style-name="gr33" draw:text-style-name="P3" draw:layer="layout" svg:x1="7.484cm" svg:y1="17.878cm" svg:x2="7.484cm" svg:y2="19.779cm">
          <text:p/>
        </draw:line>
        <draw:polygon draw:style-name="gr17" draw:text-style-name="P18" draw:layer="layout" svg:width="0.004cm" svg:height="1.906cm" svg:x="7.482cm" svg:y="17.876cm" svg:viewBox="0 0 5 1907" draw:points="0,0 5,0 5,1907 0,1907">
          <text:p/>
        </draw:polygon>
        <draw:line draw:style-name="gr33" draw:text-style-name="P3" draw:layer="layout" svg:x1="8.555cm" svg:y1="17.878cm" svg:x2="8.555cm" svg:y2="19.779cm">
          <text:p/>
        </draw:line>
        <draw:polygon draw:style-name="gr17" draw:text-style-name="P18" draw:layer="layout" svg:width="0.004cm" svg:height="1.906cm" svg:x="8.553cm" svg:y="17.876cm" svg:viewBox="0 0 5 1907" draw:points="0,0 5,0 5,1907 0,1907">
          <text:p/>
        </draw:polygon>
        <draw:line draw:style-name="gr33" draw:text-style-name="P3" draw:layer="layout" svg:x1="9.833cm" svg:y1="17.878cm" svg:x2="9.833cm" svg:y2="19.779cm">
          <text:p/>
        </draw:line>
        <draw:polygon draw:style-name="gr17" draw:text-style-name="P18" draw:layer="layout" svg:width="0.004cm" svg:height="1.906cm" svg:x="9.831cm" svg:y="17.876cm" svg:viewBox="0 0 5 1907" draw:points="0,0 5,0 5,1907 0,1907">
          <text:p/>
        </draw:polygon>
        <draw:polygon draw:style-name="gr17" draw:text-style-name="P18" draw:layer="layout" svg:width="0.025cm" svg:height="15.539cm" svg:x="11.098cm" svg:y="4.268cm" svg:viewBox="0 0 26 15540" draw:points="0,0 26,0 26,15540 0,15540">
          <text:p/>
        </draw:polygon>
        <draw:polygon draw:style-name="gr17" draw:text-style-name="P18" draw:layer="layout" svg:width="0.025cm" svg:height="15.565cm" svg:x="1.748cm" svg:y="4.242cm" svg:viewBox="0 0 26 15566" draw:points="0,0 26,0 26,15566 0,15566">
          <text:p/>
        </draw:polygon>
        <draw:polygon draw:style-name="gr17" draw:text-style-name="P18" draw:layer="layout" svg:width="0.025cm" svg:height="17.427cm" svg:x="11.229cm" svg:y="4.242cm" svg:viewBox="0 0 26 17428" draw:points="0,0 26,0 26,17428 0,17428">
          <text:p/>
        </draw:polygon>
        <draw:polygon draw:style-name="gr17" draw:text-style-name="P18" draw:layer="layout" svg:width="0.026cm" svg:height="17.401cm" svg:x="19.189cm" svg:y="4.268cm" svg:viewBox="0 0 27 17402" draw:points="0,0 27,0 27,17402 0,17402">
          <text:p/>
        </draw:polygon>
        <draw:line draw:style-name="gr33" draw:text-style-name="P3" draw:layer="layout" svg:x1="7.488cm" svg:y1="1.801cm" svg:x2="11.112cm" svg:y2="1.801cm">
          <text:p/>
        </draw:line>
        <draw:polygon draw:style-name="gr17" draw:text-style-name="P18" draw:layer="layout" svg:width="3.628cm" svg:height="0.005cm" svg:x="7.486cm" svg:y="1.799cm" svg:viewBox="0 0 3629 6" draw:points="0,0 3629,0 3629,6 0,6">
          <text:p/>
        </draw:polygon>
        <draw:polygon draw:style-name="gr17" draw:text-style-name="P18" draw:layer="layout" svg:width="7.961cm" svg:height="0.025cm" svg:x="11.254cm" svg:y="4.242cm" svg:viewBox="0 0 7962 26" draw:points="0,0 7962,0 7962,26 0,26">
          <text:p/>
        </draw:polygon>
        <draw:line draw:style-name="gr33" draw:text-style-name="P3" draw:layer="layout" svg:x1="11.256cm" svg:y1="4.883cm" svg:x2="19.187cm" svg:y2="4.883cm">
          <text:p/>
        </draw:line>
        <draw:polygon draw:style-name="gr17" draw:text-style-name="P18" draw:layer="layout" svg:width="7.935cm" svg:height="0.004cm" svg:x="11.254cm" svg:y="4.881cm" svg:viewBox="0 0 7936 5" draw:points="0,0 7936,0 7936,5 0,5">
          <text:p/>
        </draw:polygon>
        <draw:line draw:style-name="gr33" draw:text-style-name="P3" draw:layer="layout" svg:x1="11.256cm" svg:y1="5.51cm" svg:x2="19.187cm" svg:y2="5.51cm">
          <text:p/>
        </draw:line>
        <draw:polygon draw:style-name="gr17" draw:text-style-name="P18" draw:layer="layout" svg:width="7.935cm" svg:height="0.004cm" svg:x="11.254cm" svg:y="5.508cm" svg:viewBox="0 0 7936 5" draw:points="0,0 7936,0 7936,5 0,5">
          <text:p/>
        </draw:polygon>
        <draw:line draw:style-name="gr33" draw:text-style-name="P3" draw:layer="layout" svg:x1="11.256cm" svg:y1="6.137cm" svg:x2="19.187cm" svg:y2="6.137cm">
          <text:p/>
        </draw:line>
        <draw:polygon draw:style-name="gr17" draw:text-style-name="P18" draw:layer="layout" svg:width="7.935cm" svg:height="0.005cm" svg:x="11.254cm" svg:y="6.135cm" svg:viewBox="0 0 7936 6" draw:points="0,0 7936,0 7936,6 0,6">
          <text:p/>
        </draw:polygon>
        <draw:line draw:style-name="gr33" draw:text-style-name="P3" draw:layer="layout" svg:x1="11.256cm" svg:y1="6.764cm" svg:x2="19.187cm" svg:y2="6.764cm">
          <text:p/>
        </draw:line>
        <draw:polygon draw:style-name="gr17" draw:text-style-name="P18" draw:layer="layout" svg:width="7.935cm" svg:height="0.004cm" svg:x="11.254cm" svg:y="6.762cm" svg:viewBox="0 0 7936 5" draw:points="0,0 7936,0 7936,5 0,5">
          <text:p/>
        </draw:polygon>
        <draw:line draw:style-name="gr33" draw:text-style-name="P3" draw:layer="layout" svg:x1="11.256cm" svg:y1="7.391cm" svg:x2="19.187cm" svg:y2="7.391cm">
          <text:p/>
        </draw:line>
        <draw:polygon draw:style-name="gr17" draw:text-style-name="P18" draw:layer="layout" svg:width="7.935cm" svg:height="0.005cm" svg:x="11.254cm" svg:y="7.388cm" svg:viewBox="0 0 7936 6" draw:points="0,0 7936,0 7936,6 0,6">
          <text:p/>
        </draw:polygon>
        <draw:line draw:style-name="gr33" draw:text-style-name="P3" draw:layer="layout" svg:x1="11.256cm" svg:y1="8.017cm" svg:x2="19.187cm" svg:y2="8.017cm">
          <text:p/>
        </draw:line>
        <draw:polygon draw:style-name="gr17" draw:text-style-name="P18" draw:layer="layout" svg:width="7.935cm" svg:height="0.004cm" svg:x="11.254cm" svg:y="8.015cm" svg:viewBox="0 0 7936 5" draw:points="0,0 7936,0 7936,5 0,5">
          <text:p/>
        </draw:polygon>
        <draw:line draw:style-name="gr33" draw:text-style-name="P3" draw:layer="layout" svg:x1="11.256cm" svg:y1="8.644cm" svg:x2="19.187cm" svg:y2="8.644cm">
          <text:p/>
        </draw:line>
        <draw:polygon draw:style-name="gr17" draw:text-style-name="P18" draw:layer="layout" svg:width="7.935cm" svg:height="0.006cm" svg:x="11.254cm" svg:y="8.641cm" svg:viewBox="0 0 7936 7" draw:points="0,0 7936,0 7936,7 0,7">
          <text:p/>
        </draw:polygon>
        <draw:line draw:style-name="gr33" draw:text-style-name="P3" draw:layer="layout" svg:x1="11.256cm" svg:y1="9.27cm" svg:x2="19.187cm" svg:y2="9.27cm">
          <text:p/>
        </draw:line>
        <draw:polygon draw:style-name="gr17" draw:text-style-name="P18" draw:layer="layout" svg:width="7.935cm" svg:height="0.004cm" svg:x="11.254cm" svg:y="9.268cm" svg:viewBox="0 0 7936 5" draw:points="0,0 7936,0 7936,5 0,5">
          <text:p/>
        </draw:polygon>
        <draw:line draw:style-name="gr33" draw:text-style-name="P3" draw:layer="layout" svg:x1="11.256cm" svg:y1="9.897cm" svg:x2="19.187cm" svg:y2="9.897cm">
          <text:p/>
        </draw:line>
        <draw:polygon draw:style-name="gr17" draw:text-style-name="P18" draw:layer="layout" svg:width="7.935cm" svg:height="0.004cm" svg:x="11.254cm" svg:y="9.895cm" svg:viewBox="0 0 7936 5" draw:points="0,0 7936,0 7936,5 0,5">
          <text:p/>
        </draw:polygon>
        <draw:line draw:style-name="gr33" draw:text-style-name="P3" draw:layer="layout" svg:x1="11.256cm" svg:y1="10.523cm" svg:x2="19.187cm" svg:y2="10.523cm">
          <text:p/>
        </draw:line>
        <draw:polygon draw:style-name="gr17" draw:text-style-name="P18" draw:layer="layout" svg:width="7.935cm" svg:height="0.004cm" svg:x="11.254cm" svg:y="10.521cm" svg:viewBox="0 0 7936 5" draw:points="0,0 7936,0 7936,5 0,5">
          <text:p/>
        </draw:polygon>
        <draw:line draw:style-name="gr33" draw:text-style-name="P3" draw:layer="layout" svg:x1="11.256cm" svg:y1="11.15cm" svg:x2="19.187cm" svg:y2="11.15cm">
          <text:p/>
        </draw:line>
        <draw:polygon draw:style-name="gr17" draw:text-style-name="P18" draw:layer="layout" svg:width="7.935cm" svg:height="0.004cm" svg:x="11.254cm" svg:y="11.148cm" svg:viewBox="0 0 7936 5" draw:points="0,0 7936,0 7936,5 0,5">
          <text:p/>
        </draw:polygon>
        <draw:line draw:style-name="gr33" draw:text-style-name="P3" draw:layer="layout" svg:x1="11.256cm" svg:y1="11.776cm" svg:x2="19.187cm" svg:y2="11.776cm">
          <text:p/>
        </draw:line>
        <draw:polygon draw:style-name="gr17" draw:text-style-name="P18" draw:layer="layout" svg:width="7.935cm" svg:height="0.004cm" svg:x="11.254cm" svg:y="11.774cm" svg:viewBox="0 0 7936 5" draw:points="0,0 7936,0 7936,5 0,5">
          <text:p/>
        </draw:polygon>
        <draw:line draw:style-name="gr33" draw:text-style-name="P3" draw:layer="layout" svg:x1="11.256cm" svg:y1="12.404cm" svg:x2="19.187cm" svg:y2="12.404cm">
          <text:p/>
        </draw:line>
        <draw:polygon draw:style-name="gr17" draw:text-style-name="P18" draw:layer="layout" svg:width="7.935cm" svg:height="0.006cm" svg:x="11.254cm" svg:y="12.401cm" svg:viewBox="0 0 7936 7" draw:points="0,0 7936,0 7936,7 0,7">
          <text:p/>
        </draw:polygon>
        <draw:line draw:style-name="gr33" draw:text-style-name="P3" draw:layer="layout" svg:x1="11.256cm" svg:y1="13.03cm" svg:x2="19.187cm" svg:y2="13.03cm">
          <text:p/>
        </draw:line>
        <draw:polygon draw:style-name="gr17" draw:text-style-name="P18" draw:layer="layout" svg:width="7.935cm" svg:height="0.004cm" svg:x="11.254cm" svg:y="13.028cm" svg:viewBox="0 0 7936 5" draw:points="0,0 7936,0 7936,5 0,5">
          <text:p/>
        </draw:polygon>
        <draw:line draw:style-name="gr33" draw:text-style-name="P3" draw:layer="layout" svg:x1="11.256cm" svg:y1="13.657cm" svg:x2="19.187cm" svg:y2="13.657cm">
          <text:p/>
        </draw:line>
        <draw:polygon draw:style-name="gr17" draw:text-style-name="P18" draw:layer="layout" svg:width="7.935cm" svg:height="0.005cm" svg:x="11.254cm" svg:y="13.654cm" svg:viewBox="0 0 7936 6" draw:points="0,0 7936,0 7936,6 0,6">
          <text:p/>
        </draw:polygon>
        <draw:line draw:style-name="gr33" draw:text-style-name="P3" draw:layer="layout" svg:x1="11.256cm" svg:y1="14.283cm" svg:x2="19.187cm" svg:y2="14.283cm">
          <text:p/>
        </draw:line>
        <draw:polygon draw:style-name="gr17" draw:text-style-name="P18" draw:layer="layout" svg:width="7.935cm" svg:height="0.004cm" svg:x="11.254cm" svg:y="14.281cm" svg:viewBox="0 0 7936 5" draw:points="0,0 7936,0 7936,5 0,5">
          <text:p/>
        </draw:polygon>
        <draw:line draw:style-name="gr33" draw:text-style-name="P3" draw:layer="layout" svg:x1="11.256cm" svg:y1="14.91cm" svg:x2="19.187cm" svg:y2="14.91cm">
          <text:p/>
        </draw:line>
        <draw:polygon draw:style-name="gr17" draw:text-style-name="P18" draw:layer="layout" svg:width="7.935cm" svg:height="0.004cm" svg:x="11.254cm" svg:y="14.908cm" svg:viewBox="0 0 7936 5" draw:points="0,0 7936,0 7936,5 0,5">
          <text:p/>
        </draw:polygon>
        <draw:line draw:style-name="gr33" draw:text-style-name="P3" draw:layer="layout" svg:x1="11.256cm" svg:y1="15.612cm" svg:x2="19.187cm" svg:y2="15.612cm">
          <text:p/>
        </draw:line>
        <draw:polygon draw:style-name="gr17" draw:text-style-name="P18" draw:layer="layout" svg:width="7.935cm" svg:height="0.005cm" svg:x="11.254cm" svg:y="15.61cm" svg:viewBox="0 0 7936 6" draw:points="0,0 7936,0 7936,6 0,6">
          <text:p/>
        </draw:polygon>
        <draw:line draw:style-name="gr33" draw:text-style-name="P3" draw:layer="layout" svg:x1="11.256cm" svg:y1="16.62cm" svg:x2="19.187cm" svg:y2="16.62cm">
          <text:p/>
        </draw:line>
        <draw:polygon draw:style-name="gr17" draw:text-style-name="P18" draw:layer="layout" svg:width="7.935cm" svg:height="0.004cm" svg:x="11.254cm" svg:y="16.618cm" svg:viewBox="0 0 7936 5" draw:points="0,0 7936,0 7936,5 0,5">
          <text:p/>
        </draw:polygon>
        <draw:line draw:style-name="gr33" draw:text-style-name="P3" draw:layer="layout" svg:x1="11.256cm" svg:y1="17.246cm" svg:x2="19.187cm" svg:y2="17.246cm">
          <text:p/>
        </draw:line>
        <draw:polygon draw:style-name="gr17" draw:text-style-name="P18" draw:layer="layout" svg:width="7.935cm" svg:height="0.005cm" svg:x="11.254cm" svg:y="17.244cm" svg:viewBox="0 0 7936 6" draw:points="0,0 7936,0 7936,6 0,6">
          <text:p/>
        </draw:polygon>
        <draw:line draw:style-name="gr33" draw:text-style-name="P3" draw:layer="layout" svg:x1="11.256cm" svg:y1="17.874cm" svg:x2="19.187cm" svg:y2="17.874cm">
          <text:p/>
        </draw:line>
        <draw:polygon draw:style-name="gr17" draw:text-style-name="P18" draw:layer="layout" svg:width="7.935cm" svg:height="0.004cm" svg:x="11.254cm" svg:y="17.872cm" svg:viewBox="0 0 7936 5" draw:points="0,0 7936,0 7936,5 0,5">
          <text:p/>
        </draw:polygon>
        <draw:line draw:style-name="gr33" draw:text-style-name="P3" draw:layer="layout" svg:x1="11.256cm" svg:y1="18.501cm" svg:x2="19.187cm" svg:y2="18.501cm">
          <text:p/>
        </draw:line>
        <draw:polygon draw:style-name="gr17" draw:text-style-name="P18" draw:layer="layout" svg:width="7.935cm" svg:height="0.005cm" svg:x="11.254cm" svg:y="18.498cm" svg:viewBox="0 0 7936 6" draw:points="0,0 7936,0 7936,6 0,6">
          <text:p/>
        </draw:polygon>
        <draw:line draw:style-name="gr33" draw:text-style-name="P3" draw:layer="layout" svg:x1="11.256cm" svg:y1="19.127cm" svg:x2="19.187cm" svg:y2="19.127cm">
          <text:p/>
        </draw:line>
        <draw:polygon draw:style-name="gr17" draw:text-style-name="P18" draw:layer="layout" svg:width="7.935cm" svg:height="0.004cm" svg:x="11.254cm" svg:y="19.125cm" svg:viewBox="0 0 7936 5" draw:points="0,0 7936,0 7936,5 0,5">
          <text:p/>
        </draw:polygon>
        <draw:line draw:style-name="gr33" draw:text-style-name="P3" draw:layer="layout" svg:x1="11.256cm" svg:y1="19.796cm" svg:x2="19.187cm" svg:y2="19.796cm">
          <text:p/>
        </draw:line>
        <draw:polygon draw:style-name="gr17" draw:text-style-name="P18" draw:layer="layout" svg:width="7.935cm" svg:height="0.004cm" svg:x="11.254cm" svg:y="19.794cm" svg:viewBox="0 0 7936 5" draw:points="0,0 7936,0 7936,5 0,5">
          <text:p/>
        </draw:polygon>
        <draw:line draw:style-name="gr33" draw:text-style-name="P3" draw:layer="layout" svg:x1="11.256cm" svg:y1="20.651cm" svg:x2="19.187cm" svg:y2="20.651cm">
          <text:p/>
        </draw:line>
        <draw:polygon draw:style-name="gr17" draw:text-style-name="P18" draw:layer="layout" svg:width="7.935cm" svg:height="0.004cm" svg:x="11.254cm" svg:y="20.649cm" svg:viewBox="0 0 7936 5" draw:points="0,0 7936,0 7936,5 0,5">
          <text:p/>
        </draw:polygon>
        <draw:polygon draw:style-name="gr17" draw:text-style-name="P18" draw:layer="layout" svg:width="7.961cm" svg:height="0.025cm" svg:x="11.254cm" svg:y="21.644cm" svg:viewBox="0 0 7962 26" draw:points="0,0 7962,0 7962,26 0,26">
          <text:p/>
        </draw:polygon>
        <draw:frame draw:style-name="gr3" draw:text-style-name="P3" draw:layer="layout" svg:width="1.45cm" svg:height="1.293cm" svg:x="17.568cm" svg:y="26.887cm">
          <draw:image xlink:href="Pictures/100000000000007200000065A3D47EF6.png" xlink:type="simple" xlink:show="embed" xlink:actuate="onLoad" draw:mime-type="image/png">
            <text:p/>
          </draw:image>
        </draw:frame>
        <draw:frame draw:style-name="gr30" draw:text-style-name="P28" draw:layer="layout" svg:width="0.252cm" svg:height="0.28cm" svg:x="11.297cm" svg:y="13.348cm">
          <draw:text-box>
            <text:p text:style-name="P4"><text:span text:style-name="T30">…</text:span></text:p>
          </draw:text-box>
        </draw:frame>
      </draw:page>
      <draw:page draw:name="page5" draw:style-name="dp1" draw:master-page-name="master-page181">
        <draw:polygon draw:style-name="gr17" draw:text-style-name="P18" draw:layer="layout" svg:width="17.735cm" svg:height="0.03cm" svg:x="1.694cm" svg:y="10.733cm" svg:viewBox="0 0 17736 31" draw:points="0,0 17736,0 17736,31 0,31">
          <text:p/>
        </draw:polygon>
        <draw:polygon draw:style-name="gr12" draw:text-style-name="P14" draw:layer="layout" svg:width="17.782cm" svg:height="0.622cm" svg:x="1.655cm" svg:y="11.778cm" svg:viewBox="0 0 17783 623" draw:points="0,0 17783,0 17783,623 0,623">
          <text:p/>
        </draw:polygon>
        <draw:polygon draw:style-name="gr10" draw:text-style-name="P12" draw:layer="layout" svg:width="17.722cm" svg:height="0.503cm" svg:x="1.729cm" svg:y="6.49cm" svg:viewBox="0 0 17723 504" draw:points="0,0 17723,0 17723,504 0,504">
          <text:p/>
        </draw:polygon>
        <draw:polygon draw:style-name="gr10" draw:text-style-name="P12" draw:layer="layout" svg:width="17.722cm" svg:height="0.504cm" svg:x="1.729cm" svg:y="9.241cm" svg:viewBox="0 0 17723 505" draw:points="0,0 17723,0 17723,505 0,505">
          <text:p/>
        </draw:polygon>
        <draw:frame draw:style-name="gr13" draw:text-style-name="P15" draw:layer="layout" svg:width="4.167cm" svg:height="0.361cm" svg:x="7.581cm" svg:y="0.927cm">
          <draw:text-box>
            <text:p text:style-name="P4"><text:span text:style-name="T12">TARIFS APPLICABLES AU </text:span></text:p>
          </draw:text-box>
        </draw:frame>
        <draw:frame draw:style-name="gr13" draw:text-style-name="P15" draw:layer="layout" svg:width="1.522cm" svg:height="0.361cm" svg:x="1.696cm" svg:y="12.468cm">
          <draw:text-box>
            <text:p text:style-name="P4"><text:span text:style-name="T12">Jardinage</text:span></text:p>
          </draw:text-box>
        </draw:frame>
        <draw:frame draw:style-name="gr13" draw:text-style-name="P15" draw:layer="layout" svg:width="2.488cm" svg:height="0.361cm" svg:x="1.791cm" svg:y="8.045cm">
          <draw:text-box>
            <text:p text:style-name="P4"><text:span text:style-name="T12">Surfaces vitrées</text:span></text:p>
          </draw:text-box>
        </draw:frame>
        <draw:frame draw:style-name="gr15" draw:text-style-name="P17" draw:layer="layout" svg:width="5.353cm" svg:height="0.429cm" svg:x="1.789cm" svg:y="9.274cm">
          <draw:text-box>
            <text:p text:style-name="P4"><text:span text:style-name="T14">ENTRETIEN COPROPRIETES</text:span></text:p>
          </draw:text-box>
        </draw:frame>
        <draw:frame draw:style-name="gr13" draw:text-style-name="P15" draw:layer="layout" svg:width="2.308cm" svg:height="0.361cm" svg:x="1.779cm" svg:y="9.797cm">
          <draw:text-box>
            <text:p text:style-name="P4"><text:span text:style-name="T12">Ménage simple</text:span></text:p>
          </draw:text-box>
        </draw:frame>
        <draw:frame draw:style-name="gr13" draw:text-style-name="P15" draw:layer="layout" svg:width="2.398cm" svg:height="0.361cm" svg:x="1.791cm" svg:y="7.046cm">
          <draw:text-box>
            <text:p text:style-name="P4"><text:span text:style-name="T12">Ménage simple </text:span></text:p>
          </draw:text-box>
        </draw:frame>
        <draw:frame draw:style-name="gr15" draw:text-style-name="P17" draw:layer="layout" svg:width="7.087cm" svg:height="0.429cm" svg:x="1.705cm" svg:y="11.94cm">
          <draw:text-box>
            <text:p text:style-name="P4"><text:span text:style-name="T14">ENTRETIEN DE VOS ESPACES VERTS</text:span></text:p>
          </draw:text-box>
        </draw:frame>
        <draw:frame draw:style-name="gr13" draw:text-style-name="P15" draw:layer="layout" svg:width="2.89cm" svg:height="0.361cm" svg:x="1.791cm" svg:y="7.545cm">
          <draw:text-box>
            <text:p text:style-name="P4"><text:span text:style-name="T12">Ménage + matériel </text:span></text:p>
          </draw:text-box>
        </draw:frame>
        <draw:frame draw:style-name="gr15" draw:text-style-name="P17" draw:layer="layout" svg:width="6.979cm" svg:height="0.429cm" svg:x="1.8cm" svg:y="6.527cm">
          <draw:text-box>
            <text:p text:style-name="P4"><text:span text:style-name="T14">ENTRETIEN LOCAUX COMMERCIAUX</text:span></text:p>
          </draw:text-box>
        </draw:frame>
        <draw:frame draw:style-name="gr16" draw:text-style-name="P8" draw:layer="layout" svg:width="0.386cm" svg:height="0.323cm" svg:x="12.616cm" svg:y="6.041cm">
          <draw:text-box>
            <text:p text:style-name="P4"><text:span text:style-name="T17">HT</text:span></text:p>
          </draw:text-box>
        </draw:frame>
        <draw:polygon draw:style-name="gr17" draw:text-style-name="P18" draw:layer="layout" svg:width="0.029cm" svg:height="0.901cm" svg:x="10.908cm" svg:y="5.583cm" svg:viewBox="0 0 30 902" draw:points="0,0 30,0 30,902 0,902">
          <text:p/>
        </draw:polygon>
        <draw:polygon draw:style-name="gr17" draw:text-style-name="P18" draw:layer="layout" svg:width="0.029cm" svg:height="0.484cm" svg:x="15.231cm" svg:y="6.001cm" svg:viewBox="0 0 30 485" draw:points="0,0 30,0 30,485 0,485">
          <text:p/>
        </draw:polygon>
        <draw:polygon draw:style-name="gr17" draw:text-style-name="P18" draw:layer="layout" svg:width="0.029cm" svg:height="0.901cm" svg:x="19.433cm" svg:y="5.58cm" svg:viewBox="0 0 30 902" draw:points="0,0 30,0 30,902 0,902">
          <text:p/>
        </draw:polygon>
        <draw:polygon draw:style-name="gr17" draw:text-style-name="P18" draw:layer="layout" svg:width="0.034cm" svg:height="1.533cm" svg:x="1.703cm" svg:y="6.975cm" svg:viewBox="0 0 35 1534" draw:points="0,0 35,0 35,1534 0,1534">
          <text:p/>
        </draw:polygon>
        <draw:polygon draw:style-name="gr17" draw:text-style-name="P18" draw:layer="layout" svg:width="0.034cm" svg:height="1.49cm" svg:x="10.936cm" svg:y="7.004cm" svg:viewBox="0 0 35 1491" draw:points="0,0 35,0 35,1491 0,1491">
          <text:p/>
        </draw:polygon>
        <draw:polygon draw:style-name="gr17" draw:text-style-name="P18" draw:layer="layout" svg:width="0.03cm" svg:height="1.49cm" svg:x="15.266cm" svg:y="7.004cm" svg:viewBox="0 0 31 1491" draw:points="0,0 31,0 31,1491 0,1491">
          <text:p/>
        </draw:polygon>
        <draw:polygon draw:style-name="gr17" draw:text-style-name="P18" draw:layer="layout" svg:width="0.029cm" svg:height="1.498cm" svg:x="19.433cm" svg:y="7.004cm" svg:viewBox="0 0 30 1499" draw:points="0,0 30,0 30,1499 0,1499">
          <text:p/>
        </draw:polygon>
        <draw:polygon draw:style-name="gr17" draw:text-style-name="P18" draw:layer="layout" svg:width="0.026cm" svg:height="1.531cm" svg:x="1.667cm" svg:y="9.732cm" svg:viewBox="0 0 27 1532" draw:points="0,0 27,0 27,1532 0,1532">
          <text:p/>
        </draw:polygon>
        <draw:polygon draw:style-name="gr17" draw:text-style-name="P18" draw:layer="layout" svg:width="0.034cm" svg:height="0.484cm" svg:x="10.936cm" svg:y="9.753cm" svg:viewBox="0 0 35 485" draw:points="0,0 35,0 35,485 0,485">
          <text:p/>
        </draw:polygon>
        <draw:polygon draw:style-name="gr17" draw:text-style-name="P18" draw:layer="layout" svg:width="0.03cm" svg:height="0.484cm" svg:x="15.266cm" svg:y="9.753cm" svg:viewBox="0 0 31 485" draw:points="0,0 31,0 31,485 0,485">
          <text:p/>
        </draw:polygon>
        <draw:polygon draw:style-name="gr17" draw:text-style-name="P18" draw:layer="layout" svg:width="0.029cm" svg:height="0.49cm" svg:x="19.433cm" svg:y="9.753cm" svg:viewBox="0 0 30 491" draw:points="0,0 30,0 30,491 0,491">
          <text:p/>
        </draw:polygon>
        <draw:polygon draw:style-name="gr17" draw:text-style-name="P18" draw:layer="layout" svg:width="0.034cm" svg:height="0.523cm" svg:x="1.642cm" svg:y="12.399cm" svg:viewBox="0 0 35 524" draw:points="0,0 35,0 35,524 0,524">
          <text:p/>
        </draw:polygon>
        <draw:polygon draw:style-name="gr17" draw:text-style-name="P18" draw:layer="layout" svg:width="0.034cm" svg:height="0.505cm" svg:x="10.935cm" svg:y="12.403cm" svg:viewBox="0 0 35 506" draw:points="0,0 35,0 35,506 0,506">
          <text:p/>
        </draw:polygon>
        <draw:polygon draw:style-name="gr17" draw:text-style-name="P18" draw:layer="layout" svg:width="0.03cm" svg:height="0.512cm" svg:x="15.266cm" svg:y="12.407cm" svg:viewBox="0 0 31 513" draw:points="0,0 31,0 31,513 0,513">
          <text:p/>
        </draw:polygon>
        <draw:polygon draw:style-name="gr17" draw:text-style-name="P18" draw:layer="layout" svg:width="0.029cm" svg:height="0.522cm" svg:x="19.433cm" svg:y="12.403cm" svg:viewBox="0 0 30 523" draw:points="0,0 30,0 30,523 0,523">
          <text:p/>
        </draw:polygon>
        <draw:polygon draw:style-name="gr17" draw:text-style-name="P18" draw:layer="layout" svg:width="0.029cm" svg:height="0.518cm" svg:x="19.435cm" svg:y="12.407cm" svg:viewBox="0 0 30 519" draw:points="0,0 30,0 30,519 0,519">
          <text:p/>
        </draw:polygon>
        <draw:polygon draw:style-name="gr17" draw:text-style-name="P18" draw:layer="layout" svg:width="8.509cm" svg:height="0.03cm" svg:x="10.922cm" svg:y="5.577cm" svg:viewBox="0 0 8510 31" draw:points="0,0 8510,0 8510,31 0,31">
          <text:p/>
        </draw:polygon>
        <draw:polygon draw:style-name="gr17" draw:text-style-name="P18" draw:layer="layout" svg:width="8.515cm" svg:height="0.029cm" svg:x="10.916cm" svg:y="5.992cm" svg:viewBox="0 0 8516 30" draw:points="0,0 8516,0 8516,30 0,30">
          <text:p/>
        </draw:polygon>
        <draw:polygon draw:style-name="gr17" draw:text-style-name="P18" draw:layer="layout" svg:width="8.52cm" svg:height="0.03cm" svg:x="10.911cm" svg:y="6.45cm" svg:viewBox="0 0 8521 31" draw:points="0,0 8521,0 8521,31 0,31">
          <text:p/>
        </draw:polygon>
        <draw:polygon draw:style-name="gr17" draw:text-style-name="P18" draw:layer="layout" svg:width="17.723cm" svg:height="0.029cm" svg:x="1.741cm" svg:y="6.977cm" svg:viewBox="0 0 17724 30" draw:points="0,0 17724,0 17724,30 0,30">
          <text:p/>
        </draw:polygon>
        <draw:polygon draw:style-name="gr17" draw:text-style-name="P18" draw:layer="layout" svg:width="17.746cm" svg:height="0.03cm" svg:x="1.718cm" svg:y="7.476cm" svg:viewBox="0 0 17747 31" draw:points="0,0 17747,0 17747,31 0,31">
          <text:p/>
        </draw:polygon>
        <draw:polygon draw:style-name="gr17" draw:text-style-name="P18" draw:layer="layout" svg:width="17.723cm" svg:height="0.029cm" svg:x="1.741cm" svg:y="7.976cm" svg:viewBox="0 0 17724 30" draw:points="0,0 17724,0 17724,30 0,30">
          <text:p/>
        </draw:polygon>
        <draw:polygon draw:style-name="gr17" draw:text-style-name="P18" draw:layer="layout" svg:width="17.735cm" svg:height="0.03cm" svg:x="1.729cm" svg:y="8.475cm" svg:viewBox="0 0 17736 31" draw:points="0,0 17736,0 17736,31 0,31">
          <text:p/>
        </draw:polygon>
        <draw:polygon draw:style-name="gr17" draw:text-style-name="P18" draw:layer="layout" svg:width="17.791cm" svg:height="0.03cm" svg:x="1.673cm" svg:y="9.728cm" svg:viewBox="0 0 17792 31" draw:points="0,0 17792,0 17792,31 0,31">
          <text:p/>
        </draw:polygon>
        <draw:polygon draw:style-name="gr17" draw:text-style-name="P18" draw:layer="layout" svg:width="17.771cm" svg:height="0.029cm" svg:x="1.693cm" svg:y="10.228cm" svg:viewBox="0 0 17772 30" draw:points="0,0 17772,0 17772,30 0,30">
          <text:p/>
        </draw:polygon>
        <draw:polygon draw:style-name="gr17" draw:text-style-name="P18" draw:layer="layout" svg:width="17.804cm" svg:height="0.03cm" svg:x="1.66cm" svg:y="12.399cm" svg:viewBox="0 0 17805 31" draw:points="0,0 17805,0 17805,31 0,31">
          <text:p/>
        </draw:polygon>
        <draw:polygon draw:style-name="gr17" draw:text-style-name="P18" draw:layer="layout" svg:width="17.767cm" svg:height="0.031cm" svg:x="1.66cm" svg:y="12.899cm" svg:viewBox="0 0 17768 32" draw:points="0,0 17768,0 17768,32 0,32">
          <text:p/>
        </draw:polygon>
        <draw:frame draw:style-name="gr3" draw:text-style-name="P3" draw:layer="layout" svg:width="1.515cm" svg:height="1.046cm" svg:x="5.59cm" svg:y="1.367cm">
          <draw:image xlink:href="Pictures/10000000000000650000004F98E279DC.png" xlink:type="simple" xlink:show="embed" xlink:actuate="onLoad" draw:mime-type="image/png">
            <text:p/>
          </draw:image>
        </draw:frame>
        <draw:frame draw:style-name="gr3" draw:text-style-name="P3" draw:layer="layout" svg:width="1.477cm" svg:height="1.119cm" svg:x="17.8cm" svg:y="1.32cm">
          <draw:image xlink:href="Pictures/1000000000000065000000525E6A4004.png" xlink:type="simple" xlink:show="embed" xlink:actuate="onLoad" draw:mime-type="image/png">
            <text:p/>
          </draw:image>
        </draw:frame>
        <draw:frame draw:style-name="gr3" draw:text-style-name="P3" draw:layer="layout" svg:width="1.834cm" svg:height="1.696cm" svg:x="17.054cm" svg:y="26.583cm">
          <draw:image xlink:href="Pictures/10000000000000FA000000ECED4C5FC1.png" xlink:type="simple" xlink:show="embed" xlink:actuate="onLoad" draw:mime-type="image/png">
            <text:p/>
          </draw:image>
        </draw:frame>
        <draw:polygon draw:style-name="gr1" draw:text-style-name="P1" draw:layer="layout" svg:width="1.945cm" svg:height="1.144cm" svg:x="7.895cm" svg:y="25.509cm" svg:viewBox="0 0 1946 1145" draw:points="0,0 1946,0 1946,1145 0,1145">
          <text:p/>
        </draw:polygon>
        <draw:polygon draw:style-name="gr1" draw:text-style-name="P1" draw:layer="layout" svg:width="2.199cm" svg:height="1.159cm" svg:x="9.943cm" svg:y="25.354cm" svg:viewBox="0 0 2200 1160" draw:points="0,0 2200,0 2200,1160 0,1160">
          <text:p/>
        </draw:polygon>
        <draw:frame draw:style-name="gr3" draw:text-style-name="P3" draw:layer="layout" svg:width="1.738cm" svg:height="1.101cm" svg:x="1.776cm" svg:y="26.843cm">
          <draw:image xlink:href="Pictures/10000001000000B00000007EE633D383.png" xlink:type="simple" xlink:show="embed" xlink:actuate="onLoad" draw:mime-type="image/png">
            <text:p/>
          </draw:image>
        </draw:frame>
        <draw:frame draw:style-name="gr3" draw:text-style-name="P3" draw:layer="layout" svg:width="1.972cm" svg:height="1.234cm" svg:x="3.65cm" svg:y="26.77cm">
          <draw:image xlink:href="Pictures/10000001000000B70000007F2D945FCF.png" xlink:type="simple" xlink:show="embed" xlink:actuate="onLoad" draw:mime-type="image/png">
            <text:p/>
          </draw:image>
        </draw:frame>
        <draw:frame draw:style-name="gr3" draw:text-style-name="P3" draw:layer="layout" svg:width="2.725cm" svg:height="1.522cm" svg:x="5.35cm" svg:y="26.583cm">
          <draw:image xlink:href="Pictures/1000000100000114000000AEE0B5EEEE.png" xlink:type="simple" xlink:show="embed" xlink:actuate="onLoad" draw:mime-type="image/png">
            <text:p/>
          </draw:image>
        </draw:frame>
        <draw:frame draw:style-name="gr13" draw:text-style-name="P15" draw:layer="layout" svg:width="0.627cm" svg:height="0.361cm" svg:x="17.024cm" svg:y="6.036cm">
          <draw:text-box>
            <text:p text:style-name="P4"><text:span text:style-name="T12">TTC</text:span></text:p>
          </draw:text-box>
        </draw:frame>
        <draw:frame draw:style-name="gr18" draw:text-style-name="P19" draw:layer="layout" svg:width="5.794cm" svg:height="0.721cm" svg:x="10.253cm" svg:y="1.684cm">
          <draw:text-box>
            <text:p text:style-name="P4"><text:span text:style-name="T41">TARIFS APEF PRO</text:span></text:p>
          </draw:text-box>
        </draw:frame>
        <draw:frame draw:style-name="gr18" draw:text-style-name="P19" draw:layer="layout" svg:width="1.897cm" svg:height="0.721cm" svg:x="5.324cm" svg:y="2.991cm">
          <draw:text-box>
            <text:p text:style-name="P4"><text:span text:style-name="T18"><text:s/>APEF</text:span></text:p>
          </draw:text-box>
        </draw:frame>
        <draw:frame draw:style-name="gr19" draw:text-style-name="P20" draw:layer="layout" svg:width="7.254cm" svg:height="0.251cm" svg:x="6.91cm" svg:y="28.587cm">
          <draw:text-box>
            <text:p text:style-name="P4"><text:span text:style-name="T19">Entreprise indépendante membre d'un réseau de franchise - V13 112024</text:span></text:p>
          </draw:text-box>
        </draw:frame>
        <draw:frame draw:style-name="gr19" draw:text-style-name="P20" draw:layer="layout" svg:width="1.337cm" svg:height="0.251cm" svg:x="3.56cm" svg:y="28.235cm">
          <draw:text-box>
            <text:p text:style-name="P4"><text:span text:style-name="T19">au capital de </text:span></text:p>
          </draw:text-box>
        </draw:frame>
        <draw:frame draw:style-name="gr20" draw:text-style-name="P21" draw:layer="layout" svg:width="1.32cm" svg:height="0.239cm" svg:x="13.353cm" svg:y="28.214cm">
          <draw:text-box>
            <text:p text:style-name="P4"><text:span text:style-name="T20"><text:s/>Siège social :</text:span></text:p>
          </draw:text-box>
        </draw:frame>
        <draw:frame draw:style-name="gr19" draw:text-style-name="P20" draw:layer="layout" svg:width="2.645cm" svg:height="0.251cm" svg:x="6.224cm" svg:y="28.214cm">
          <draw:text-box>
            <text:p text:style-name="P4"><text:span text:style-name="T19">- Immatriculée au RCS de </text:span></text:p>
          </draw:text-box>
        </draw:frame>
        <draw:frame draw:style-name="gr20" draw:text-style-name="P21" draw:layer="layout" svg:width="0.684cm" svg:height="0.239cm" svg:x="10.605cm" svg:y="28.215cm">
          <draw:text-box>
            <text:p text:style-name="P4"><text:span text:style-name="T20">- Siret :</text:span></text:p>
          </draw:text-box>
        </draw:frame>
        <draw:polygon draw:style-name="gr17" draw:text-style-name="P18" draw:layer="layout" svg:width="0.034cm" svg:height="0.983cm" svg:x="10.936cm" svg:y="10.252cm" svg:viewBox="0 0 35 984" draw:points="0,0 35,0 35,984 0,984">
          <text:p/>
        </draw:polygon>
        <draw:polygon draw:style-name="gr17" draw:text-style-name="P18" draw:layer="layout" svg:width="0.03cm" svg:height="0.976cm" svg:x="15.266cm" svg:y="10.251cm" svg:viewBox="0 0 31 977" draw:points="0,0 31,0 31,977 0,977">
          <text:p/>
        </draw:polygon>
        <draw:polygon draw:style-name="gr17" draw:text-style-name="P18" draw:layer="layout" svg:width="0.029cm" svg:height="1.006cm" svg:x="19.433cm" svg:y="10.252cm" svg:viewBox="0 0 30 1007" draw:points="0,0 30,0 30,1007 0,1007">
          <text:p/>
        </draw:polygon>
        <draw:frame draw:style-name="gr3" draw:text-style-name="P3" draw:layer="layout" svg:width="2.939cm" svg:height="3.476cm" svg:x="1.941cm" svg:y="0.578cm">
          <draw:image xlink:href="Pictures/10000000000000E70000011146184817.jpg" xlink:type="simple" xlink:show="embed" xlink:actuate="onLoad" draw:mime-type="image/jpeg">
            <text:p/>
          </draw:image>
        </draw:frame>
        <draw:frame draw:style-name="gr13" draw:text-style-name="P15" draw:layer="layout" svg:width="2.89cm" svg:height="0.361cm" svg:x="1.779cm" svg:y="10.291cm">
          <draw:text-box>
            <text:p text:style-name="P4"><text:span text:style-name="T12">Ménage + matériel </text:span></text:p>
          </draw:text-box>
        </draw:frame>
        <draw:frame draw:style-name="gr13" draw:text-style-name="P15" draw:layer="layout" svg:width="2.951cm" svg:height="0.361cm" svg:x="14.039cm" svg:y="5.608cm">
          <draw:text-box>
            <text:p text:style-name="P4"><text:span text:style-name="T12">TARIFS HORAIRES</text:span></text:p>
          </draw:text-box>
        </draw:frame>
        <draw:polygon draw:style-name="gr17" draw:text-style-name="P18" draw:layer="layout" svg:width="17.739cm" svg:height="0.029cm" svg:x="1.69cm" svg:y="11.233cm" svg:viewBox="0 0 17740 30" draw:points="0,0 17740,0 17740,30 0,30">
          <text:p/>
        </draw:polygon>
        <draw:frame draw:style-name="gr13" draw:text-style-name="P15" draw:layer="layout" svg:width="2.488cm" svg:height="0.361cm" svg:x="1.755cm" svg:y="10.802cm">
          <draw:text-box>
            <text:p text:style-name="P4"><text:span text:style-name="T12">Surfaces vitrées</text:span></text:p>
          </draw:text-box>
        </draw:frame>
        <draw:frame draw:style-name="gr38" draw:text-style-name="P35" draw:layer="layout" svg:width="2.149cm" svg:height="0.344cm" svg:x="1.721cm" svg:y="13.838cm">
          <draw:text-box>
            <text:p text:style-name="P4"><text:span text:style-name="T42">Frais annexes </text:span></text:p>
          </draw:text-box>
        </draw:frame>
        <draw:frame draw:style-name="gr39" draw:text-style-name="P36" draw:layer="layout" svg:width="4.51cm" svg:height="0.319cm" svg:x="1.717cm" svg:y="14.505cm">
          <draw:text-box>
            <text:p text:style-name="P4"><text:span text:style-name="T43">Frais de gestion administrative <text:s/>: </text:span></text:p>
          </draw:text-box>
        </draw:frame>
        <draw:polygon draw:style-name="gr21" draw:text-style-name="P1" draw:layer="layout" svg:width="11.195cm" svg:height="0.776cm" svg:x="7.619cm" svg:y="3.004cm" svg:viewBox="0 0 11196 777" draw:points="0,777 11196,777 11196,0 0,0">
          <text:p/>
        </draw:polygon>
        <draw:frame draw:style-name="gr39" draw:text-style-name="P36" draw:layer="layout" svg:width="14.838cm" svg:height="0.319cm" svg:x="1.708cm" svg:y="15.831cm">
          <draw:text-box>
            <text:p text:style-name="P4"><text:span text:style-name="T44">(1) Majoration de 25% des heures de nuit (22h - 7H), dimanche et jours fériés et de 100% les 1er mai et 25 décembre.</text:span></text:p>
          </draw:text-box>
        </draw:frame>
        <draw:frame draw:style-name="gr22" draw:text-style-name="P22" draw:layer="layout" svg:width="1.061cm" svg:height="0.357cm" svg:x="16.644cm" svg:y="7.064cm">
          <draw:text-box>
            <text:p text:style-name="P4"><text:span text:style-name="T24">37,20 €</text:span></text:p>
          </draw:text-box>
        </draw:frame>
        <draw:frame draw:style-name="gr24" draw:text-style-name="P24" draw:layer="layout" svg:width="0.948cm" svg:height="0.319cm" svg:x="12.536cm" svg:y="7.048cm">
          <draw:text-box>
            <text:p text:style-name="P4"><text:span text:style-name="T25">31,00 €</text:span></text:p>
          </draw:text-box>
        </draw:frame>
        <draw:frame draw:style-name="gr24" draw:text-style-name="P24" draw:layer="layout" svg:width="0.948cm" svg:height="0.319cm" svg:x="12.535cm" svg:y="7.579cm">
          <draw:text-box>
            <text:p text:style-name="P4"><text:span text:style-name="T25">33,00 €</text:span></text:p>
          </draw:text-box>
        </draw:frame>
        <draw:frame draw:style-name="gr22" draw:text-style-name="P22" draw:layer="layout" svg:width="1.061cm" svg:height="0.357cm" svg:x="16.642cm" svg:y="7.595cm">
          <draw:text-box>
            <text:p text:style-name="P4"><text:span text:style-name="T24">39,60 €</text:span></text:p>
          </draw:text-box>
        </draw:frame>
        <draw:frame draw:style-name="gr24" draw:text-style-name="P24" draw:layer="layout" svg:width="0.948cm" svg:height="0.319cm" svg:x="12.534cm" svg:y="8.051cm">
          <draw:text-box>
            <text:p text:style-name="P4"><text:span text:style-name="T25">38,00 €</text:span></text:p>
          </draw:text-box>
        </draw:frame>
        <draw:frame draw:style-name="gr22" draw:text-style-name="P22" draw:layer="layout" svg:width="1.061cm" svg:height="0.357cm" svg:x="16.642cm" svg:y="8.068cm">
          <draw:text-box>
            <text:p text:style-name="P4"><text:span text:style-name="T24">45,60 €</text:span></text:p>
          </draw:text-box>
        </draw:frame>
        <draw:frame draw:style-name="gr24" draw:text-style-name="P24" draw:layer="layout" svg:width="0.948cm" svg:height="0.319cm" svg:x="12.519cm" svg:y="9.79cm">
          <draw:text-box>
            <text:p text:style-name="P4"><text:span text:style-name="T25">31,00 €</text:span></text:p>
          </draw:text-box>
        </draw:frame>
        <draw:frame draw:style-name="gr22" draw:text-style-name="P22" draw:layer="layout" svg:width="1.061cm" svg:height="0.357cm" svg:x="16.627cm" svg:y="9.806cm">
          <draw:text-box>
            <text:p text:style-name="P4"><text:span text:style-name="T24">37,20 €</text:span></text:p>
          </draw:text-box>
        </draw:frame>
        <draw:frame draw:style-name="gr24" draw:text-style-name="P24" draw:layer="layout" svg:width="0.948cm" svg:height="0.319cm" svg:x="12.538cm" svg:y="10.29cm">
          <draw:text-box>
            <text:p text:style-name="P4"><text:span text:style-name="T25">33,00 €</text:span></text:p>
          </draw:text-box>
        </draw:frame>
        <draw:frame draw:style-name="gr22" draw:text-style-name="P22" draw:layer="layout" svg:width="1.061cm" svg:height="0.357cm" svg:x="16.646cm" svg:y="10.306cm">
          <draw:text-box>
            <text:p text:style-name="P4"><text:span text:style-name="T24">39,60 €</text:span></text:p>
          </draw:text-box>
        </draw:frame>
        <draw:frame draw:style-name="gr22" draw:text-style-name="P22" draw:layer="layout" svg:width="1.061cm" svg:height="0.357cm" svg:x="16.642cm" svg:y="10.833cm">
          <draw:text-box>
            <text:p text:style-name="P4"><text:span text:style-name="T24">45,60 €</text:span></text:p>
          </draw:text-box>
        </draw:frame>
        <draw:frame draw:style-name="gr24" draw:text-style-name="P24" draw:layer="layout" svg:width="0.948cm" svg:height="0.319cm" svg:x="12.534cm" svg:y="10.817cm">
          <draw:text-box>
            <text:p text:style-name="P4"><text:span text:style-name="T25">38,00 €</text:span></text:p>
          </draw:text-box>
        </draw:frame>
        <draw:frame draw:style-name="gr20" draw:text-style-name="P21" draw:layer="layout" svg:width="3.112cm" svg:height="0.239cm" svg:x="0.344cm" svg:y="28.278cm">
          <draw:text-box>
            <text:p text:style-name="P4"><text:span text:style-name="T27">SARL COCO MAM'S SERVICES</text:span></text:p>
          </draw:text-box>
        </draw:frame>
        <draw:frame draw:style-name="gr20" draw:text-style-name="P21" draw:layer="layout" svg:width="0.437cm" svg:height="0.239cm" svg:x="9.088cm" svg:y="28.221cm">
          <draw:text-box>
            <text:p text:style-name="P4"><text:span text:style-name="T27">PAU</text:span></text:p>
          </draw:text-box>
        </draw:frame>
        <draw:frame draw:style-name="gr20" draw:text-style-name="P21" draw:layer="layout" svg:width="1.65cm" svg:height="0.239cm" svg:x="11.627cm" svg:y="28.205cm">
          <draw:text-box>
            <text:p text:style-name="P4"><text:span text:style-name="T27">90477174800020</text:span></text:p>
          </draw:text-box>
        </draw:frame>
        <draw:frame draw:style-name="gr20" draw:text-style-name="P21" draw:layer="layout" svg:width="1.002cm" svg:height="0.239cm" svg:x="4.973cm" svg:y="28.271cm">
          <draw:text-box>
            <text:p text:style-name="P4"><text:span text:style-name="T27">5.000,00 €</text:span></text:p>
          </draw:text-box>
        </draw:frame>
        <draw:path draw:style-name="gr40" draw:text-style-name="P3" draw:layer="layout" svg:width="1.411cm" svg:height="0.572cm" svg:x="14.075cm" svg:y="11.813cm" svg:viewBox="0 0 1412 573" svg:d="M1412 0c-45 45-63 63-81 81s-36 42-54 72c-18 31-39 64-63 100s-48 69-72 99-54 63-90 100-60 60-72 73c-12 12-25 24-37 36s9 15 63 9c55-6 115-27 181-64 66-35 21-64-135-82-157-18-323-27-497-27-175 0-322 9-442 27-121 18-111 28 27 28s267 0 388 0c120 0 232-6 334-18s162-19 181-19c18 0 6-3-37-9-42-6-96-18-162-36s-172-27-316-27c-145 0-262 0-352 0s-144 0-162 0c-19 0-19 0 0 0 18 0 39 0 63 0">
          <text:p/>
        </draw:path>
        <draw:path draw:style-name="gr41" draw:text-style-name="P3" draw:layer="layout" svg:width="1.533cm" svg:height="0.451cm" svg:x="18.478cm" svg:y="12.247cm" svg:viewBox="0 0 1534 452" svg:d="M1534 452c-75 0-102 0-126 0s-45 0-63 0-36-6-54-18-61-18-126-18c-66 0-112 0-136 0s-45 0-63 0-36 0-54 0-36 0-54 0-39 0-63 0-54 0-90 0c-37 0-64 0-82 0-19 0-45 0-81 0-37 0-70 0-100 0s-57 0-81 0-48 0-72 0-54 0-90 0-72 0-108 0c-37 0-63 0-81 0s-12-21 18-63c30-43 63-79 99-109s72-54 108-72c36-19 69-28 99-28s57-6 81-18 45-24 63-36c18-13 36-19 54-19s36-2 54-8 37-12 55-18 42-13 73-19c30-6 60-8 90-8s54-6 72-18">
          <text:p/>
        </draw:path>
        <draw:path draw:style-name="gr41" draw:text-style-name="P3" draw:layer="layout" svg:width="18.32cm" svg:height="1.804cm" svg:x="1.133cm" svg:y="11.849cm" svg:viewBox="0 0 18321 1805" svg:d="M16897 1138c-60 0-90 0-126 0-37 0-73-3-109-9s-69-9-99-9-57 0-81 0-51 0-81 0-54 0-72 0-36 0-54 0-28-12-28-36 28-49 82-73 141-54 261-90 207-63 262-81c54-18 90-30 108-36s3-12-45-18-84-9-108-9-52 0-82 0-60 0-90 0-54 0-72 0-36 0-54 0-21-15-9-45c12-31 30-52 54-64s60-27 108-45 93-33 135-45 91-27 145-45 105-27 153-27 96-3 144-9 81-9 100-9c18 0 38-6 62-19 25-11 61-17 109-17s87-3 117-9 60-13 90-19 54-14 72-26 39-22 63-28 51-12 81-18c31-6 55-15 73-27s36-21 54-27 36-12 54-18 39-9 63-9 48-3 72-9 45-12 63-18 9-12-27-18-69-9-99-9-57 0-81 0-51-3-81-9-54-9-73-9c-18 0-60 0-126 0s-129 0-189 0-117 0-171 0-94 0-118 0-57 0-99 0-84 3-126 9-81 12-117 18-72 15-108 27-72 18-108 18c-37 0-67 3-91 9s-48 9-72 9-69 3-135 9-114 9-144 9-70 0-118 0-102 0-162 0-114 0-162 0-84 3-108 9-48 12-72 18-54 12-91 18c-36 6-69 15-99 27-30 13-66 27-108 45-42 19-93 37-153 55s-109 27-145 27c-35 0-69 6-99 18s-57 24-81 36-45 21-63 27-30 18-36 36-9 51-9 99c0 49 6 100 18 154s39 108 81 163c42 54 88 117 136 189 47 72 81 127 99 163s30 69 36 99 15 66 27 108 21 83 27 119 12 63 18 81 27 0 63-54 75-106 117-155c42-48 96-102 163-162 65-60 108-109 126-145s39-66 63-90 39-45 45-63 15-33 27-45 24-30 36-55c12-24-6-36-54-36s-105 10-172 28c-65 18-117 30-153 36s-63 9-81 9-42 0-72 0-57 0-81 0-48 0-72 0-51 0-81 0-63 0-99 0-70 0-100 0-63 0-99 0-69 0-99 0-54 0-72 0-36 0-54 0c-19 0-36 0-54 0s-39 0-64 0c-24 0-50 0-81 0-30 0-57 0-81 0s-51 0-81 0-60 0-90 0-66 0-108 0-99 0-171 0c-73 0-139 0-199 0s-114 0-162 0-81 0-99 0-24-19-18-55 36-66 90-90 120-54 198-90 156-63 234-81c79-18 157-37 235-55s150-39 216-63c67-24 127-45 181-63s108-33 162-45 117-30 189-55c72-23 127-41 163-53 35-12 69-22 99-28s54-12 72-18 33-15 45-27 27-18 45-18 36-6 54-18 36-24 54-36 33-24 45-36 6-24-18-36-72-12-144 0-147 27-225 45c-79 18-154 39-226 63s-150 45-234 63-157 30-217 36-114 10-162 10-96 0-144 0-87 0-117 0-67 0-109 0-87 0-135 0-99 6-153 18-102 18-144 18-84 3-126 9c-43 6-82 12-118 18s-78 9-126 9-93 3-135 9-75 15-99 27-54 18-91 18c-36 0-93 0-171 0s-141 0-189 0-102 0-163 0c-60 0-126 0-198 0s-135 0-189 0-114 3-181 9c-65 6-123 15-171 27s-87 21-117 27-69 9-117 9-97 3-144 9c-48 6-106 12-172 18s-126 9-180 9-126 0-216 0-157 0-199 0-69 6-81 18-18 33-18 64c0 30 0 60 0 90s0 57 0 81 12 48 36 72 72 46 144 64 172 36 298 54 282 36 469 54c186 18 333 39 441 63 109 24 196 39 262 45s111 9 135 9 57 0 99 0 87-3 135-9c49-6 109-15 181-27s156-27 252-45c97-18 163-30 199-36s63-9 81-9 57 3 117 9 117 9 171 9c55 0 133 0 235 0s204 0 306 0 163 0 181 0 6 0-36 0c-43 0-118 0-226 0s-273 0-496 0c-222 0-399 0-532 0-132 0-246 0-342 0-97 0-175 0-234 0-61 0-121 0-181 0s-108 0-144 0-78 0-126 0c-49 0-99 0-154 0-54 0-129 0-225 0s-204 0-325 0c-120 0-237 0-351 0s-214 0-298 0-168 0-252 0-144 0-181 0c-36 0-69 0-99 0s-63-3-99-9-78-9-126-9-93 0-135 0-97-6-163-18-144-21-234-27-177-9-262-9c-84 0-171 0-261 0s-171 0-244 0c-71 0-132 0-180 0s-103 0-163 0-102 0-126 0-52 0-81 0c-30 0-70 0-118 0s-93 0-135 0-93 0-153 0-117 0-171 0c-55 0-121 0-199 0s-156 0-234 0-168 0-271 0c-102 0-201 0-297 0s-192 0-289 0c-96 0-210 0-342 0-133 0-235 0-307 0s-141 0-207 0-121 0-163 0c-41 0-87 0-135 0s-90 0-126 0-84 0-144 0-117 0-171 0c-55 0-118 0-190 0s-138 0-198 0-114 0-162 0c-49 0-91 0-127 0s-81 0-135 0-96 0-126 0-69 0-117 0-94 0-136 0-90 0-144 0-105 0-153 0-93 0-135 0-78 0-108 0c-31 0-58 0-82 0s-51 0-81 0-54 0-72 0-45 0-81 0-78 0-126 0-94 0-136 0-81 0-117 0-84 3-144 9-132 15-216 27c-85 12-172 21-262 27s-171 15-243 27-132 21-181 27c-48 6-93 15-135 27s-81 18-117 18-63 0-81 0-36 0-54 0-30-9-36-27-9-39-9-63 0-48 0-72 0-45 0-63 0-37 0-55 0-36 0-54 3-39 9-63 12-48 18-72c6-25 9-55 9-91s0-66 0-90 0-48 0-72 0-49 0-72c0-24 0-48 0-73 0-24 6-51 18-81s18-54 18-72 9-30 27-36 42-12 72-18 54-12 72-18 39-13 63-19 45-8 63-8 49 0 91 0 77 0 108 0c30 0 75 0 135 0s105 0 135 0 57 0 81 0 55 0 91 0c35 0 83 0 144 0 60 0 144 0 252 0s231 0 370 0c138 0 282 0 433 0 150 0 270 0 360 0s150-4 180-10 52-14 64-27c12-12 36-18 72-18s108-3 216-9 222-18 343-36c120-18 216-27 288-27s133 0 181 0c47 0 84 0 108 0s45 0 63 0 48 0 90 0 96 0 162 0c67 0 148 0 244 0s189 0 279 0 175 0 253 0 159 0 243 0 180 0 289 0c108 0 183 0 225 0s84 0 126 0 90 0 145 0c54 0 117 0 189 0s141 0 207 0 114 0 144 0 58 0 82 0 51 0 81 0 69 0 117 0 135 0 261 0c127 0 259 0 397 0 139 0 302 0 488 0s328 0 424 0 171 0 225 0 102 0 144 0 78 0 109 0c30 0 69 0 117 0s135 0 261 0 256 0 388 0 264 0 396 0c133 0 238 0 316 0s141 0 190 0c48 0 81 0 99 0s42 0 72 0 72 0 126 0 132 0 234 0c103 0 202 0 298 0s189 0 279 0c91 0 172 0 244 0s132 0 180 0 93 0 135 0 88 0 136 0 87 0 117 0 63 0 99 0 66 0 90 0 54 0 90 0 69 0 100 0c30 0 62 0 99 0 36 0 75 0 117 0s93 0 153 0 132 0 217 0c84 0 162 0 234 0s147 0 225 0c79 0 163 0 253 0s192 0 306 0 207 0 280 0c72 0 135 0 189 0s99 0 135 0 66 0 90 0c25 0 49 6 73 18s54 21 90 27 78 15 126 27 87 24 117 37c30 12 54 18 72 18s15 2-9 8-81 19-171 37-247 45-469 81-399 60-532 72c-132 12-249 27-351 45s-196 34-280 46-192 24-324 36c-133 12-232 23-298 36-66 12-165 27-298 45-132 18-306 45-522 81-217 36-397 54-541 54s-280 0-406 0-246 0-361 0c-114 0-225 0-333 0s-211 0-307 0-204 0-324 0c-121 0-238 0-352 0s-225 0-334 0c-108 0-210 0-306 0s-199 0-307 0-228 0-360 0-232 0-298 0-123 0-171 0-84 0-108 0-61 0-108 0c-48 0-106 0-172 0-67 0-136 0-208 0s-153 0-243 0c-91 0-178 0-262 0s-174 0-270 0c-97 0-193 0-289 0s-198 0-307 0c-108 0-258 0-450 0-193 0-364 0-514 0s-292 0-424 0-258 0-379 0c-120 0-237 0-351 0s-226 0-334 0-219 0-333 0c-115 0-238 0-370 0s-258 0-379 0c-120 0-237 0-351 0-115 0-226 0-334 0s-225 0-352 0c-126 0-267 0-423 0s-271 0-343 0-132 0-180 0-96 0-145 0c-48 0-102 0-162 0s-114 0-162 0-93 0-135 0-81 0-117 0-73 0-109 0-63 0-81 0-39 3-63 9-24 15 0 27 156 28 397 46c240 18 406 27 495 27 91 0 253 0 487 0 235 0 478 0 731 0 252 0 634 0 1145 0s895 0 1154 0c258 0 484 0 676 0s364 0 514 0 300 0 451 0c150 0 294 0 432 0 139 0 289 0 451 0s310 0 442 0 258 0 379 0c120 0 228 0 325 0s208 6 334 18 267 24 424 36c156 12 369 18 640 18 270 0 498 0 685 0 186 0 382 0 586 0s409 0 613 0 415 0 631 0 421 0 613 0c193 0 367 0 523 0s313 0 469 0 313 0 469 0 324 0 505 0c180 0 348 0 505 0 156 0 279 0 369 0s180-6 271-18c90-12 168-18 234-18s135 0 207 0 133 0 181 0 90 0 126 0 63 0 81 0 39 0 63 0 51 0 81 0 66 0 108 0c43 0 79 0 109 0s54 0 72 0 39 0 63 0 48 0 72 0 48 6 72 18 54 18 90 18 72 0 108 0c37 0 64 0 82 0">
          <text:p/>
        </draw:path>
        <draw:frame draw:style-name="gr20" draw:text-style-name="P21" draw:layer="layout" svg:width="3.59cm" svg:height="0.239cm" svg:x="14.806cm" svg:y="28.209cm">
          <draw:text-box>
            <text:p text:style-name="P4"><text:span text:style-name="T27">45 AVENUE BEIZOU 64140 BILLERE</text:span></text:p>
          </draw:text-box>
        </draw:frame>
      </draw:page>
      <draw:page draw:name="page6" draw:style-name="dp1" draw:master-page-name="master-page200">
        <draw:polygon draw:style-name="gr10" draw:text-style-name="P12" draw:layer="layout" svg:width="12.614cm" svg:height="0.444cm" svg:x="1.426cm" svg:y="4.344cm" svg:viewBox="0 0 12615 445" draw:points="0,0 12615,0 12615,445 0,445">
          <text:p/>
        </draw:polygon>
        <draw:polygon draw:style-name="gr12" draw:text-style-name="P14" draw:layer="layout" svg:width="3.494cm" svg:height="0.444cm" svg:x="14.035cm" svg:y="4.344cm" svg:viewBox="0 0 3495 445" draw:points="0,0 3495,0 3495,445 0,445">
          <text:p/>
        </draw:polygon>
        <draw:polygon draw:style-name="gr10" draw:text-style-name="P12" draw:layer="layout" svg:width="12.614cm" svg:height="0.445cm" svg:x="1.426cm" svg:y="8.306cm" svg:viewBox="0 0 12615 446" draw:points="0,0 12615,0 12615,446 0,446">
          <text:p/>
        </draw:polygon>
        <draw:polygon draw:style-name="gr10" draw:text-style-name="P12" draw:layer="layout" svg:width="12.614cm" svg:height="0.444cm" svg:x="1.426cm" svg:y="11.389cm" svg:viewBox="0 0 12615 445" draw:points="0,0 12615,0 12615,445 0,445">
          <text:p/>
        </draw:polygon>
        <draw:polygon draw:style-name="gr10" draw:text-style-name="P12" draw:layer="layout" svg:width="12.614cm" svg:height="0.445cm" svg:x="1.426cm" svg:y="14.911cm" svg:viewBox="0 0 12615 446" draw:points="0,0 12615,0 12615,446 0,446">
          <text:p/>
        </draw:polygon>
        <draw:polygon draw:style-name="gr12" draw:text-style-name="P14" draw:layer="layout" svg:width="12.614cm" svg:height="0.444cm" svg:x="1.426cm" svg:y="17.994cm" svg:viewBox="0 0 12615 445" draw:points="0,0 12615,0 12615,445 0,445">
          <text:p/>
        </draw:polygon>
        <draw:frame draw:style-name="gr42" draw:text-style-name="P37" draw:layer="layout" svg:width="2.641cm" svg:height="0.285cm" svg:x="1.482cm" svg:y="4.444cm">
          <draw:text-box>
            <text:p text:style-name="P4"><text:span text:style-name="T45">ESPACE DE TRAVAIL</text:span></text:p>
          </draw:text-box>
        </draw:frame>
        <draw:frame draw:style-name="gr39" draw:text-style-name="P36" draw:layer="layout" svg:width="1.058cm" svg:height="0.319cm" svg:x="15.273cm" svg:y="4.409cm">
          <draw:text-box>
            <text:p text:style-name="P4"><text:span text:style-name="T46">Tâches </text:span></text:p>
          </draw:text-box>
        </draw:frame>
        <draw:frame draw:style-name="gr39" draw:text-style-name="P36" draw:layer="layout" svg:width="0.283cm" svg:height="0.319cm" svg:x="15.73cm" svg:y="4.845cm">
          <draw:text-box>
            <text:p text:style-name="P4"><text:span text:style-name="T47">x</text:span></text:p>
          </draw:text-box>
        </draw:frame>
        <draw:frame draw:style-name="gr39" draw:text-style-name="P36" draw:layer="layout" svg:width="0.283cm" svg:height="0.319cm" svg:x="15.73cm" svg:y="5.285cm">
          <draw:text-box>
            <text:p text:style-name="P4"><text:span text:style-name="T47">x</text:span></text:p>
          </draw:text-box>
        </draw:frame>
        <draw:frame draw:style-name="gr39" draw:text-style-name="P36" draw:layer="layout" svg:width="0.283cm" svg:height="0.319cm" svg:x="15.73cm" svg:y="5.726cm">
          <draw:text-box>
            <text:p text:style-name="P4"><text:span text:style-name="T47">x</text:span></text:p>
          </draw:text-box>
        </draw:frame>
        <draw:frame draw:style-name="gr39" draw:text-style-name="P36" draw:layer="layout" svg:width="0.283cm" svg:height="0.319cm" svg:x="15.73cm" svg:y="6.166cm">
          <draw:text-box>
            <text:p text:style-name="P4"><text:span text:style-name="T47">x</text:span></text:p>
          </draw:text-box>
        </draw:frame>
        <draw:frame draw:style-name="gr39" draw:text-style-name="P36" draw:layer="layout" svg:width="0.283cm" svg:height="0.319cm" svg:x="15.73cm" svg:y="6.606cm">
          <draw:text-box>
            <text:p text:style-name="P4"><text:span text:style-name="T47">x</text:span></text:p>
          </draw:text-box>
        </draw:frame>
        <draw:frame draw:style-name="gr39" draw:text-style-name="P36" draw:layer="layout" svg:width="0.283cm" svg:height="0.319cm" svg:x="15.73cm" svg:y="7.047cm">
          <draw:text-box>
            <text:p text:style-name="P4"><text:span text:style-name="T47">x</text:span></text:p>
          </draw:text-box>
        </draw:frame>
        <draw:frame draw:style-name="gr39" draw:text-style-name="P36" draw:layer="layout" svg:width="0.283cm" svg:height="0.319cm" svg:x="15.73cm" svg:y="7.487cm">
          <draw:text-box>
            <text:p text:style-name="P4"><text:span text:style-name="T47">x</text:span></text:p>
          </draw:text-box>
        </draw:frame>
        <draw:frame draw:style-name="gr42" draw:text-style-name="P37" draw:layer="layout" svg:width="2.627cm" svg:height="0.285cm" svg:x="1.482cm" svg:y="8.407cm">
          <draw:text-box>
            <text:p text:style-name="P4"><text:span text:style-name="T45">ESPACES COMMUNS</text:span></text:p>
          </draw:text-box>
        </draw:frame>
        <draw:frame draw:style-name="gr39" draw:text-style-name="P36" draw:layer="layout" svg:width="0.283cm" svg:height="0.319cm" svg:x="15.73cm" svg:y="8.808cm">
          <draw:text-box>
            <text:p text:style-name="P4"><text:span text:style-name="T47">x</text:span></text:p>
          </draw:text-box>
        </draw:frame>
        <draw:frame draw:style-name="gr39" draw:text-style-name="P36" draw:layer="layout" svg:width="0.283cm" svg:height="0.319cm" svg:x="15.73cm" svg:y="9.249cm">
          <draw:text-box>
            <text:p text:style-name="P4"><text:span text:style-name="T47">x</text:span></text:p>
          </draw:text-box>
        </draw:frame>
        <draw:frame draw:style-name="gr39" draw:text-style-name="P36" draw:layer="layout" svg:width="0.283cm" svg:height="0.319cm" svg:x="15.73cm" svg:y="9.689cm">
          <draw:text-box>
            <text:p text:style-name="P4"><text:span text:style-name="T47">x</text:span></text:p>
          </draw:text-box>
        </draw:frame>
        <draw:frame draw:style-name="gr39" draw:text-style-name="P36" draw:layer="layout" svg:width="0.283cm" svg:height="0.319cm" svg:x="15.73cm" svg:y="10.129cm">
          <draw:text-box>
            <text:p text:style-name="P4"><text:span text:style-name="T47">x</text:span></text:p>
          </draw:text-box>
        </draw:frame>
        <draw:frame draw:style-name="gr39" draw:text-style-name="P36" draw:layer="layout" svg:width="0.283cm" svg:height="0.319cm" svg:x="15.73cm" svg:y="10.57cm">
          <draw:text-box>
            <text:p text:style-name="P4"><text:span text:style-name="T47">x</text:span></text:p>
          </draw:text-box>
        </draw:frame>
        <draw:frame draw:style-name="gr39" draw:text-style-name="P36" draw:layer="layout" svg:width="0.283cm" svg:height="0.319cm" svg:x="15.73cm" svg:y="11.891cm">
          <draw:text-box>
            <text:p text:style-name="P4"><text:span text:style-name="T47">x</text:span></text:p>
          </draw:text-box>
        </draw:frame>
        <draw:frame draw:style-name="gr39" draw:text-style-name="P36" draw:layer="layout" svg:width="0.283cm" svg:height="0.319cm" svg:x="15.73cm" svg:y="12.331cm">
          <draw:text-box>
            <text:p text:style-name="P4"><text:span text:style-name="T47">x</text:span></text:p>
          </draw:text-box>
        </draw:frame>
        <draw:frame draw:style-name="gr39" draw:text-style-name="P36" draw:layer="layout" svg:width="0.283cm" svg:height="0.319cm" svg:x="15.73cm" svg:y="12.771cm">
          <draw:text-box>
            <text:p text:style-name="P4"><text:span text:style-name="T47">x</text:span></text:p>
          </draw:text-box>
        </draw:frame>
        <draw:frame draw:style-name="gr39" draw:text-style-name="P36" draw:layer="layout" svg:width="0.283cm" svg:height="0.319cm" svg:x="15.73cm" svg:y="13.211cm">
          <draw:text-box>
            <text:p text:style-name="P4"><text:span text:style-name="T47">x</text:span></text:p>
          </draw:text-box>
        </draw:frame>
        <draw:frame draw:style-name="gr39" draw:text-style-name="P36" draw:layer="layout" svg:width="0.283cm" svg:height="0.319cm" svg:x="15.73cm" svg:y="13.652cm">
          <draw:text-box>
            <text:p text:style-name="P4"><text:span text:style-name="T47">x</text:span></text:p>
          </draw:text-box>
        </draw:frame>
        <draw:frame draw:style-name="gr39" draw:text-style-name="P36" draw:layer="layout" svg:width="0.283cm" svg:height="0.319cm" svg:x="15.73cm" svg:y="14.092cm">
          <draw:text-box>
            <text:p text:style-name="P4"><text:span text:style-name="T47">x</text:span></text:p>
          </draw:text-box>
        </draw:frame>
        <draw:frame draw:style-name="gr42" draw:text-style-name="P37" draw:layer="layout" svg:width="1.809cm" svg:height="0.285cm" svg:x="1.482cm" svg:y="15.012cm">
          <draw:text-box>
            <text:p text:style-name="P4"><text:span text:style-name="T45">CADRE DE VIE</text:span></text:p>
          </draw:text-box>
        </draw:frame>
        <draw:frame draw:style-name="gr39" draw:text-style-name="P36" draw:layer="layout" svg:width="0.283cm" svg:height="0.319cm" svg:x="15.73cm" svg:y="15.413cm">
          <draw:text-box>
            <text:p text:style-name="P4"><text:span text:style-name="T47">x</text:span></text:p>
          </draw:text-box>
        </draw:frame>
        <draw:frame draw:style-name="gr39" draw:text-style-name="P36" draw:layer="layout" svg:width="0.283cm" svg:height="0.319cm" svg:x="15.73cm" svg:y="15.854cm">
          <draw:text-box>
            <text:p text:style-name="P4"><text:span text:style-name="T47">x</text:span></text:p>
          </draw:text-box>
        </draw:frame>
        <draw:frame draw:style-name="gr39" draw:text-style-name="P36" draw:layer="layout" svg:width="0.283cm" svg:height="0.319cm" svg:x="15.73cm" svg:y="16.294cm">
          <draw:text-box>
            <text:p text:style-name="P4"><text:span text:style-name="T47">x</text:span></text:p>
          </draw:text-box>
        </draw:frame>
        <draw:frame draw:style-name="gr39" draw:text-style-name="P36" draw:layer="layout" svg:width="0.283cm" svg:height="0.319cm" svg:x="15.73cm" svg:y="16.734cm">
          <draw:text-box>
            <text:p text:style-name="P4"><text:span text:style-name="T47">x</text:span></text:p>
          </draw:text-box>
        </draw:frame>
        <draw:frame draw:style-name="gr39" draw:text-style-name="P36" draw:layer="layout" svg:width="0.283cm" svg:height="0.319cm" svg:x="15.73cm" svg:y="17.174cm">
          <draw:text-box>
            <text:p text:style-name="P4"><text:span text:style-name="T47">x</text:span></text:p>
          </draw:text-box>
        </draw:frame>
        <draw:frame draw:style-name="gr42" draw:text-style-name="P37" draw:layer="layout" svg:width="4.236cm" svg:height="0.285cm" svg:x="1.482cm" svg:y="18.094cm">
          <draw:text-box>
            <text:p text:style-name="P4"><text:span text:style-name="T45">ENTRETIEN DES ESPACES VERTS</text:span></text:p>
          </draw:text-box>
        </draw:frame>
        <draw:frame draw:style-name="gr39" draw:text-style-name="P36" draw:layer="layout" svg:width="0.283cm" svg:height="0.319cm" svg:x="15.73cm" svg:y="18.495cm">
          <draw:text-box>
            <text:p text:style-name="P4"><text:span text:style-name="T47">x</text:span></text:p>
          </draw:text-box>
        </draw:frame>
        <draw:frame draw:style-name="gr39" draw:text-style-name="P36" draw:layer="layout" svg:width="0.283cm" svg:height="0.319cm" svg:x="15.73cm" svg:y="18.935cm">
          <draw:text-box>
            <text:p text:style-name="P4"><text:span text:style-name="T47">x</text:span></text:p>
          </draw:text-box>
        </draw:frame>
        <draw:frame draw:style-name="gr39" draw:text-style-name="P36" draw:layer="layout" svg:width="0.283cm" svg:height="0.319cm" svg:x="15.73cm" svg:y="19.376cm">
          <draw:text-box>
            <text:p text:style-name="P4"><text:span text:style-name="T47">x</text:span></text:p>
          </draw:text-box>
        </draw:frame>
        <draw:frame draw:style-name="gr39" draw:text-style-name="P36" draw:layer="layout" svg:width="0.283cm" svg:height="0.319cm" svg:x="15.73cm" svg:y="19.816cm">
          <draw:text-box>
            <text:p text:style-name="P4"><text:span text:style-name="T47">x</text:span></text:p>
          </draw:text-box>
        </draw:frame>
        <draw:frame draw:style-name="gr39" draw:text-style-name="P36" draw:layer="layout" svg:width="0.283cm" svg:height="0.319cm" svg:x="15.73cm" svg:y="20.256cm">
          <draw:text-box>
            <text:p text:style-name="P4"><text:span text:style-name="T47">x</text:span></text:p>
          </draw:text-box>
        </draw:frame>
        <draw:frame draw:style-name="gr39" draw:text-style-name="P36" draw:layer="layout" svg:width="0.283cm" svg:height="0.319cm" svg:x="15.73cm" svg:y="20.697cm">
          <draw:text-box>
            <text:p text:style-name="P4"><text:span text:style-name="T47">x</text:span></text:p>
          </draw:text-box>
        </draw:frame>
        <draw:frame draw:style-name="gr39" draw:text-style-name="P36" draw:layer="layout" svg:width="0.283cm" svg:height="0.319cm" svg:x="15.73cm" svg:y="21.137cm">
          <draw:text-box>
            <text:p text:style-name="P4"><text:span text:style-name="T47">x</text:span></text:p>
          </draw:text-box>
        </draw:frame>
        <draw:polygon draw:style-name="gr12" draw:text-style-name="P14" draw:layer="layout" svg:width="1.609cm" svg:height="0.021cm" svg:x="8.459cm" svg:y="28.486cm" svg:viewBox="0 0 1610 22" draw:points="0,0 1610,0 1610,22 0,22">
          <text:p/>
        </draw:polygon>
        <draw:frame draw:style-name="gr38" draw:text-style-name="P35" draw:layer="layout" svg:width="1.633cm" svg:height="0.344cm" svg:x="8.46cm" svg:y="28.173cm">
          <draw:text-box>
            <text:p text:style-name="P4"><text:span text:style-name="T48">www.apef.fr</text:span></text:p>
          </draw:text-box>
        </draw:frame>
        <draw:frame draw:style-name="gr42" draw:text-style-name="P37" draw:layer="layout" svg:width="4.619cm" svg:height="0.285cm" svg:x="1.482cm" svg:y="10.571cm">
          <draw:text-box>
            <text:p text:style-name="P4"><text:span text:style-name="T49">Vider les poubelles et remplacer les sacs</text:span></text:p>
          </draw:text-box>
        </draw:frame>
        <draw:frame draw:style-name="gr42" draw:text-style-name="P37" draw:layer="layout" svg:width="1.823cm" svg:height="0.285cm" svg:x="1.482cm" svg:y="4.847cm">
          <draw:text-box>
            <text:p text:style-name="P4"><text:span text:style-name="T49">Aérer les locaux</text:span></text:p>
          </draw:text-box>
        </draw:frame>
        <draw:frame draw:style-name="gr42" draw:text-style-name="P37" draw:layer="layout" svg:width="8.995cm" svg:height="0.285cm" svg:x="1.482cm" svg:y="5.291cm">
          <draw:text-box>
            <text:p text:style-name="P4"><text:span text:style-name="T49">Dépoussiérer les bureaux, plans de travail et sièges (débarrasser par vos soins)</text:span></text:p>
          </draw:text-box>
        </draw:frame>
        <draw:frame draw:style-name="gr42" draw:text-style-name="P37" draw:layer="layout" svg:width="6.482cm" svg:height="0.285cm" svg:x="1.482cm" svg:y="5.731cm">
          <draw:text-box>
            <text:p text:style-name="P4"><text:span text:style-name="T49">Désinfecter les appareils (téléphones, claviers, souris, …)</text:span></text:p>
          </draw:text-box>
        </draw:frame>
        <draw:frame draw:style-name="gr42" draw:text-style-name="P37" draw:layer="layout" svg:width="11.458cm" svg:height="0.285cm" svg:x="1.482cm" svg:y="6.167cm">
          <draw:text-box>
            <text:p text:style-name="P4"><text:span text:style-name="T49">Dépoussiérer les meubles et objets meublants y compris les écrans d'ordinateur éteints par vos soins </text:span></text:p>
          </draw:text-box>
        </draw:frame>
        <draw:frame draw:style-name="gr42" draw:text-style-name="P37" draw:layer="layout" svg:width="5.169cm" svg:height="0.285cm" svg:x="1.482cm" svg:y="6.608cm">
          <draw:text-box>
            <text:p text:style-name="P4"><text:span text:style-name="T49">Aspirer ou balayer les sols (selon revêtement)</text:span></text:p>
          </draw:text-box>
        </draw:frame>
        <draw:frame draw:style-name="gr42" draw:text-style-name="P37" draw:layer="layout" svg:width="1.555cm" svg:height="0.285cm" svg:x="1.482cm" svg:y="7.048cm">
          <draw:text-box>
            <text:p text:style-name="P4"><text:span text:style-name="T49">Laver les sols</text:span></text:p>
          </draw:text-box>
        </draw:frame>
        <draw:frame draw:style-name="gr42" draw:text-style-name="P37" draw:layer="layout" svg:width="9.482cm" svg:height="0.285cm" svg:x="1.482cm" svg:y="7.488cm">
          <draw:text-box>
            <text:p text:style-name="P4"><text:span text:style-name="T49">Vider les corbeilles à papier et déposer les sacs dans l'endroit indiqué par vos soins </text:span></text:p>
          </draw:text-box>
        </draw:frame>
        <draw:frame draw:style-name="gr42" draw:text-style-name="P37" draw:layer="layout" svg:width="3.941cm" svg:height="0.285cm" svg:x="1.482cm" svg:y="8.809cm">
          <draw:text-box>
            <text:p text:style-name="P4"><text:span text:style-name="T49">Aérer les locaux (20 min par pièce)</text:span></text:p>
          </draw:text-box>
        </draw:frame>
        <draw:frame draw:style-name="gr42" draw:text-style-name="P37" draw:layer="layout" svg:width="9.588cm" svg:height="0.285cm" svg:x="1.482cm" svg:y="9.25cm">
          <draw:text-box>
            <text:p text:style-name="P4"><text:span text:style-name="T49">Nettoyer et désinfecter les surfaces plates (poignées, interrupteurs, interphones, etc.)</text:span></text:p>
          </draw:text-box>
        </draw:frame>
        <draw:frame draw:style-name="gr42" draw:text-style-name="P37" draw:layer="layout" svg:width="5.282cm" svg:height="0.285cm" svg:x="1.482cm" svg:y="9.691cm">
          <draw:text-box>
            <text:p text:style-name="P4"><text:span text:style-name="T49">Dépoussiérer les meubles et objets meublants </text:span></text:p>
          </draw:text-box>
        </draw:frame>
        <draw:frame draw:style-name="gr42" draw:text-style-name="P37" draw:layer="layout" svg:width="4.816cm" svg:height="0.285cm" svg:x="1.482cm" svg:y="10.131cm">
          <draw:text-box>
            <text:p text:style-name="P4"><text:span text:style-name="T49">Aspirer et laver les sols (selon revêtement)</text:span></text:p>
          </draw:text-box>
        </draw:frame>
        <draw:frame draw:style-name="gr42" draw:text-style-name="P37" draw:layer="layout" svg:width="10.491cm" svg:height="0.285cm" svg:x="1.482cm" svg:y="11.892cm">
          <draw:text-box>
            <text:p text:style-name="P4"><text:span text:style-name="T49">Nettoyer et désinfecter les appareils sanitaires (robinet, cuvette, lavabo, faience, miroirs, etc.)</text:span></text:p>
          </draw:text-box>
        </draw:frame>
        <draw:frame draw:style-name="gr42" draw:text-style-name="P37" draw:layer="layout" svg:width="5.833cm" svg:height="0.285cm" svg:x="1.482cm" svg:y="12.332cm">
          <draw:text-box>
            <text:p text:style-name="P4"><text:span text:style-name="T49">Nettoyer et désinfecter les poignées et interrupteurs</text:span></text:p>
          </draw:text-box>
        </draw:frame>
        <draw:frame draw:style-name="gr42" draw:text-style-name="P37" draw:layer="layout" svg:width="4.619cm" svg:height="0.285cm" svg:x="1.482cm" svg:y="12.772cm">
          <draw:text-box>
            <text:p text:style-name="P4"><text:span text:style-name="T49">Vider les poubelles et remplacer les sacs</text:span></text:p>
          </draw:text-box>
        </draw:frame>
        <draw:frame draw:style-name="gr42" draw:text-style-name="P37" draw:layer="layout" svg:width="2.712cm" svg:height="0.285cm" svg:x="1.482cm" svg:y="13.213cm">
          <draw:text-box>
            <text:p text:style-name="P4"><text:span text:style-name="T49">Aspirer et Laver les sols</text:span></text:p>
          </draw:text-box>
        </draw:frame>
        <draw:frame draw:style-name="gr42" draw:text-style-name="P37" draw:layer="layout" svg:width="11.72cm" svg:height="0.285cm" svg:x="1.482cm" svg:y="13.653cm">
          <draw:text-box>
            <text:p text:style-name="P4"><text:span text:style-name="T49">Approvisionner en consommables (savon, papier toilette, serviettes en papier, etc.) fournis par vos soins</text:span></text:p>
          </draw:text-box>
        </draw:frame>
        <draw:frame draw:style-name="gr42" draw:text-style-name="P37" draw:layer="layout" svg:width="4.654cm" svg:height="0.285cm" svg:x="1.482cm" svg:y="21.138cm">
          <draw:text-box>
            <text:p text:style-name="P4"><text:span text:style-name="T49">Application d'engrais et/ou amendements</text:span></text:p>
          </draw:text-box>
        </draw:frame>
        <draw:frame draw:style-name="gr42" draw:text-style-name="P37" draw:layer="layout" svg:width="7.09cm" svg:height="0.285cm" svg:x="1.482cm" svg:y="18.497cm">
          <draw:text-box>
            <text:p text:style-name="P4"><text:span text:style-name="T49">Tonte, Désherbage, Ramassage des feuilles, Arrosage manuel</text:span></text:p>
          </draw:text-box>
        </draw:frame>
        <draw:frame draw:style-name="gr42" draw:text-style-name="P37" draw:layer="layout" svg:width="7.824cm" svg:height="0.285cm" svg:x="1.482cm" svg:y="18.937cm">
          <draw:text-box>
            <text:p text:style-name="P4"><text:span text:style-name="T49">Plantations de petit végétaux, taille de haies, arbustes et petits arbres</text:span></text:p>
          </draw:text-box>
        </draw:frame>
        <draw:frame draw:style-name="gr42" draw:text-style-name="P37" draw:layer="layout" svg:width="8.474cm" svg:height="0.285cm" svg:x="1.482cm" svg:y="19.377cm">
          <draw:text-box>
            <text:p text:style-name="P4"><text:span text:style-name="T49">Enlèvement des déchets, évacuation des végétaux, petit arrachage manuel</text:span></text:p>
          </draw:text-box>
        </draw:frame>
        <draw:frame draw:style-name="gr42" draw:text-style-name="P37" draw:layer="layout" svg:width="3.63cm" svg:height="0.285cm" svg:x="1.482cm" svg:y="19.817cm">
          <draw:text-box>
            <text:p text:style-name="P4"><text:span text:style-name="T49">Entretien des allées et terrasses</text:span></text:p>
          </draw:text-box>
        </draw:frame>
        <draw:frame draw:style-name="gr42" draw:text-style-name="P37" draw:layer="layout" svg:width="5.014cm" svg:height="0.285cm" svg:x="1.482cm" svg:y="20.258cm">
          <draw:text-box>
            <text:p text:style-name="P4"><text:span text:style-name="T49">Déneigement des abords immédiats du local</text:span></text:p>
          </draw:text-box>
        </draw:frame>
        <draw:frame draw:style-name="gr42" draw:text-style-name="P37" draw:layer="layout" svg:width="5.861cm" svg:height="0.285cm" svg:x="1.482cm" svg:y="20.698cm">
          <draw:text-box>
            <text:p text:style-name="P4"><text:span text:style-name="T49">Entretien des massifs (bêchage, binage, griffage,…)</text:span></text:p>
          </draw:text-box>
        </draw:frame>
        <draw:frame draw:style-name="gr42" draw:text-style-name="P37" draw:layer="layout" svg:width="9.517cm" svg:height="0.285cm" svg:x="1.482cm" svg:y="14.093cm">
          <draw:text-box>
            <text:p text:style-name="P4"><text:span text:style-name="T49">Désinfecter les appareils de cuisson (micro-onde, réfrigérateur, machine à café, etc.)</text:span></text:p>
          </draw:text-box>
        </draw:frame>
        <draw:frame draw:style-name="gr42" draw:text-style-name="P37" draw:layer="layout" svg:width="2.12cm" svg:height="0.285cm" svg:x="1.482cm" svg:y="15.415cm">
          <draw:text-box>
            <text:p text:style-name="P4"><text:span text:style-name="T49">Arroser les plantes</text:span></text:p>
          </draw:text-box>
        </draw:frame>
        <draw:frame draw:style-name="gr42" draw:text-style-name="P37" draw:layer="layout" svg:width="2.063cm" svg:height="0.285cm" svg:x="1.482cm" svg:y="15.855cm">
          <draw:text-box>
            <text:p text:style-name="P4"><text:span text:style-name="T49">Lustrer les cuivres</text:span></text:p>
          </draw:text-box>
        </draw:frame>
        <draw:frame draw:style-name="gr42" draw:text-style-name="P37" draw:layer="layout" svg:width="3.298cm" svg:height="0.285cm" svg:x="1.482cm" svg:y="16.295cm">
          <draw:text-box>
            <text:p text:style-name="P4"><text:span text:style-name="T49">Enlever les toiles d'araignées</text:span></text:p>
          </draw:text-box>
        </draw:frame>
        <draw:frame draw:style-name="gr42" draw:text-style-name="P37" draw:layer="layout" svg:width="2.303cm" svg:height="0.285cm" svg:x="1.482cm" svg:y="16.736cm">
          <draw:text-box>
            <text:p text:style-name="P4"><text:span text:style-name="T49">Nettoyer les plinthes</text:span></text:p>
          </draw:text-box>
        </draw:frame>
        <draw:frame draw:style-name="gr42" draw:text-style-name="P37" draw:layer="layout" svg:width="2.557cm" svg:height="0.285cm" svg:x="1.482cm" svg:y="17.176cm">
          <draw:text-box>
            <text:p text:style-name="P4"><text:span text:style-name="T49">Nettoyer les radiateurs</text:span></text:p>
          </draw:text-box>
        </draw:frame>
        <draw:polygon draw:style-name="gr17" draw:text-style-name="P18" draw:layer="layout" svg:width="12.584cm" svg:height="0.026cm" svg:x="1.439cm" svg:y="4.771cm" svg:viewBox="0 0 12585 27" draw:points="0,0 12585,0 12585,27 0,27">
          <text:p/>
        </draw:polygon>
        <draw:polygon draw:style-name="gr17" draw:text-style-name="P18" draw:layer="layout" svg:width="0.025cm" svg:height="0.44cm" svg:x="14.023cm" svg:y="4.331cm" svg:viewBox="0 0 26 441" draw:points="0,0 26,0 26,441 0,441">
          <text:p/>
        </draw:polygon>
        <draw:polygon draw:style-name="gr17" draw:text-style-name="P18" draw:layer="layout" svg:width="12.596cm" svg:height="0.025cm" svg:x="1.439cm" svg:y="7.853cm" svg:viewBox="0 0 12597 26" draw:points="0,0 12597,0 12597,26 0,26">
          <text:p/>
        </draw:polygon>
        <draw:polygon draw:style-name="gr17" draw:text-style-name="P18" draw:layer="layout" svg:width="0.026cm" svg:height="3.107cm" svg:x="1.413cm" svg:y="4.771cm" svg:viewBox="0 0 27 3108" draw:points="0,0 27,0 27,3108 0,3108">
          <text:p/>
        </draw:polygon>
        <draw:line draw:style-name="gr33" draw:text-style-name="P3" draw:layer="layout" svg:x1="14.038cm" svg:y1="4.799cm" svg:x2="14.038cm" svg:y2="7.851cm">
          <text:p/>
        </draw:line>
        <draw:polygon draw:style-name="gr17" draw:text-style-name="P18" draw:layer="layout" svg:width="0.005cm" svg:height="3.056cm" svg:x="14.035cm" svg:y="4.797cm" svg:viewBox="0 0 6 3057" draw:points="0,0 6,0 6,3057 0,3057">
          <text:p/>
        </draw:polygon>
        <draw:polygon draw:style-name="gr17" draw:text-style-name="P18" draw:layer="layout" svg:width="0.025cm" svg:height="3.522cm" svg:x="17.512cm" svg:y="4.356cm" svg:viewBox="0 0 26 3523" draw:points="0,0 26,0 26,3523 0,3523">
          <text:p/>
        </draw:polygon>
        <draw:polygon draw:style-name="gr17" draw:text-style-name="P18" draw:layer="layout" svg:width="0.026cm" svg:height="2.227cm" svg:x="1.413cm" svg:y="8.734cm" svg:viewBox="0 0 27 2228" draw:points="0,0 27,0 27,2228 0,2228">
          <text:p/>
        </draw:polygon>
        <draw:polygon draw:style-name="gr17" draw:text-style-name="P18" draw:layer="layout" svg:width="0.026cm" svg:height="0.855cm" svg:x="1.413cm" svg:y="10.961cm" svg:viewBox="0 0 27 856" draw:points="0,0 27,0 27,856 0,856">
          <text:p/>
        </draw:polygon>
        <draw:line draw:style-name="gr33" draw:text-style-name="P3" draw:layer="layout" svg:x1="14.038cm" svg:y1="8.761cm" svg:x2="14.038cm" svg:y2="10.934cm">
          <text:p/>
        </draw:line>
        <draw:polygon draw:style-name="gr17" draw:text-style-name="P18" draw:layer="layout" svg:width="0.005cm" svg:height="2.177cm" svg:x="14.035cm" svg:y="8.759cm" svg:viewBox="0 0 6 2178" draw:points="0,0 6,0 6,2178 0,2178">
          <text:p/>
        </draw:polygon>
        <draw:polygon draw:style-name="gr17" draw:text-style-name="P18" draw:layer="layout" svg:width="0.025cm" svg:height="2.202cm" svg:x="17.512cm" svg:y="8.759cm" svg:viewBox="0 0 26 2203" draw:points="0,0 26,0 26,2203 0,2203">
          <text:p/>
        </draw:polygon>
        <draw:polygon draw:style-name="gr17" draw:text-style-name="P18" draw:layer="layout" svg:width="0.026cm" svg:height="2.668cm" svg:x="1.413cm" svg:y="11.816cm" svg:viewBox="0 0 27 2669" draw:points="0,0 27,0 27,2669 0,2669">
          <text:p/>
        </draw:polygon>
        <draw:line draw:style-name="gr33" draw:text-style-name="P3" draw:layer="layout" svg:x1="14.038cm" svg:y1="11.844cm" svg:x2="14.038cm" svg:y2="14.456cm">
          <text:p/>
        </draw:line>
        <draw:polygon draw:style-name="gr17" draw:text-style-name="P18" draw:layer="layout" svg:width="0.005cm" svg:height="2.616cm" svg:x="14.035cm" svg:y="11.842cm" svg:viewBox="0 0 6 2617" draw:points="0,0 6,0 6,2617 0,2617">
          <text:p/>
        </draw:polygon>
        <draw:polygon draw:style-name="gr17" draw:text-style-name="P18" draw:layer="layout" svg:width="0.025cm" svg:height="2.641cm" svg:x="17.512cm" svg:y="11.842cm" svg:viewBox="0 0 26 2642" draw:points="0,0 26,0 26,2642 0,2642">
          <text:p/>
        </draw:polygon>
        <draw:polygon draw:style-name="gr17" draw:text-style-name="P18" draw:layer="layout" svg:width="0.026cm" svg:height="2.228cm" svg:x="1.413cm" svg:y="15.338cm" svg:viewBox="0 0 27 2229" draw:points="0,0 27,0 27,2229 0,2229">
          <text:p/>
        </draw:polygon>
        <draw:line draw:style-name="gr33" draw:text-style-name="P3" draw:layer="layout" svg:x1="14.038cm" svg:y1="15.366cm" svg:x2="14.038cm" svg:y2="17.539cm">
          <text:p/>
        </draw:line>
        <draw:polygon draw:style-name="gr17" draw:text-style-name="P18" draw:layer="layout" svg:width="0.005cm" svg:height="2.177cm" svg:x="14.035cm" svg:y="15.364cm" svg:viewBox="0 0 6 2178" draw:points="0,0 6,0 6,2178 0,2178">
          <text:p/>
        </draw:polygon>
        <draw:polygon draw:style-name="gr17" draw:text-style-name="P18" draw:layer="layout" svg:width="0.025cm" svg:height="2.202cm" svg:x="17.512cm" svg:y="15.364cm" svg:viewBox="0 0 26 2203" draw:points="0,0 26,0 26,2203 0,2203">
          <text:p/>
        </draw:polygon>
        <draw:line draw:style-name="gr33" draw:text-style-name="P3" draw:layer="layout" svg:x1="14.038cm" svg:y1="18.449cm" svg:x2="14.038cm" svg:y2="21.501cm">
          <text:p/>
        </draw:line>
        <draw:polygon draw:style-name="gr17" draw:text-style-name="P18" draw:layer="layout" svg:width="0.005cm" svg:height="3.056cm" svg:x="14.035cm" svg:y="18.447cm" svg:viewBox="0 0 6 3057" draw:points="0,0 6,0 6,3057 0,3057">
          <text:p/>
        </draw:polygon>
        <draw:polygon draw:style-name="gr17" draw:text-style-name="P18" draw:layer="layout" svg:width="0.025cm" svg:height="3.081cm" svg:x="17.512cm" svg:y="18.447cm" svg:viewBox="0 0 26 3082" draw:points="0,0 26,0 26,3082 0,3082">
          <text:p/>
        </draw:polygon>
        <draw:polygon draw:style-name="gr17" draw:text-style-name="P18" draw:layer="layout" svg:width="0.026cm" svg:height="3.107cm" svg:x="1.413cm" svg:y="18.421cm" svg:viewBox="0 0 27 3108" draw:points="0,0 27,0 27,3108 0,3108">
          <text:p/>
        </draw:polygon>
        <draw:polygon draw:style-name="gr17" draw:text-style-name="P18" draw:layer="layout" svg:width="3.489cm" svg:height="0.025cm" svg:x="14.048cm" svg:y="4.331cm" svg:viewBox="0 0 3490 26" draw:points="0,0 3490,0 3490,26 0,26">
          <text:p/>
        </draw:polygon>
        <draw:polygon draw:style-name="gr17" draw:text-style-name="P18" draw:layer="layout" svg:width="3.514cm" svg:height="0.026cm" svg:x="14.023cm" svg:y="4.771cm" svg:viewBox="0 0 3515 27" draw:points="0,0 3515,0 3515,27 0,27">
          <text:p/>
        </draw:polygon>
        <draw:line draw:style-name="gr33" draw:text-style-name="P3" draw:layer="layout" svg:x1="1.441cm" svg:y1="5.226cm" svg:x2="17.51cm" svg:y2="5.226cm">
          <text:p/>
        </draw:line>
        <draw:polygon draw:style-name="gr17" draw:text-style-name="P18" draw:layer="layout" svg:width="16.073cm" svg:height="0.004cm" svg:x="1.439cm" svg:y="5.224cm" svg:viewBox="0 0 16074 5" draw:points="0,0 16074,0 16074,5 0,5">
          <text:p/>
        </draw:polygon>
        <draw:line draw:style-name="gr33" draw:text-style-name="P3" draw:layer="layout" svg:x1="1.441cm" svg:y1="5.667cm" svg:x2="17.51cm" svg:y2="5.667cm">
          <text:p/>
        </draw:line>
        <draw:polygon draw:style-name="gr17" draw:text-style-name="P18" draw:layer="layout" svg:width="16.073cm" svg:height="0.005cm" svg:x="1.439cm" svg:y="5.664cm" svg:viewBox="0 0 16074 6" draw:points="0,0 16074,0 16074,6 0,6">
          <text:p/>
        </draw:polygon>
        <draw:line draw:style-name="gr33" draw:text-style-name="P3" draw:layer="layout" svg:x1="1.441cm" svg:y1="6.107cm" svg:x2="17.51cm" svg:y2="6.107cm">
          <text:p/>
        </draw:line>
        <draw:polygon draw:style-name="gr17" draw:text-style-name="P18" draw:layer="layout" svg:width="16.073cm" svg:height="0.004cm" svg:x="1.439cm" svg:y="6.105cm" svg:viewBox="0 0 16074 5" draw:points="0,0 16074,0 16074,5 0,5">
          <text:p/>
        </draw:polygon>
        <draw:line draw:style-name="gr33" draw:text-style-name="P3" draw:layer="layout" svg:x1="1.441cm" svg:y1="6.547cm" svg:x2="17.51cm" svg:y2="6.547cm">
          <text:p/>
        </draw:line>
        <draw:polygon draw:style-name="gr17" draw:text-style-name="P18" draw:layer="layout" svg:width="16.073cm" svg:height="0.004cm" svg:x="1.439cm" svg:y="6.545cm" svg:viewBox="0 0 16074 5" draw:points="0,0 16074,0 16074,5 0,5">
          <text:p/>
        </draw:polygon>
        <draw:line draw:style-name="gr33" draw:text-style-name="P3" draw:layer="layout" svg:x1="1.441cm" svg:y1="6.987cm" svg:x2="17.51cm" svg:y2="6.987cm">
          <text:p/>
        </draw:line>
        <draw:polygon draw:style-name="gr17" draw:text-style-name="P18" draw:layer="layout" svg:width="16.073cm" svg:height="0.004cm" svg:x="1.439cm" svg:y="6.985cm" svg:viewBox="0 0 16074 5" draw:points="0,0 16074,0 16074,5 0,5">
          <text:p/>
        </draw:polygon>
        <draw:line draw:style-name="gr33" draw:text-style-name="P3" draw:layer="layout" svg:x1="1.441cm" svg:y1="7.428cm" svg:x2="17.51cm" svg:y2="7.428cm">
          <text:p/>
        </draw:line>
        <draw:polygon draw:style-name="gr17" draw:text-style-name="P18" draw:layer="layout" svg:width="16.073cm" svg:height="0.006cm" svg:x="1.439cm" svg:y="7.425cm" svg:viewBox="0 0 16074 7" draw:points="0,0 16074,0 16074,7 0,7">
          <text:p/>
        </draw:polygon>
        <draw:polygon draw:style-name="gr17" draw:text-style-name="P18" draw:layer="layout" svg:width="3.502cm" svg:height="0.025cm" svg:x="14.035cm" svg:y="7.853cm" svg:viewBox="0 0 3503 26" draw:points="0,0 3503,0 3503,26 0,26">
          <text:p/>
        </draw:polygon>
        <draw:polygon draw:style-name="gr17" draw:text-style-name="P18" draw:layer="layout" svg:width="16.098cm" svg:height="0.025cm" svg:x="1.439cm" svg:y="8.734cm" svg:viewBox="0 0 16099 26" draw:points="0,0 16099,0 16099,26 0,26">
          <text:p/>
        </draw:polygon>
        <draw:line draw:style-name="gr33" draw:text-style-name="P3" draw:layer="layout" svg:x1="1.441cm" svg:y1="9.189cm" svg:x2="17.51cm" svg:y2="9.189cm">
          <text:p/>
        </draw:line>
        <draw:polygon draw:style-name="gr17" draw:text-style-name="P18" draw:layer="layout" svg:width="16.073cm" svg:height="0.004cm" svg:x="1.439cm" svg:y="9.187cm" svg:viewBox="0 0 16074 5" draw:points="0,0 16074,0 16074,5 0,5">
          <text:p/>
        </draw:polygon>
        <draw:line draw:style-name="gr33" draw:text-style-name="P3" draw:layer="layout" svg:x1="1.441cm" svg:y1="9.63cm" svg:x2="17.51cm" svg:y2="9.63cm">
          <text:p/>
        </draw:line>
        <draw:polygon draw:style-name="gr17" draw:text-style-name="P18" draw:layer="layout" svg:width="16.073cm" svg:height="0.004cm" svg:x="1.439cm" svg:y="9.628cm" svg:viewBox="0 0 16074 5" draw:points="0,0 16074,0 16074,5 0,5">
          <text:p/>
        </draw:polygon>
        <draw:line draw:style-name="gr33" draw:text-style-name="P3" draw:layer="layout" svg:x1="1.441cm" svg:y1="10.07cm" svg:x2="17.51cm" svg:y2="10.07cm">
          <text:p/>
        </draw:line>
        <draw:polygon draw:style-name="gr17" draw:text-style-name="P18" draw:layer="layout" svg:width="16.073cm" svg:height="0.004cm" svg:x="1.439cm" svg:y="10.068cm" svg:viewBox="0 0 16074 5" draw:points="0,0 16074,0 16074,5 0,5">
          <text:p/>
        </draw:polygon>
        <draw:line draw:style-name="gr33" draw:text-style-name="P3" draw:layer="layout" svg:x1="1.441cm" svg:y1="10.511cm" svg:x2="17.51cm" svg:y2="10.511cm">
          <text:p/>
        </draw:line>
        <draw:polygon draw:style-name="gr17" draw:text-style-name="P18" draw:layer="layout" svg:width="16.073cm" svg:height="0.005cm" svg:x="1.439cm" svg:y="10.508cm" svg:viewBox="0 0 16074 6" draw:points="0,0 16074,0 16074,6 0,6">
          <text:p/>
        </draw:polygon>
        <draw:polygon draw:style-name="gr17" draw:text-style-name="P18" draw:layer="layout" svg:width="16.098cm" svg:height="0.025cm" svg:x="1.439cm" svg:y="10.936cm" svg:viewBox="0 0 16099 26" draw:points="0,0 16099,0 16099,26 0,26">
          <text:p/>
        </draw:polygon>
        <draw:polygon draw:style-name="gr17" draw:text-style-name="P18" draw:layer="layout" svg:width="16.098cm" svg:height="0.026cm" svg:x="1.439cm" svg:y="11.816cm" svg:viewBox="0 0 16099 27" draw:points="0,0 16099,0 16099,27 0,27">
          <text:p/>
        </draw:polygon>
        <draw:line draw:style-name="gr33" draw:text-style-name="P3" draw:layer="layout" svg:x1="1.441cm" svg:y1="12.272cm" svg:x2="17.51cm" svg:y2="12.272cm">
          <text:p/>
        </draw:line>
        <draw:polygon draw:style-name="gr17" draw:text-style-name="P18" draw:layer="layout" svg:width="16.073cm" svg:height="0.006cm" svg:x="1.439cm" svg:y="12.269cm" svg:viewBox="0 0 16074 7" draw:points="0,0 16074,0 16074,7 0,7">
          <text:p/>
        </draw:polygon>
        <draw:line draw:style-name="gr33" draw:text-style-name="P3" draw:layer="layout" svg:x1="1.441cm" svg:y1="12.712cm" svg:x2="17.51cm" svg:y2="12.712cm">
          <text:p/>
        </draw:line>
        <draw:polygon draw:style-name="gr17" draw:text-style-name="P18" draw:layer="layout" svg:width="16.073cm" svg:height="0.004cm" svg:x="1.439cm" svg:y="12.71cm" svg:viewBox="0 0 16074 5" draw:points="0,0 16074,0 16074,5 0,5">
          <text:p/>
        </draw:polygon>
        <draw:line draw:style-name="gr33" draw:text-style-name="P3" draw:layer="layout" svg:x1="1.441cm" svg:y1="13.152cm" svg:x2="17.51cm" svg:y2="13.152cm">
          <text:p/>
        </draw:line>
        <draw:polygon draw:style-name="gr17" draw:text-style-name="P18" draw:layer="layout" svg:width="16.073cm" svg:height="0.004cm" svg:x="1.439cm" svg:y="13.15cm" svg:viewBox="0 0 16074 5" draw:points="0,0 16074,0 16074,5 0,5">
          <text:p/>
        </draw:polygon>
        <draw:line draw:style-name="gr33" draw:text-style-name="P3" draw:layer="layout" svg:x1="1.441cm" svg:y1="13.592cm" svg:x2="17.51cm" svg:y2="13.592cm">
          <text:p/>
        </draw:line>
        <draw:polygon draw:style-name="gr17" draw:text-style-name="P18" draw:layer="layout" svg:width="16.073cm" svg:height="0.004cm" svg:x="1.439cm" svg:y="13.59cm" svg:viewBox="0 0 16074 5" draw:points="0,0 16074,0 16074,5 0,5">
          <text:p/>
        </draw:polygon>
        <draw:line draw:style-name="gr33" draw:text-style-name="P3" draw:layer="layout" svg:x1="1.441cm" svg:y1="14.033cm" svg:x2="17.51cm" svg:y2="14.033cm">
          <text:p/>
        </draw:line>
        <draw:polygon draw:style-name="gr17" draw:text-style-name="P18" draw:layer="layout" svg:width="16.073cm" svg:height="0.004cm" svg:x="1.439cm" svg:y="14.031cm" svg:viewBox="0 0 16074 5" draw:points="0,0 16074,0 16074,5 0,5">
          <text:p/>
        </draw:polygon>
        <draw:polygon draw:style-name="gr17" draw:text-style-name="P18" draw:layer="layout" svg:width="16.098cm" svg:height="0.025cm" svg:x="1.439cm" svg:y="14.458cm" svg:viewBox="0 0 16099 26" draw:points="0,0 16099,0 16099,26 0,26">
          <text:p/>
        </draw:polygon>
        <draw:polygon draw:style-name="gr17" draw:text-style-name="P18" draw:layer="layout" svg:width="16.098cm" svg:height="0.025cm" svg:x="1.439cm" svg:y="15.339cm" svg:viewBox="0 0 16099 26" draw:points="0,0 16099,0 16099,26 0,26">
          <text:p/>
        </draw:polygon>
        <draw:line draw:style-name="gr33" draw:text-style-name="P3" draw:layer="layout" svg:x1="1.441cm" svg:y1="15.794cm" svg:x2="17.51cm" svg:y2="15.794cm">
          <text:p/>
        </draw:line>
        <draw:polygon draw:style-name="gr17" draw:text-style-name="P18" draw:layer="layout" svg:width="16.073cm" svg:height="0.005cm" svg:x="1.439cm" svg:y="15.792cm" svg:viewBox="0 0 16074 6" draw:points="0,0 16074,0 16074,6 0,6">
          <text:p/>
        </draw:polygon>
        <draw:line draw:style-name="gr33" draw:text-style-name="P3" draw:layer="layout" svg:x1="1.441cm" svg:y1="16.235cm" svg:x2="17.51cm" svg:y2="16.235cm">
          <text:p/>
        </draw:line>
        <draw:polygon draw:style-name="gr17" draw:text-style-name="P18" draw:layer="layout" svg:width="16.073cm" svg:height="0.004cm" svg:x="1.439cm" svg:y="16.233cm" svg:viewBox="0 0 16074 5" draw:points="0,0 16074,0 16074,5 0,5">
          <text:p/>
        </draw:polygon>
        <draw:line draw:style-name="gr33" draw:text-style-name="P3" draw:layer="layout" svg:x1="1.441cm" svg:y1="16.675cm" svg:x2="17.51cm" svg:y2="16.675cm">
          <text:p/>
        </draw:line>
        <draw:polygon draw:style-name="gr17" draw:text-style-name="P18" draw:layer="layout" svg:width="16.073cm" svg:height="0.004cm" svg:x="1.439cm" svg:y="16.673cm" svg:viewBox="0 0 16074 5" draw:points="0,0 16074,0 16074,5 0,5">
          <text:p/>
        </draw:polygon>
        <draw:line draw:style-name="gr33" draw:text-style-name="P3" draw:layer="layout" svg:x1="1.441cm" svg:y1="17.115cm" svg:x2="17.51cm" svg:y2="17.115cm">
          <text:p/>
        </draw:line>
        <draw:polygon draw:style-name="gr17" draw:text-style-name="P18" draw:layer="layout" svg:width="16.073cm" svg:height="0.004cm" svg:x="1.439cm" svg:y="17.113cm" svg:viewBox="0 0 16074 5" draw:points="0,0 16074,0 16074,5 0,5">
          <text:p/>
        </draw:polygon>
        <draw:polygon draw:style-name="gr17" draw:text-style-name="P18" draw:layer="layout" svg:width="16.098cm" svg:height="0.025cm" svg:x="1.439cm" svg:y="17.541cm" svg:viewBox="0 0 16099 26" draw:points="0,0 16099,0 16099,26 0,26">
          <text:p/>
        </draw:polygon>
        <draw:polygon draw:style-name="gr17" draw:text-style-name="P18" draw:layer="layout" svg:width="16.098cm" svg:height="0.026cm" svg:x="1.439cm" svg:y="18.421cm" svg:viewBox="0 0 16099 27" draw:points="0,0 16099,0 16099,27 0,27">
          <text:p/>
        </draw:polygon>
        <draw:line draw:style-name="gr33" draw:text-style-name="P3" draw:layer="layout" svg:x1="1.441cm" svg:y1="18.876cm" svg:x2="17.51cm" svg:y2="18.876cm">
          <text:p/>
        </draw:line>
        <draw:polygon draw:style-name="gr17" draw:text-style-name="P18" draw:layer="layout" svg:width="16.073cm" svg:height="0.004cm" svg:x="1.439cm" svg:y="18.874cm" svg:viewBox="0 0 16074 5" draw:points="0,0 16074,0 16074,5 0,5">
          <text:p/>
        </draw:polygon>
        <draw:line draw:style-name="gr33" draw:text-style-name="P3" draw:layer="layout" svg:x1="1.441cm" svg:y1="19.317cm" svg:x2="17.51cm" svg:y2="19.317cm">
          <text:p/>
        </draw:line>
        <draw:polygon draw:style-name="gr17" draw:text-style-name="P18" draw:layer="layout" svg:width="16.073cm" svg:height="0.005cm" svg:x="1.439cm" svg:y="19.314cm" svg:viewBox="0 0 16074 6" draw:points="0,0 16074,0 16074,6 0,6">
          <text:p/>
        </draw:polygon>
        <draw:line draw:style-name="gr33" draw:text-style-name="P3" draw:layer="layout" svg:x1="1.441cm" svg:y1="19.757cm" svg:x2="17.51cm" svg:y2="19.757cm">
          <text:p/>
        </draw:line>
        <draw:polygon draw:style-name="gr17" draw:text-style-name="P18" draw:layer="layout" svg:width="16.073cm" svg:height="0.004cm" svg:x="1.439cm" svg:y="19.755cm" svg:viewBox="0 0 16074 5" draw:points="0,0 16074,0 16074,5 0,5">
          <text:p/>
        </draw:polygon>
        <draw:line draw:style-name="gr33" draw:text-style-name="P3" draw:layer="layout" svg:x1="1.441cm" svg:y1="20.197cm" svg:x2="17.51cm" svg:y2="20.197cm">
          <text:p/>
        </draw:line>
        <draw:polygon draw:style-name="gr17" draw:text-style-name="P18" draw:layer="layout" svg:width="16.073cm" svg:height="0.004cm" svg:x="1.439cm" svg:y="20.195cm" svg:viewBox="0 0 16074 5" draw:points="0,0 16074,0 16074,5 0,5">
          <text:p/>
        </draw:polygon>
        <draw:line draw:style-name="gr33" draw:text-style-name="P3" draw:layer="layout" svg:x1="1.441cm" svg:y1="20.637cm" svg:x2="17.51cm" svg:y2="20.637cm">
          <text:p/>
        </draw:line>
        <draw:polygon draw:style-name="gr17" draw:text-style-name="P18" draw:layer="layout" svg:width="16.073cm" svg:height="0.004cm" svg:x="1.439cm" svg:y="20.635cm" svg:viewBox="0 0 16074 5" draw:points="0,0 16074,0 16074,5 0,5">
          <text:p/>
        </draw:polygon>
        <draw:line draw:style-name="gr33" draw:text-style-name="P3" draw:layer="layout" svg:x1="1.441cm" svg:y1="21.078cm" svg:x2="17.51cm" svg:y2="21.078cm">
          <text:p/>
        </draw:line>
        <draw:polygon draw:style-name="gr17" draw:text-style-name="P18" draw:layer="layout" svg:width="16.073cm" svg:height="0.004cm" svg:x="1.439cm" svg:y="21.076cm" svg:viewBox="0 0 16074 5" draw:points="0,0 16074,0 16074,5 0,5">
          <text:p/>
        </draw:polygon>
        <draw:polygon draw:style-name="gr17" draw:text-style-name="P18" draw:layer="layout" svg:width="16.098cm" svg:height="0.025cm" svg:x="1.439cm" svg:y="21.503cm" svg:viewBox="0 0 16099 26" draw:points="0,0 16099,0 16099,26 0,26">
          <text:p/>
        </draw:polygon>
        <draw:frame draw:style-name="gr3" draw:text-style-name="P3" draw:layer="layout" svg:width="8.338cm" svg:height="1.99cm" svg:x="4.779cm" svg:y="1.295cm">
          <draw:image xlink:href="Pictures/10000000000002900000009C18BADC0C.png" xlink:type="simple" xlink:show="embed" xlink:actuate="onLoad" draw:mime-type="image/png">
            <text:p/>
          </draw:image>
        </draw:frame>
        <draw:frame draw:style-name="gr42" draw:text-style-name="P37" draw:layer="layout" svg:width="2.613cm" svg:height="0.285cm" svg:x="1.482cm" svg:y="11.456cm">
          <draw:text-box>
            <text:p text:style-name="P4"><text:span text:style-name="T45">CUISINE / SANITAIRE</text:span></text:p>
          </draw:text-box>
        </draw:frame>
      </draw:page>
    </office:drawing>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ce style:name="Arial1" svg:font-family="Arial"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S-UIGothic" svg:font-family="MS-UIGothic"/>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SegoeUI" svg:font-family="SegoeUI"/>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Plein"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Plein_20_bleu" draw:display-name="Plein ble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Plein_20_jaune" draw:display-name="Plein jaune"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Plein_20_rouge" draw:display-name="Plein rouge"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Plein_20_vert" draw:display-name="Plein vert"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loext:opacity="100%"/>
    </style:style>
    <style:style style:name="Filled_20_Green" style:display-name="Filled Green" style:family="graphic" style:parent-style-name="Filled">
      <style:graphic-properties draw:fill-gradient-name="Plein_20_vert"/>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loext:opacity="100%"/>
    </style:style>
    <style:style style:name="Filled_20_Yellow" style:display-name="Filled Yellow" style:family="graphic" style:parent-style-name="Filled">
      <style:graphic-properties draw:fill-gradient-name="Plein_20_jaune"/>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office:styles>
  <office:automatic-styles>
    <style:page-layout style:name="PM0">
      <style:page-layout-properties fo:margin-top="3.2cm" fo:margin-bottom="1cm" fo:margin-left="1.4cm" fo:margin-right="1cm" fo:page-width="20.99cm" fo:page-height="29.703cm" style:print-orientation="portrait"/>
    </style:page-layout>
    <style:page-layout style:name="PM1">
      <style:page-layout-properties fo:margin-top="3.2cm" fo:margin-bottom="1cm" fo:margin-left="1.4cm" fo:margin-right="1cm" fo:page-width="21.001cm" fo:page-height="29.701cm" style:print-orientation="portrait"/>
    </style:page-layout>
    <style:page-layout style:name="PM2">
      <style:page-layout-properties fo:margin-top="3.2cm" fo:margin-bottom="1cm" fo:margin-left="1.4cm" fo:margin-right="1cm" fo:page-width="20.997cm" fo:page-height="29.692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master-page3"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50"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31" style:page-layout-name="PM2"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58" style:page-layout-name="PM2"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81"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200"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dc:date>2026-08-20T12:36:24.668105200</dc:date>
    <meta:editing-duration>PT19S</meta:editing-duration>
    <meta:editing-cycles>1</meta:editing-cycles>
    <meta:generator>LibreOffice/26.2.5.2$Windows_X86_64 LibreOffice_project/cd7284b4cbbfeb507e630c1aac019f4157393acb</meta:generator>
    <meta:document-statistic meta:object-count="1261"/>
  </office:meta>
</office:document-meta>
</file>